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0d37eef7935efde4d8ba0865891839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eat:preparein:ingredients"/><text:bookmark-start text:name="__RefHeading___ingredients_1"/><text:bookmark-start text:name="ingredients"/>Ingredients<text:bookmark-end text:name="__RefHeading___ingredients_1"/><text:bookmark-end text:name="ingredients"/></text:h>
      <text:p text:style-name="Text_20_body">special ingredients to add you your dishes <draw:frame draw:style-name="media" draw:name="0" text:anchor-type="as-char" draw:z-index="0" svg:width="" svg:rel-width="100%" svg:height="0cm"><draw:image xlink:href="Pictures/e0d37eef7935efde4d8ba08658918390.svg" xlink:type="simple" xlink:show="embed" xlink:actuate="onLoad"/></draw:frame></text:p>
      <text:h text:style-name="Heading_20_2" text:outline-level="2"><text:bookmark-start text:name="__RefHeading___spices_2"/><text:bookmark-start text:name="spices"/>Spices<text:bookmark-end text:name="__RefHeading___spices_2"/><text:bookmark-end text:name="spices"/></text:h>
      <text:list text:style-name="List_20_1" text:continue-numbering="false">
        <text:list-item>
          <text:p text:style-name="LastListParagraph_List_20_1_Content_First"> <text:a xlink:type="simple" xlink:href="http://parisyank.com/doku.php?id=paris_yank:eat:preparein:hot_chili_flakes" text:style-name="Internet_20_link" text:visited-style-name="Visited_20_Internet_20_Link">Hot Chili Flakes</text:a></text:p>
        </text:list-item>
      </text:list>
      <text:h text:style-name="Heading_20_2" text:outline-level="2"><text:bookmark-start text:name="__RefHeading___meat_3"/><text:bookmark-start text:name="meat"/>Meat<text:bookmark-end text:name="__RefHeading___meat_3"/><text:bookmark-end text:name="meat"/></text:h>
      <text:list text:style-name="List_20_1" text:continue-numbering="false">
        <text:list-item>
          <text:p text:style-name="List_20_1_Content_First"> <text:a xlink:type="simple" xlink:href="http://parisyank.com/doku.php?id=paris_yank:eat:preparein:lamb" text:style-name="Internet_20_link" text:visited-style-name="Visited_20_Internet_20_Link">Lamb</text:a></text:p>
        </text:list-item>
        <text:list-item>
          <text:p text:style-name="List_20_1_Content_Last"> <text:a xlink:type="simple" xlink:href="http://parisyank.com/doku.php?id=paris_yank:eat:preparein:beef" text:style-name="Internet_20_link" text:visited-style-name="Visited_20_Internet_20_Link">Bee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5::39:08</meta:creation-date>
    <dc:creator>Generated</dc:creator>
    <dc:date>2026-08-25T05::39:08</dc:date>
    <dc:language>en-US</dc:language>
    <meta:editing-cycles>1</meta:editing-cycles>
    <meta:editing-duration>PT0S</meta:editing-duration>
    <dc:title>paris_yank:eat:preparein:ingredients</dc:title>
  </office:meta>
</office:document-meta>
</file>