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ris_yank:eat:preparein:products:start"/><text:bookmark-start text:name="__RefHeading___products_supplies_1"/><text:bookmark-start text:name="products_supplies"/>Products &amp; Supplies<text:bookmark-end text:name="__RefHeading___products_supplies_1"/><text:bookmark-end text:name="products_supplies"/></text:h>
      <text:p text:style-name="Text_20_body">Welcome to Products, that is food items ready to consume. Products can be stand alone items such as water. Products can also be used as ingredients in a food preparation or as part of a menu.</text:p>
      <text:p text:style-name="Text_20_body"><text:a xlink:type="simple" xlink:href="http://parisyank.com/doku.php?id=eat:products:water" text:style-name="Internet_20_link" text:visited-style-name="Visited_20_Internet_20_Link">water</text:a> <text:line-break/>
<text:a xlink:type="simple" xlink:href="http://parisyank.com/doku.php?id=eat:products:water_sparkling" text:style-name="Internet_20_link" text:visited-style-name="Visited_20_Internet_20_Link">water sparkling</text:a> <text:line-break/>
<text:a xlink:type="simple" xlink:href="http://parisyank.com/doku.php?id=eat:products:dijon_mustard" text:style-name="Internet_20_link" text:visited-style-name="Visited_20_Internet_20_Link">Dijon mustard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01::31:00</meta:creation-date>
    <dc:creator>Generated</dc:creator>
    <dc:date>2026-08-26T01::31:00</dc:date>
    <dc:language>en-US</dc:language>
    <meta:editing-cycles>1</meta:editing-cycles>
    <meta:editing-duration>PT0S</meta:editing-duration>
    <dc:title>paris_yank:eat:preparein:products:start</dc:title>
  </office:meta>
</office:document-meta>
</file>