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eat:preparein:techniques"/><text:bookmark-start text:name="__RefHeading___cooking_techniques_1"/><text:bookmark-start text:name="cooking_techniques"/>Cooking Techniques<text:bookmark-end text:name="__RefHeading___cooking_techniques_1"/><text:bookmark-end text:name="cooking_techniques"/></text:h>
      <text:p text:style-name="Text_20_body">even with the best ingredients one cannot produce a perfect meal without using a technique that has been honed to produce the perfect meal. This page lists cooking techniques that can be used to create excellent recopies.</text:p>
      <text:p text:style-name="Text_20_body"><text:a xlink:type="simple" xlink:href="http://parisyank.com/doku.php?id=eat:preparein:sousvide" text:style-name="Internet_20_link" text:visited-style-name="Visited_20_Internet_20_Link">Sous Vide</text:a> <text:line-break/>
<text:a xlink:type="simple" xlink:href="http://parisyank.com/doku.php?id=eat:preparein:poachingeggs" text:style-name="Internet_20_link" text:visited-style-name="Visited_20_Internet_20_Link">Poaching Eggs</text:a> <text:line-break/>
<text:a xlink:type="simple" xlink:href="http://parisyank.com/doku.php?id=eat:preparein:rice" text:style-name="Internet_20_link" text:visited-style-name="Visited_20_Internet_20_Link">Perfect Rice</text:a> <text:line-break/>
<text:a xlink:type="simple" xlink:href="http://parisyank.com/doku.php?id=eat:preparein:grains" text:style-name="Internet_20_link" text:visited-style-name="Visited_20_Internet_20_Link">Grains in a Pressure Cooker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0::34:08</meta:creation-date>
    <dc:creator>Generated</dc:creator>
    <dc:date>2026-08-24T20::34:08</dc:date>
    <dc:language>en-US</dc:language>
    <meta:editing-cycles>1</meta:editing-cycles>
    <meta:editing-duration>PT0S</meta:editing-duration>
    <dc:title>paris_yank:eat:preparein:techniques</dc:title>
  </office:meta>
</office:document-meta>
</file>