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0d37eef7935efde4d8ba0865891839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go:nice:buy"/><text:bookmark-start text:name="__RefHeading___buy_a_gift_in_provence_1"/><text:bookmark-start text:name="buy_a_gift_in_provence"/>Buy a Gift in Provence<text:bookmark-end text:name="__RefHeading___buy_a_gift_in_provence_1"/><text:bookmark-end text:name="buy_a_gift_in_provence"/></text:h>
      <text:p text:style-name="Text_20_body"><draw:frame draw:style-name="media" draw:name="0" text:anchor-type="as-char" draw:z-index="0" svg:width="" svg:rel-width="100%" svg:height="0cm"><draw:image xlink:href="Pictures/e0d37eef7935efde4d8ba08658918390.svg" xlink:type="simple" xlink:show="embed" xlink:actuate="onLoad"/></draw:frame>
more work to be done on this subject but perhaps some thoughts may be valuable to you</text:p>
      <text:p text:style-name="Horizontal_20_Line"/>
      <text:h text:style-name="Heading_20_1" text:outline-level="1"><text:bookmark-start text:name="__RefHeading___avoid_buying_2"/><text:bookmark-start text:name="avoid_buying"/>Avoid Buying<text:bookmark-end text:name="__RefHeading___avoid_buying_2"/><text:bookmark-end text:name="avoid_buying"/></text:h>
      <text:list text:style-name="List_20_1" text:continue-numbering="false">
        <text:list-item>
          <text:p text:style-name="List_20_1_Content_First"> Heavy</text:p>
        </text:list-item>
        <text:list-item>
          <text:p text:style-name="List_20_1_Content"> Liquid</text:p>
        </text:list-item>
        <text:list-item>
          <text:p text:style-name="List_20_1_Content"> TSA restrictions</text:p>
        </text:list-item>
        <text:list-item>
          <text:p text:style-name="List_20_1_Content"> Food of any Kind</text:p>
        </text:list-item>
        <text:list-item>
          <text:p text:style-name="List_20_1_Content"> Expiration Prone</text:p>
        </text:list-item>
        <text:list-item>
          <text:p text:style-name="List_20_1_Content"> Valuable [theft prone]</text:p>
        </text:list-item>
        <text:list-item>
          <text:p text:style-name="List_20_1_Content"> Heavy Duty Taxes</text:p>
        </text:list-item>
        <text:list-item>
          <text:p text:style-name="List_20_1_Content_Last"> Suspicious</text:p>
        </text:list-item>
      </text:list>
      <text:p text:style-name="Horizontal_20_Line"/>
      <text:h text:style-name="Heading_20_1" text:outline-level="1"><text:bookmark-start text:name="__RefHeading___perfect_gifts_3"/><text:bookmark-start text:name="perfect_gifts"/>Perfect Gifts<text:bookmark-end text:name="__RefHeading___perfect_gifts_3"/><text:bookmark-end text:name="perfect_gifts"/></text:h>
      <text:h text:style-name="Heading_20_2" text:outline-level="2"><text:bookmark-start text:name="__RefHeading___cloth_table_ware_4"/><text:bookmark-start text:name="cloth_table_ware"/>1. Cloth Table Ware<text:bookmark-end text:name="__RefHeading___cloth_table_ware_4"/><text:bookmark-end text:name="cloth_table_ware"/></text:h>
      <text:h text:style-name="Heading_20_2" text:outline-level="2"><text:bookmark-start text:name="__RefHeading___soap_5"/><text:bookmark-start text:name="soap"/>2. Soap<text:bookmark-end text:name="__RefHeading___soap_5"/><text:bookmark-end text:name="soap"/></text:h>
      <text:h text:style-name="Heading_20_2" text:outline-level="2"><text:bookmark-start text:name="__RefHeading___dried_herbs_flowers_6"/><text:bookmark-start text:name="dried_herbs_flowers"/>Dried Herbs &amp; Flowers<text:bookmark-end text:name="__RefHeading___dried_herbs_flowers_6"/><text:bookmark-end text:name="dried_herbs_flowers"/></text:h>
      <text:h text:style-name="Heading_20_2" text:outline-level="2"><text:bookmark-start text:name="__RefHeading___olive_wood_cooking_ware_7"/><text:bookmark-start text:name="olive_wood_cooking_ware"/>Olive Wood Cooking Ware<text:bookmark-end text:name="__RefHeading___olive_wood_cooking_ware_7"/><text:bookmark-end text:name="olive_wood_cooking_ware"/></text:h>
      <text:h text:style-name="Heading_20_2" text:outline-level="2"><text:bookmark-start text:name="__RefHeading___not_super-old_antiques_8"/><text:bookmark-start text:name="not_super-old_antiques"/>Not Super-Old Antiques<text:bookmark-end text:name="__RefHeading___not_super-old_antiques_8"/><text:bookmark-end text:name="not_super-old_antiques"/></text:h>
      <text:h text:style-name="Heading_20_2" text:outline-level="2"><text:bookmark-start text:name="__RefHeading___perfume_beauty_products_9"/><text:bookmark-start text:name="perfume_beauty_products"/>Perfume &amp; Beauty products<text:bookmark-end text:name="__RefHeading___perfume_beauty_products_9"/><text:bookmark-end text:name="perfume_beauty_products"/></text:h>
      <text:p text:style-name="Horizontal_20_Line"/>
      <text:h text:style-name="Heading_20_1" text:outline-level="1"><text:bookmark-start text:name="__RefHeading___considerations_10"/><text:bookmark-start text:name="considerations"/>Considerations<text:bookmark-end text:name="__RefHeading___considerations_10"/><text:bookmark-end text:name="considerations"/></text:h>
      <text:p text:style-name="Text_20_body">When bringing gifts from the South of France to the U.S., it's important to consider factors like weight, TSA regulations (no liquids over 3.4 ounces in carry-on luggage), durability, and cultural value. Here are some excellent gift ideas:</text:p>
      <text:p text:style-name="Text_20_body">—</text:p>
      <text:p text:style-name="Text_20_body">### <text:span text:style-name="Strong_20_Emphasis">1. Lightweight and Non-Liquid Gifts</text:span>
- <text:span text:style-name="Strong_20_Emphasis">Provençal Textiles:</text:span> Tablecloths, napkins, and tote bags made from colorful, durable fabrics are light and easy to pack.  
- <text:span text:style-name="Strong_20_Emphasis">Savon de Marseille (French Soaps):</text:span> Iconic, beautifully scented soaps are small, affordable, and solid, making them travel-friendly.  
- <text:span text:style-name="Strong_20_Emphasis">French Lavender Sachets:</text:span> Dried lavender sachets from Provence are lightweight and aromatic, perfect for drawers or closets.  
- <text:span text:style-name="Strong_20_Emphasis">Herbes de Provence:</text:span> This blend of dried herbs (often packaged in small tins or vacuum-sealed bags) is light and TSA-compliant.  
- <text:span text:style-name="Strong_20_Emphasis">Ceramic or Olive Wood Items:</text:span> Small kitchen tools like olive wood spoons or decorative ceramics are practical and regionally authentic.</text:p>
      <text:p text:style-name="Text_20_body">—</text:p>
      <text:p text:style-name="Text_20_body">### <text:span text:style-name="Strong_20_Emphasis">2. Food Items</text:span>
- <text:span text:style-name="Strong_20_Emphasis">Non-Perishable Gourmet Foods:</text:span></text:p>
      <text:list text:style-name="Numbering_20_1" text:continue-numbering="false">
        <text:list-item>
          <text:p text:style-name="Numbering_20_1_Content_First"> <text:span text:style-name="Strong_20_Emphasis">Nougat:</text:span> A sweet, nutty confection that's lightweight and shelf-stable.  </text:p>
        </text:list-item>
        <text:list-item>
          <text:p text:style-name="Numbering_20_1_Content"> <text:span text:style-name="Strong_20_Emphasis">Calissons:</text:span> Almond and candied fruit confections from Aix-en-Provence.  </text:p>
        </text:list-item>
        <text:list-item>
          <text:p text:style-name="Numbering_20_1_Content_Last"> <text:span text:style-name="Strong_20_Emphasis">French Cookies:</text:span> Biscuits like navettes or macarons from local bakeries in sturdy tins.  </text:p>
        </text:list-item>
      </text:list>
      <text:p text:style-name="Text_20_body">- <text:span text:style-name="Strong_20_Emphasis">Canned Delicacies:</text:span> Items like tapenade, pâté, or sardines in decorative tins are travel-friendly.  </text:p>
      <text:p text:style-name="Text_20_body">—</text:p>
      <text:p text:style-name="Text_20_body">### <text:span text:style-name="Strong_20_Emphasis">3. Unique Regional Items</text:span>
- <text:span text:style-name="Strong_20_Emphasis">Perfumes and Cosmetics:</text:span> Perfumes from Grasse, the world’s perfume capital, or skincare items like hand creams (under 3.4 ounces for carry-on).  
- <text:span text:style-name="Strong_20_Emphasis">Santons de Provence:</text:span> Small, hand-painted figurines used in traditional nativity scenes.  
- <text:span text:style-name="Strong_20_Emphasis">Artisanal Jewelry:</text:span> Handmade jewelry from local markets, showcasing Provençal or Mediterranean styles.  
- <text:span text:style-name="Strong_20_Emphasis">Books and Art Prints:</text:span> Lightweight books or prints depicting Provence or the Côte d’Azur.</text:p>
      <text:p text:style-name="Text_20_body">—</text:p>
      <text:p text:style-name="Text_20_body">### <text:span text:style-name="Strong_20_Emphasis">4. Packable Liquids or Bulky Items (Checked Luggage Only)</text:span>
- <text:span text:style-name="Strong_20_Emphasis">Wine:</text:span> Opt for local wines from Provence (e.g., rosé or Bandol). Pack carefully or use a wine travel bag.  
- <text:span text:style-name="Strong_20_Emphasis">Olive Oil:</text:span> Premium olive oils in small, sturdy tins or bottles.  
- <text:span text:style-name="Strong_20_Emphasis">Liqueurs:</text:span> Local specialties like Pastis or Limoncello, but ensure careful packing.  
- <text:span text:style-name="Strong_20_Emphasis">Honey or Jam:</text:span> Choose compact, sealed jars of lavender honey or Provençal fruit preserves.</text:p>
      <text:list text:style-name="List_20_1" text:continue-numbering="false">
        <text:list-item>
          <text:p text:style-name="LastListParagraph_List_20_1_Content_First"> <text:span text:style-name="Strong_20_Emphasis">Truffle Oil</text:span>: is a very special French product. Buy a small bottle but keep it to enjoy yourselves.</text:p>
        </text:list-item>
      </text:list>
      <text:p text:style-name="Text_20_body">—</text:p>
      <text:p text:style-name="Text_20_body">### <text:span text:style-name="Strong_20_Emphasis">Tips for Transporting Gifts</text:span>
- <text:span text:style-name="Strong_20_Emphasis">Weight Considerations:</text:span> Prioritize small and lightweight items like textiles or dried herbs.  
- <text:span text:style-name="Strong_20_Emphasis">Avoid Liquids in Carry-On Luggage:</text:span> Any liquids must comply with TSA regulations.  
- <text:span text:style-name="Strong_20_Emphasis">Protect Fragile Items:</text:span> Wrap breakables like ceramics or wine in clothing for padding.  
- <text:span text:style-name="Strong_20_Emphasis">Check Customs Regulations:</text:span> Verify U.S. import rules for food, alcohol, or other restricted items.  </text:p>
      <text:p text:style-name="Text_20_body">By focusing on lightweight, durable, and authentic items, you can bring back meaningful gifts from the South of France without the hassle.</text:p>
      <text:p text:style-name="Text_20_body">When bringing gifts from the South of France to the U.S., it's important to consider factors like weight, TSA regulations (no liquids over 3.4 ounces in carry-on luggage), durability, and cultural value. Here are some excellent gift ideas:</text:p>
      <text:p text:style-name="Text_20_body">—</text:p>
      <text:p text:style-name="Text_20_body">### <text:span text:style-name="Strong_20_Emphasis">1. Lightweight and Non-Liquid Gifts</text:span>
- <text:span text:style-name="Strong_20_Emphasis">Provençal Textiles:</text:span> Tablecloths, napkins, and tote bags made from colorful, durable fabrics are light and easy to pack.  
- <text:span text:style-name="Strong_20_Emphasis">Savon de Marseille (French Soaps):</text:span> Iconic, beautifully scented soaps are small, affordable, and solid, making them travel-friendly.  
- <text:span text:style-name="Strong_20_Emphasis">French Lavender Sachets:</text:span> Dried lavender sachets from Provence are lightweight and aromatic, perfect for drawers or closets.  
- <text:span text:style-name="Strong_20_Emphasis">Herbes de Provence:</text:span> This blend of dried herbs (often packaged in small tins or vacuum-sealed bags) is light and TSA-compliant.  
- <text:span text:style-name="Strong_20_Emphasis">Ceramic or Olive Wood Items:</text:span> Small kitchen tools like olive wood spoons or decorative ceramics are practical and regionally authentic.</text:p>
      <text:p text:style-name="Text_20_body">—</text:p>
      <text:p text:style-name="Text_20_body">### <text:span text:style-name="Strong_20_Emphasis">2. Food Items</text:span>
- <text:span text:style-name="Strong_20_Emphasis">Non-Perishable Gourmet Foods:</text:span></text:p>
      <text:list text:style-name="Numbering_20_1" text:continue-numbering="false">
        <text:list-item>
          <text:p text:style-name="Numbering_20_1_Content_First"> <text:span text:style-name="Strong_20_Emphasis">Nougat:</text:span> A sweet, nutty confection that's lightweight and shelf-stable.  </text:p>
        </text:list-item>
        <text:list-item>
          <text:p text:style-name="Numbering_20_1_Content"> <text:span text:style-name="Strong_20_Emphasis">Calissons:</text:span> Almond and candied fruit confections from Aix-en-Provence.  </text:p>
        </text:list-item>
        <text:list-item>
          <text:p text:style-name="Numbering_20_1_Content_Last"> <text:span text:style-name="Strong_20_Emphasis">French Cookies:</text:span> Biscuits like navettes or macarons from local bakeries in sturdy tins.  </text:p>
        </text:list-item>
      </text:list>
      <text:p text:style-name="Text_20_body">- <text:span text:style-name="Strong_20_Emphasis">Canned Delicacies:</text:span> Items like tapenade, pâté, or sardines in decorative tins are travel-friendly.  </text:p>
      <text:p text:style-name="Text_20_body">—</text:p>
      <text:p text:style-name="Text_20_body">### <text:span text:style-name="Strong_20_Emphasis">3. Unique Regional Items</text:span>
- <text:span text:style-name="Strong_20_Emphasis">Perfumes and Cosmetics:</text:span> Perfumes from Grasse, the world’s perfume capital, or skincare items like hand creams (under 3.4 ounces for carry-on).  
- <text:span text:style-name="Strong_20_Emphasis">Santons de Provence:</text:span> Small, hand-painted figurines used in traditional nativity scenes.  
- <text:span text:style-name="Strong_20_Emphasis">Artisanal Jewelry:</text:span> Handmade jewelry from local markets, showcasing Provençal or Mediterranean styles.  
- <text:span text:style-name="Strong_20_Emphasis">Books and Art Prints:</text:span> Lightweight books or prints depicting Provence or the Côte d’Azur.</text:p>
      <text:p text:style-name="Text_20_body">—</text:p>
      <text:p text:style-name="Text_20_body">### <text:span text:style-name="Strong_20_Emphasis">4. Packable Liquids or Bulky Items (Checked Luggage Only)</text:span>
- <text:span text:style-name="Strong_20_Emphasis">Wine:</text:span> Opt for local wines from Provence (e.g., rosé or Bandol). Pack carefully or use a wine travel bag.  
- <text:span text:style-name="Strong_20_Emphasis">Olive Oil:</text:span> Premium olive oils in small, sturdy tins or bottles.  
- <text:span text:style-name="Strong_20_Emphasis">Liqueurs:</text:span> Local specialties like Pastis or Limoncello, but ensure careful packing.  
- <text:span text:style-name="Strong_20_Emphasis">Honey or Jam:</text:span> Choose compact, sealed jars of lavender honey or Provençal fruit preserves.  </text:p>
      <text:p text:style-name="Text_20_body">—</text:p>
      <text:p text:style-name="Text_20_body">### <text:span text:style-name="Strong_20_Emphasis">Tips for Transporting Gifts</text:span>
- <text:span text:style-name="Strong_20_Emphasis">Weight Considerations:</text:span> Prioritize small and lightweight items like textiles or dried herbs.  
- <text:span text:style-name="Strong_20_Emphasis">Avoid Liquids in Carry-On Luggage:</text:span> Any liquids must comply with TSA regulations.  
- <text:span text:style-name="Strong_20_Emphasis">Protect Fragile Items:</text:span> Wrap breakables like ceramics or wine in clothing for padding.  
- <text:span text:style-name="Strong_20_Emphasis">Check Customs Regulations:</text:span> Verify U.S. import rules for food, alcohol, or other restricted items.  </text:p>
      <text:p text:style-name="Text_20_body">By focusing on lightweight, durable, and authentic items, you can bring back meaningful gifts from the South of France without the hass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5::35:52</meta:creation-date>
    <dc:creator>Generated</dc:creator>
    <dc:date>2026-08-26T05::35:52</dc:date>
    <dc:language>en-US</dc:language>
    <meta:editing-cycles>1</meta:editing-cycles>
    <meta:editing-duration>PT0S</meta:editing-duration>
    <dc:title>paris_yank:go:nice:buy</dc:title>
  </office:meta>
</office:document-meta>
</file>