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4331f3871a50c690d82c8b886a393265.svg"/>
  <manifest:file-entry manifest:media-type="image/svg+xml" manifest:full-path="Pictures/e0d37eef7935efde4d8ba0865891839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nice:eat:restaurants"/><text:bookmark-start text:name="__RefHeading___restaurants_in_nice_1"/><text:bookmark-start text:name="restaurants_in_nice"/>Restaurants in Nice<text:bookmark-end text:name="__RefHeading___restaurants_in_nice_1"/><text:bookmark-end text:name="restaurants_in_nice"/></text:h>
      <text:h text:style-name="Heading_20_2" text:outline-level="2"><text:bookmark-start text:name="__RefHeading___selecting_lunch_restaurants_strategically_2"/><text:bookmark-start text:name="selecting_lunch_restaurants_strategically"/>Selecting Lunch Restaurants Strategically<text:bookmark-end text:name="__RefHeading___selecting_lunch_restaurants_strategically_2"/><text:bookmark-end text:name="selecting_lunch_restaurants_strategically"/></text:h>
      <text:list text:style-name="List_20_1" text:continue-numbering="false">
        <text:list-item>
          <text:p text:style-name="LastListParagraph_List_20_1_Content_First"> <text:span text:style-name="Strong_20_Emphasis">Online Research</text:span>: Start by searching online for restaurants in your area that serve lunch. Websites like Yelp, TripAdvisor, and Google Maps can provide a list of options along with customer reviews and ratings.</text:p>
        </text:list-item>
      </text:list>
      <text:list text:style-name="List_20_1" text:continue-numbering="false">
        <text:list-item>
          <text:p text:style-name="LastListParagraph_List_20_1_Content_First"> <text:span text:style-name="Strong_20_Emphasis"><text:a xlink:type="simple" xlink:href="https://guide.michelin.com/fr/fr/provence-alpes-cote-dazur/nice/restaurants?sort=distance" text:style-name="Internet_20_link" text:visited-style-name="Visited_20_Internet_20_Link">Michelin Guide 
 / Nice</text:a></text:span>: Consult the Michelin Guide, which provides a comprehensive list of restaurants, including those that serve lunch for a reasonable price. Look for restaurants <text:span text:style-name="Emphasis">without</text:span> a Michelin star rating, as they are known for their exceptional cuisine and service for a moderate budget.</text:p>
        </text:list-item>
      </text:list>
      <text:list text:style-name="List_20_1" text:continue-numbering="false">
        <text:list-item>
          <text:p text:style-name="LastListParagraph_List_20_1_Content_First"> <text:span text:style-name="Strong_20_Emphasis"><text:a xlink:type="simple" xlink:href="https://lefooding.com/recherche/restaurant/place/nice-8236" text:style-name="Internet_20_link" text:visited-style-name="Visited_20_Internet_20_Link">Lefooding.com / Nice</text:a></text:span>: Visit Lefooding.com, a website that lists affordable, unique and delicious restaurants, including  those that serve lunch. Filter the results by location and cuisine to find suitable options.</text:p>
        </text:list-item>
      </text:list>
      <text:list text:style-name="List_20_1" text:continue-numbering="false">
        <text:list-item>
          <text:p text:style-name="LastListParagraph_List_20_1_Content_First"> <text:span text:style-name="Strong_20_Emphasis">Word-of-Mouth</text:span>: Ask friends, colleagues, or neighbors for recommendations. They may have tried a great lunch spot that you haven’t considered yet.</text:p>
        </text:list-item>
      </text:list>
      <text:list text:style-name="List_20_1" text:continue-numbering="false">
        <text:list-item>
          <text:p text:style-name="LastListParagraph_List_20_1_Content_First"> <text:span text:style-name="Strong_20_Emphasis">Menu and Pricing</text:span>: Once you have a list of potential restaurants, check their menus and pricing online. Look for restaurants that offer a variety of options at reasonable prices (e.g., $10-$20 per entrée / starter). Price of wine will vary but I choose a wine priced about the cost of about two entrées or one half the total menu price without wine.  — <text:span text:style-name="Emphasis"><text:a xlink:type="simple" xlink:href="mailto:daniel.smith.paris@gmail.com" text:style-name="Internet_20_link" text:visited-style-name="Visited_20_Internet_20_Link">Daniel Smith</text:a> 2025/01/05 15:53</text:span></text:p>
        </text:list-item>
      </text:list>
      <text:h text:style-name="Heading_20_2" text:outline-level="2"><text:bookmark-start text:name="__RefHeading___advantages_of_lunch_service_3"/><text:bookmark-start text:name="advantages_of_lunch_service"/>Advantages of Lunch Service<text:bookmark-end text:name="__RefHeading___advantages_of_lunch_service_3"/><text:bookmark-end text:name="advantages_of_lunch_service"/></text:h>
      <text:list text:style-name="List_20_1" text:continue-numbering="false">
        <text:list-item>
          <text:p text:style-name="LastListParagraph_List_20_1_Content_First"> <text:span text:style-name="Strong_20_Emphasis">Fewer Customers</text:span>: Lunch service typically has fewer customers compared to dinner service, making for a more relaxed and quieter dining experience.</text:p>
        </text:list-item>
      </text:list>
      <text:list text:style-name="List_20_1" text:continue-numbering="false">
        <text:list-item>
          <text:p text:style-name="LastListParagraph_List_20_1_Content_First"> <text:span text:style-name="Strong_20_Emphasis">Quicker Service</text:span>: Lunch services often have a faster pace, with meals served more quickly, which can be beneficial for those with limited time.</text:p>
        </text:list-item>
      </text:list>
      <text:list text:style-name="List_20_1" text:continue-numbering="false">
        <text:list-item>
          <text:p text:style-name="LastListParagraph_List_20_1_Content_First"> <text:span text:style-name="Strong_20_Emphasis">Special Deals</text:span>: Many restaurants offer special deals or promotions during lunch hours, such as discounts, combos, or value menus.</text:p>
        </text:list-item>
      </text:list>
      <text:list text:style-name="List_20_1" text:continue-numbering="false">
        <text:list-item>
          <text:p text:style-name="LastListParagraph_List_20_1_Content_First"> <text:span text:style-name="Strong_20_Emphasis">Variety</text:span>: Lunch menus often feature a different selection of dishes compared to dinner, offering a chance to try new flavors and cuisines.</text:p>
        </text:list-item>
      </text:list>
      <text:h text:style-name="Heading_20_2" text:outline-level="2"><text:bookmark-start text:name="__RefHeading___selecting_reasonably_priced_restaurants_4"/><text:bookmark-start text:name="selecting_reasonably_priced_restaurants"/>Selecting Reasonably Priced Restaurants<text:bookmark-end text:name="__RefHeading___selecting_reasonably_priced_restaurants_4"/><text:bookmark-end text:name="selecting_reasonably_priced_restaurants"/></text:h>
      <text:list text:style-name="List_20_1" text:continue-numbering="false">
        <text:list-item>
          <text:p text:style-name="LastListParagraph_List_20_1_Content_First"> <text:span text:style-name="Strong_20_Emphasis">Michelin Guide</text:span>: The Michelin Guide is much more than exorbitant, excessively outrageous starred, luxurious restaurants. Look for Michelin-starred restaurants that offer lunch options at reasonable prices. For example:</text:p>
        </text:list-item>
      </text:list>
      <text:list text:style-name="Numbering_20_1" text:continue-numbering="false">
        <text:list-item>
          <text:p text:style-name="Numbering_20_1_Content_First"> The Hinds Head (UK) offers a 3-course lunch menu for £50.</text:p>
        </text:list-item>
        <text:list-item>
          <text:p text:style-name="Numbering_20_1_Content_Last"> Kenny’s (UK) serves a “Sunday Feast” lunch for £45.</text:p>
        </text:list-item>
      </text:list>
      <text:list text:style-name="List_20_1" text:continue-numbering="false">
        <text:list-item>
          <text:p text:style-name="LastListParagraph_List_20_1_Content_First"> <text:span text:style-name="Strong_20_Emphasis">Lefooding.com</text:span>: Filter Lefooding.com’s list by price range (e.g., under $20 per entree) and cuisine (e.g., Asian, Italian) to find affordable options.</text:p>
        </text:list-item>
      </text:list>
      <text:list text:style-name="List_20_1" text:continue-numbering="false">
        <text:list-item>
          <text:p text:style-name="List_20_1_Content_First"> <text:span text:style-name="Strong_20_Emphasis">Menu Analysis</text:span>: Review menus online and look for restaurants that offer a balance of quality and price. Consider the following:</text:p>
          <text:list text:style-name="List_20_1">
            <text:list-item>
              <text:p text:style-name="List_20_1_Content"> Portion sizes: Are they generous or modest? For lunch you may want modest portions.</text:p>
            </text:list-item>
            <text:list-item>
              <text:p text:style-name="List_20_1_Content"> Ingredient quality: Are they using fresh, locally sourced ingredients?</text:p>
            </text:list-item>
            <text:list-item>
              <text:p text:style-name="List_20_1_Content_Last"> Menu variety: Are there multiple options at different price points?</text:p>
            </text:list-item>
          </text:list>
        </text:list-item>
      </text:list>
      <text:h text:style-name="Heading_20_4" text:outline-level="4"><text:bookmark-start text:name="__RefHeading___to_try_5"/><text:bookmark-start text:name="to_try"/>To Try<text:bookmark-end text:name="__RefHeading___to_try_5"/><text:bookmark-end text:name="to_try"/></text:h>
      <text:list text:style-name="List_20_1" text:continue-numbering="false">
        <text:list-item>
          <text:p text:style-name="LastListParagraph_List_20_1_Content_First"> <text:span text:style-name="Strong_20_Emphasis"><text:a xlink:type="simple" xlink:href="http://parisyank.com/doku.php?id=paris_yank:go:nice:quirky_nice_local_restaurants" text:style-name="Internet_20_link" text:visited-style-name="Visited_20_Internet_20_Link">Unique and Affordable Restaurants in Nice, France</text:a></text:span></text:p>
        </text:list-item>
      </text:list>
      <text:h text:style-name="Heading_20_3" text:outline-level="3"><text:bookmark-start text:name="__RefHeading___reviews_6"/><text:bookmark-start text:name="reviews"/>Reviews<text:bookmark-end text:name="__RefHeading___reviews_6"/><text:bookmark-end text:name="reviews"/></text:h>
      <text:list text:style-name="List_20_1" text:continue-numbering="false">
        <text:list-item>
          <text:p text:style-name="List_20_1_Content_First"> <text:a xlink:type="simple" xlink:href="https://youtu.be/LfaxAwDISYI?feature=shared" text:style-name="Internet_20_link" text:visited-style-name="Visited_20_Internet_20_Link">Cheap Eats in Nice</text:a> video</text:p>
        </text:list-item>
        <text:list-item>
          <text:p text:style-name="List_20_1_Content"> <text:a xlink:type="simple" xlink:href="https://youtu.be/WqpocYhu8P4?feature=shared" text:style-name="Internet_20_link" text:visited-style-name="Visited_20_Internet_20_Link">Five Best Restaurants in Nice</text:a> video</text:p>
        </text:list-item>
        <text:list-item>
          <text:p text:style-name="List_20_1_Content_Last"> <text:a xlink:type="simple" xlink:href="https://youtu.be/WLQJlI8yw24?feature=shared" text:style-name="Internet_20_link" text:visited-style-name="Visited_20_Internet_20_Link">Five Restaurants in Nice *Favored by Locals*</text:a> video</text:p>
        </text:list-item>
      </text:list>
      <text:p text:style-name="Text_20_body">By combining online research, Michelin guide recommendations, and Lefooding.com listings with menu analysis and word-of-mouth recommendations, you can find reasonably priced restaurants that serve lunch and offer a great dining experience.</text:p>
      <text:p text:style-name="Horizontal_20_Line"/>
      <text:h text:style-name="Heading_20_1" text:outline-level="1"><text:bookmark-start text:name="__RefHeading___restaurants_cafes_recommended_7"/><text:bookmark-start text:name="restaurants_cafes_recommended"/>Restaurants &amp; Cafés Recommended<text:bookmark-end text:name="__RefHeading___restaurants_cafes_recommended_7"/><text:bookmark-end text:name="restaurants_cafes_recommended"/></text:h>
      <text:h text:style-name="Heading_20_3" text:outline-level="3"><text:bookmark-start text:name="__RefHeading___lunch_available_8"/><text:bookmark-start text:name="lunch_available"/>lunch available<text:bookmark-end text:name="__RefHeading___lunch_available_8"/><text:bookmark-end text:name="lunch_available"/></text:h>
      <text:p text:style-name="Horizontal_20_Line"/>
      <text:h text:style-name="Heading_20_2" text:outline-level="2"><text:bookmark-start text:name="__RefHeading___le_sejour_cafe_9"/><text:bookmark-start text:name="le_sejour_cafe"/>Le Séjour Cafe<text:bookmark-end text:name="__RefHeading___le_sejour_cafe_9"/><text:bookmark-end text:name="le_sejour_cafe"/></text:h>
      <text:list text:style-name="List_20_1" text:continue-numbering="false">
        <text:list-item>
          <text:p text:style-name="LastListParagraph_List_20_1_Content_First"> <text:span text:style-name="Strong_20_Emphasis"><text:a xlink:type="simple" xlink:href="https://www.sejourcafe.com/" text:style-name="Internet_20_link" text:visited-style-name="Visited_20_Internet_20_Link">Le Séjour Café</text:a></text:span> as described in the <text:a xlink:type="simple" xlink:href="https://guide.michelin.com/fr/fr/provence-alpes-cote-dazur/nice/restaurant/le-sejour-cafe" text:style-name="Internet_20_link" text:visited-style-name="Visited_20_Internet_20_Link">Michelin Guide: "At Le Séjour Café one could think they are in the living room of a lovely private home, cosy and hushed."</text:a> Stylish decor and excellent service abound but also include creative dishes with reasonable prices and innovative pairings. Séjour Cafe was passed from parents to daughter whose daughter created the Bistro Marin close by.</text:p>
        </text:list-item>
      </text:list>
      <text:p text:style-name="Horizontal_20_Line"/>
      <text:h text:style-name="Heading_20_2" text:outline-level="2"><text:bookmark-start text:name="__RefHeading___bistrot_marin_10"/><text:bookmark-start text:name="bistrot_marin"/>Bistrot_Marin<text:bookmark-end text:name="__RefHeading___bistrot_marin_10"/><text:bookmark-end text:name="bistrot_marin"/></text:h>
      <text:list text:style-name="List_20_1" text:continue-numbering="false">
        <text:list-item>
          <text:p text:style-name="LastListParagraph_List_20_1_Content_First"> <text:span text:style-name="Strong_20_Emphasis"><text:a xlink:type="simple" xlink:href="https://www.tripadvisor.com/Restaurant_Review-g187234-d6732460-Reviews-Bistrot_Marin-Nice_French_Riviera_Cote_d_Azur_Provence_Alpes_Cote_d_Azur.html" text:style-name="Internet_20_link" text:visited-style-name="Visited_20_Internet_20_Link">Bistro Marin</text:a></text:span> - <draw:frame draw:style-name="media" draw:name="0" text:anchor-type="as-char" draw:z-index="0" svg:width="" svg:rel-width="100%" svg:height="0cm"><draw:image xlink:href="Pictures/4331f3871a50c690d82c8b886a393265.svg" xlink:type="simple" xlink:show="embed" xlink:actuate="onLoad"/></draw:frame> May be closed. Bistrot Marin is a charming fish restaurant located in the Carré d'Or of Nice, offering bistro cuisine with a focus on seafood. Michelin mention. Open for reasonably price lunch.</text:p>
        </text:list-item>
      </text:list>
      <text:p text:style-name="Text_20_body">—- </text:p>
      <text:h text:style-name="Heading_20_2" text:outline-level="2"><text:bookmark-start text:name="__RefHeading___chez_divia_11"/><text:bookmark-start text:name="chez_divia"/>Chez Divia<text:bookmark-end text:name="__RefHeading___chez_divia_11"/><text:bookmark-end text:name="chez_divia"/></text:h>
      <text:list text:style-name="List_20_1" text:continue-numbering="false">
        <text:list-item>
          <text:p text:style-name="LastListParagraph_List_20_1_Content_First"> <text:span text:style-name="Strong_20_Emphasis"><text:a xlink:type="simple" xlink:href="https://www.chezdavia.com/en/" text:style-name="Internet_20_link" text:visited-style-name="Visited_20_Internet_20_Link">Chez Divia</text:a></text:span> - This restaurant with a warm and comfortable atmosphere serves refined Nice specialties with a modern touch.</text:p>
        </text:list-item>
      </text:list>
      <text:p text:style-name="Text_20_body">—-</text:p>
      <text:h text:style-name="Heading_20_2" text:outline-level="2"><text:bookmark-start text:name="__RefHeading___les_deux_canailles_12"/><text:bookmark-start text:name="les_deux_canailles"/>Les Deux Canailles<text:bookmark-end text:name="__RefHeading___les_deux_canailles_12"/><text:bookmark-end text:name="les_deux_canailles"/></text:h>
      <text:list text:style-name="List_20_1" text:continue-numbering="false">
        <text:list-item>
          <text:p text:style-name="LastListParagraph_List_20_1_Content_First"> <text:span text:style-name="Strong_20_Emphasis"><text:a xlink:type="simple" xlink:href="https://www.lesdeuxcanailles.com/" text:style-name="Internet_20_link" text:visited-style-name="Visited_20_Internet_20_Link">Les Deux Canailles</text:a></text:span> - In 2011 there first appeared in Nice, a new table: <text:span text:style-name="Strong_20_Emphasis">Les Deux Canailles</text:span> (<text:span text:style-name="Emphasis">The Two Scoundrels</text:span>). After having traveled the four corners of the 'Hexagon'&lt;France&gt;, the chef TAKANO Tsumoru finds refuge on the Cote d’Azur, attracted like his impressionist pairs of which he is a great admirer, by the clemency of the climate and the unique luminosity of the azure sun. It is his vision of the Cote d’Azur that Tsumoru wishes to create his plates, and to integrate his Japanese roots that bring all the uniqueness to his cuisine.</text:p>
        </text:list-item>
      </text:list>
      <text:p text:style-name="Horizontal_20_Line"/>
      <text:h text:style-name="Heading_20_2" text:outline-level="2"><text:bookmark-start text:name="__RefHeading___fine_gueule_13"/><text:bookmark-start text:name="fine_gueule"/>Fine Gueule<text:bookmark-end text:name="__RefHeading___fine_gueule_13"/><text:bookmark-end text:name="fine_gueule"/></text:h>
      <text:p text:style-name="Text_20_body"><text:a xlink:type="simple" xlink:href="https://finegueule.fr/" text:style-name="Internet_20_link" text:visited-style-name="Visited_20_Internet_20_Link">Fine Gueule Official Website</text:a> <text:line-break/></text:p>
      <text:p text:style-name="Text_20_body"><text:span text:style-name="Strong_20_Emphasis">Address:</text:span><text:a xlink:type="simple" xlink:href="https://maps.app.goo.gl/HhPgLzEoRnV2r71a9" text:style-name="Internet_20_link" text:visited-style-name="Visited_20_Internet_20_Link">2 Rue de l'Hôtel-de-Ville, 06300 Nice, France</text:a></text:p>
      <text:p text:style-name="Text_20_body"><text:span text:style-name="Strong_20_Emphasis">Cuisine:</text:span>
Traditional regional cuisine featuring fresh, local ingredients.</text:p>
      <text:p text:style-name="Text_20_body"><text:span text:style-name="Strong_20_Emphasis">Specialties:</text:span></text:p>
      <text:list text:style-name="List_20_1" text:continue-numbering="false">
        <text:list-item>
          <text:p text:style-name="List_20_1_Content_First"> Homemade pissaladière  </text:p>
        </text:list-item>
        <text:list-item>
          <text:p text:style-name="List_20_1_Content"> Deviled eggs  </text:p>
        </text:list-item>
        <text:list-item>
          <text:p text:style-name="List_20_1_Content"> Calamari á la plancha  </text:p>
        </text:list-item>
        <text:list-item>
          <text:p text:style-name="List_20_1_Content_Last"> Seasonal dishes  </text:p>
        </text:list-item>
      </text:list>
      <text:p text:style-name="Text_20_body"><text:span text:style-name="Strong_20_Emphasis">Atmosphere:</text:span>
Warm and inviting, with a newly refurbished interior featuring an open kitchen and counter dining. Popular with both locals and visitors.</text:p>
      <text:p text:style-name="Text_20_body"><text:span text:style-name="Strong_20_Emphasis">Access:</text:span></text:p>
      <text:list text:style-name="List_20_1" text:continue-numbering="false">
        <text:list-item>
          <text:p text:style-name="List_20_1_Content_First"> Located in the heart of Vieux-Nice, close to public transportation and local attractions.  </text:p>
        </text:list-item>
        <text:list-item>
          <text:p text:style-name="List_20_1_Content"> Open Tuesday to Saturday:  </text:p>
        </text:list-item>
        <text:list-item>
          <text:p text:style-name="List_20_1_Content"> Lunch: 12:00 - 14:00  </text:p>
        </text:list-item>
        <text:list-item>
          <text:p text:style-name="List_20_1_Content"> Dinner: 19:30 - 22:00  </text:p>
        </text:list-item>
        <text:list-item>
          <text:p text:style-name="List_20_1_Content"> Closed on Sundays and Mondays.  </text:p>
        </text:list-item>
        <text:list-item>
          <text:p text:style-name="List_20_1_Content"> Reservations can be made online through their website, <text:a xlink:type="simple" xlink:href="https://finegueule.fr/reservation/" text:style-name="Internet_20_link" text:visited-style-name="Visited_20_Internet_20_Link">Fine Gueule Online Reservations &amp; Inquiries</text:a> </text:p>
        </text:list-item>
        <text:list-item>
          <text:p text:style-name="List_20_1_Content"> Phone: +33 4 93 80 21 64  </text:p>
        </text:list-item>
        <text:list-item>
          <text:p text:style-name="List_20_1_Content_Last"> Email: contact@finegueule.fr</text:p>
        </text:list-item>
      </text:list>
      <text:p text:style-name="Horizontal_20_Line"/>
      <text:h text:style-name="Heading_20_2" text:outline-level="2"><text:bookmark-start text:name="__RefHeading___olive_artichoke_14"/><text:bookmark-start text:name="olive_artichoke"/>Olive &amp; Artichoke<text:bookmark-end text:name="__RefHeading___olive_artichoke_14"/><text:bookmark-end text:name="olive_artichoke"/></text:h>
      <text:list text:style-name="List_20_1" text:continue-numbering="false">
        <text:list-item>
          <text:p text:style-name="LastListParagraph_List_20_1_Content_First"> <text:span text:style-name="Strong_20_Emphasis"><text:a xlink:type="simple" xlink:href="https://oliveartichaut.com/la-cuisine/" text:style-name="Internet_20_link" text:visited-style-name="Visited_20_Internet_20_Link">Olive &amp; Artichaut</text:a></text:span> is a dream of a small restaurant where everything breathes the happiness of being welcomed. Located in an alley of Vieux-Nice, the decoration of the two small rooms is simple but attractive, as the warm welcome all smile of the young manager Aurelie Marion. Thomas Hubert, her partner, is in the kitchen or rather cooks under the eyes of all at the end of the bar in a reduced space but with a confounding efficiency and naturalness.</text:p>
        </text:list-item>
      </text:list>
      <text:p text:style-name="Horizontal_20_Line"/>
      <text:h text:style-name="Heading_20_2" text:outline-level="2"><text:bookmark-start text:name="__RefHeading___rouge_15"/><text:bookmark-start text:name="rouge"/>Rouge<text:bookmark-end text:name="__RefHeading___rouge_15"/><text:bookmark-end text:name="rouge"/></text:h>
      <text:list text:style-name="List_20_1" text:continue-numbering="false">
        <text:list-item>
          <text:p text:style-name="List_20_1_Content_First"> <text:span text:style-name="Strong_20_Emphasis"><text:a xlink:type="simple" xlink:href="https://rouge-restaurant.fr/" text:style-name="Internet_20_link" text:visited-style-name="Visited_20_Internet_20_Link">Rouge</text:a></text:span>: Rouge is a little casual wine bar by Port Lympia, <text:a xlink:type="simple" xlink:href="https://guide.michelin.com/fr/fr/provence-alpes-cote-dazur/nice/restaurant/rouge" text:style-name="Internet_20_link" text:visited-style-name="Visited_20_Internet_20_Link">mentioned in the Michelin Guide</text:a>. But don't let the laid-back style fool you. Tapas-style dishes are artfully designed and well prepared. Large selection of unique local wines by the bottle or glass. Rouge is a vibrant, casual restaurant situated in Nice's antique district, overlooking the Lympia port and facing Mount Boron.</text:p>
        </text:list-item>
        <text:list-item>
          <text:p text:style-name="List_20_1_Content"> <text:span text:style-name="Strong_20_Emphasis">Address</text:span>:<text:a xlink:type="simple" xlink:href="https://maps.app.goo.gl/CWTZREzx7Gu48EccA" text:style-name="Internet_20_link" text:visited-style-name="Visited_20_Internet_20_Link">2 Rue de Foresta, 06300 Nice, France</text:a></text:p>
        </text:list-item>
        <text:list-item>
          <text:p text:style-name="List_20_1_Content"> <text:span text:style-name="Strong_20_Emphasis">Cuisine</text:span>: Rouge specializes in Mediterranean cuisine, offering a variety of small plates crafted from fresh, seasonal ingredients. </text:p>
        </text:list-item>
        <text:list-item>
          <text:p text:style-name="List_20_1_Content"> <text:span text:style-name="Strong_20_Emphasis">Specialties</text:span>: The menu features dishes such as smoked aubergine caviar, tomato carpaccio with feta, tuna tartare with raspberries, caramelized Ibaiama pork belly with honey, and pan-fried chipirons with chorizo.</text:p>
        </text:list-item>
        <text:list-item>
          <text:p text:style-name="List_20_1_Content"> <text:span text:style-name="Strong_20_Emphasis">Atmosphere</text:span>: With a joyful and festive ambiance, Rouge welcomes guests along a superb counter, at tables, or on its terrace adjacent to the old fortress of the Chateau. The establishment boasts an extensive selection of natural and biodynamic wines, displayed in a large, refrigerated glass wine cabinet, allowing patrons to choose their preferred bottle or enjoy a glass, with complimentary tastings available before purchase.</text:p>
        </text:list-item>
        <text:list-item>
          <text:p text:style-name="List_20_1_Content"> <text:span text:style-name="Strong_20_Emphasis">Mentions:</text:span></text:p>
          <text:list text:style-name="List_20_1">
            <text:list-item>
              <text:p text:style-name="List_20_1_Content"> The Michelin Guide on-line Mention, <text:a xlink:type="simple" xlink:href="https://guide.michelin.com/fr/fr/provence-alpes-cote-dazur/nice/restaurant/rouge" text:style-name="Internet_20_link" text:visited-style-name="Visited_20_Internet_20_Link">Rouge, un sympathique bar à vins</text:a>.</text:p>
            </text:list-item>
            <text:list-item>
              <text:p text:style-name="List_20_1_Content"> Le Fooding: <text:a xlink:type="simple" xlink:href="https://lefooding.com/restaurants/rouge-3" text:style-name="Internet_20_link" text:visited-style-name="Visited_20_Internet_20_Link">"Mi-faim, mi-raisin !"</text:a></text:p>
            </text:list-item>
          </text:list>
        </text:list-item>
        <text:list-item>
          <text:p text:style-name="List_20_1_Content_Last"> <text:span text:style-name="Strong_20_Emphasis">Access</text:span>: Rouge operates daily from 12:00 noon to 00h00 midnight, offering continuous service in a lively setting ideal for both casual gatherings and full meals. No reservations.</text:p>
        </text:list-item>
      </text:list>
      <text:p text:style-name="Horizontal_20_Line"/>
      <text:h text:style-name="Heading_20_2" text:outline-level="2"><text:bookmark-start text:name="__RefHeading___le_grand_cafe_de_france_16"/><text:bookmark-start text:name="le_grand_cafe_de_france"/>Le Grand Café de France<text:bookmark-end text:name="__RefHeading___le_grand_cafe_de_france_16"/><text:bookmark-end text:name="le_grand_cafe_de_france"/></text:h>
      <text:p text:style-name="Text_20_body"><text:span text:style-name="Strong_20_Emphasis"><text:a xlink:type="simple" xlink:href="https://legrandcafedefrance.fr/" text:style-name="Internet_20_link" text:visited-style-name="Visited_20_Internet_20_Link">Le Grand Café de France</text:a></text:span> is a large cafe, on, where else? <text:span text:style-name="Emphasis">Rue de France</text:span> at <text:a xlink:type="simple" xlink:href="https://maps.app.goo.gl/FH4Xrrzon5e5nZTG6" text:style-name="Internet_20_link" text:visited-style-name="Visited_20_Internet_20_Link">7 Rue de France</text:a>. The street turns pedestrian and very touristy towards the east.</text:p>
      <text:p text:style-name="Text_20_body">Le Grand Café de France serves everything tourists think French people eat every day: [French onion soup, snails, oysters, salade niçoise, foie gras, crêpes]. It's OK, good Art Deco decor, somewhat overpriced and cuisine not very innovative. Sometimes the service is dicey.</text:p>
      <text:p text:style-name="Text_20_body">The terrace provides great tourist watching. This café might be a good place to experiment with Frenchy dishes on your bucket list. Oh yes, they certainly serve American burgers, deeply cooked.</text:p>
      <text:p text:style-name="Text_20_body"><text:span text:style-name="Strong_20_Emphasis">Cuisine:</text:span>
Mediterranean and French cuisine, offering a blend of traditional and contemporary dishes.</text:p>
      <text:p text:style-name="Text_20_body"><text:span text:style-name="Strong_20_Emphasis">Specialties:</text:span></text:p>
      <text:list text:style-name="List_20_1" text:continue-numbering="false">
        <text:list-item>
          <text:p text:style-name="List_20_1_Content_First"> Burgundy snails – €16.50  </text:p>
        </text:list-item>
        <text:list-item>
          <text:p text:style-name="List_20_1_Content"> Sea bass ceviche with citrus – €19  </text:p>
        </text:list-item>
        <text:list-item>
          <text:p text:style-name="List_20_1_Content"> Brie with truffle – €17  </text:p>
        </text:list-item>
        <text:list-item>
          <text:p text:style-name="List_20_1_Content"> Foie gras with porto wine – €19  </text:p>
        </text:list-item>
        <text:list-item>
          <text:p text:style-name="List_20_1_Content"> Traditional hamburger and fries – €23  </text:p>
        </text:list-item>
        <text:list-item>
          <text:p text:style-name="List_20_1_Content"> Green asparagus with citrus notes – €16  </text:p>
        </text:list-item>
        <text:list-item>
          <text:p text:style-name="List_20_1_Content"> Eggs mimosa with black truffles – €14  </text:p>
        </text:list-item>
        <text:list-item>
          <text:p text:style-name="List_20_1_Content"> Pasta with pesto and burrata – €13.90  </text:p>
        </text:list-item>
        <text:list-item>
          <text:p text:style-name="List_20_1_Content"> Fresh oysters</text:p>
        </text:list-item>
        <text:list-item>
          <text:p text:style-name="List_20_1_Content_Last"> Fancy signature desserts  </text:p>
        </text:list-item>
      </text:list>
      <text:p text:style-name="Text_20_body"><text:span text:style-name="Strong_20_Emphasis">Atmosphere:</text:span>
Le Grand Café de France exudes a Parisian spirit, functioning as a brasserie, restaurant, and tea room. The establishment offers a continuous service, making it suitable for various occasions, from casual dining to special events. The interior is elegant, and there is a terrace for outdoor seating, providing a pleasant ambiance for both locals and tourists.</text:p>
      <text:p text:style-name="Text_20_body"><text:span text:style-name="Strong_20_Emphasis">Access:</text:span></text:p>
      <text:list text:style-name="List_20_1" text:continue-numbering="false">
        <text:list-item>
          <text:p text:style-name="List_20_1_Content_First"> Centrally located in Nice, easily accessible by public transportation.  </text:p>
        </text:list-item>
        <text:list-item>
          <text:p text:style-name="List_20_1_Content"> Open daily from 08:00 to 00:00.  </text:p>
        </text:list-item>
        <text:list-item>
          <text:p text:style-name="List_20_1_Content"> Reservations can be made online through their website: <text:a xlink:type="simple" xlink:href="https://legrandcafedefrance.fr/" text:style-name="Internet_20_link" text:visited-style-name="Visited_20_Internet_20_Link">Online Reservation</text:a></text:p>
        </text:list-item>
        <text:list-item>
          <text:p text:style-name="List_20_1_Content"> Inquiries:  </text:p>
        </text:list-item>
        <text:list-item>
          <text:p text:style-name="List_20_1_Content"> +33 4 93 53 97 38  </text:p>
        </text:list-item>
        <text:list-item>
          <text:p text:style-name="List_20_1_Content_Last"> <text:a xlink:type="simple" xlink:href="mailto:mailto:contact@legrandcafedefrance.fr" text:style-name="Internet_20_link" text:visited-style-name="Visited_20_Internet_20_Link">contact@legrandcafedefrance.fr</text:a></text:p>
        </text:list-item>
      </text:list>
      <text:p text:style-name="Horizontal_20_Line"/>
      <text:h text:style-name="Heading_20_3" text:outline-level="3"><text:bookmark-start text:name="__RefHeading___restaurants_with_diner_only_17"/><text:bookmark-start text:name="restaurants_with_diner_only"/>Restaurants with Diner Only<text:bookmark-end text:name="__RefHeading___restaurants_with_diner_only_17"/><text:bookmark-end text:name="restaurants_with_diner_only"/></text:h>
      <text:p text:style-name="Text_20_body"><draw:frame draw:style-name="media" draw:name="1" text:anchor-type="as-char" draw:z-index="1" svg:width="" svg:rel-width="100%" svg:height="0cm"><draw:image xlink:href="Pictures/e0d37eef7935efde4d8ba08658918390.svg" xlink:type="simple" xlink:show="embed" xlink:actuate="onLoad"/></draw:frame> … and suggest diner-only restaura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22::36:16</meta:creation-date>
    <dc:creator>Generated</dc:creator>
    <dc:date>2026-08-25T22::36:16</dc:date>
    <dc:language>en-US</dc:language>
    <meta:editing-cycles>1</meta:editing-cycles>
    <meta:editing-duration>PT0S</meta:editing-duration>
    <dc:title>paris_yank:go:nice:eat:restaurants</dc:title>
  </office:meta>
</office:document-meta>
</file>