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learn"/><text:bookmark-start text:name="__RefHeading___learn_1"/><text:bookmark-start text:name="learn"/>Learn<text:bookmark-end text:name="__RefHeading___learn_1"/><text:bookmark-end text:name="learn"/></text:h>
      <text:p text:style-name="Text_20_body">Nice offers a variety of ways for visitors to learn, from language classes to cultural explorations. Below are some of the top ways and topics to learn in Nice, along with institutions and opportunities to dive deeper.  </text:p>
      <text:h text:style-name="Heading_20_2" text:outline-level="2"><text:bookmark-start text:name="__RefHeading___learning_french_2"/><text:bookmark-start text:name="learning_french"/>Learning French<text:bookmark-end text:name="__RefHeading___learning_french_2"/><text:bookmark-end text:name="learning_french"/></text:h>
      <text:list text:style-name="List_20_1" text:continue-numbering="false">
        <text:list-item>
          <text:p text:style-name="List_20_1_Content_First"> <text:span text:style-name="Strong_20_Emphasis">Language Schools:</text:span>  </text:p>
          <text:list text:style-name="Numbering_20_1">
            <text:list-item>
              <text:p text:style-name="Numbering_20_1_Content"> <text:a xlink:type="simple" xlink:href="https://www.france-langue.com/nice" text:style-name="Internet_20_link" text:visited-style-name="Visited_20_Internet_20_Link">France Langue Nice</text:a>: Offers courses for all levels, including intensive and conversational classes.  </text:p>
            </text:list-item>
            <text:list-item>
              <text:p text:style-name="Numbering_20_1_Content"> <text:a xlink:type="simple" xlink:href="https://www.alliance-francaise.fr/nice" text:style-name="Internet_20_link" text:visited-style-name="Visited_20_Internet_20_Link">Alliance Française Nice</text:a>: Renowned for immersive language learning experiences.  </text:p>
            </text:list-item>
          </text:list>
        </text:list-item>
        <text:list-item>
          <text:p text:style-name="List_20_1_Content"> <text:span text:style-name="Strong_20_Emphasis">Conversation Groups:</text:span>  </text:p>
          <text:list text:style-name="Numbering_20_1">
            <text:list-item>
              <text:p text:style-name="Numbering_20_1_Content"> Local meetup groups or expat organizations often host French conversation nights.  </text:p>
            </text:list-item>
            <text:list-item>
              <text:p text:style-name="Numbering_20_1_Content_Last"> Libraries and community centers in Nice sometimes host free language exchange events.  </text:p>
            </text:list-item>
          </text:list>
        </text:list-item>
      </text:list>
      <text:p text:style-name="Horizontal_20_Line"/>
      <text:h text:style-name="Heading_20_2" text:outline-level="2"><text:bookmark-start text:name="__RefHeading___cooking_classes_3"/><text:bookmark-start text:name="cooking_classes"/>Cooking Classes<text:bookmark-end text:name="__RefHeading___cooking_classes_3"/><text:bookmark-end text:name="cooking_classes"/></text:h>
      <text:h text:style-name="Heading_20_3" text:outline-level="3"><text:bookmark-start text:name="__RefHeading___french_italian_and_nicoise_cuisine_4"/><text:bookmark-start text:name="french_italian_and_nicoise_cuisine"/>French, Italian, and Niçoise Cuisine<text:bookmark-end text:name="__RefHeading___french_italian_and_nicoise_cuisine_4"/><text:bookmark-end text:name="french_italian_and_nicoise_cuisine"/></text:h>
      <text:p text:style-name="Text_20_body">Since Nice, France is such a food city, there are many cooking instructions and food tours. Use your favorite search engine to search and find tours, <text:span text:style-name="Emphasis">Dine With</text:span> and other foodie experiences. Here are just a few…</text:p>
      <text:list text:style-name="List_20_1" text:continue-numbering="false">
        <text:list-item>
          <text:p text:style-name="LastListParagraph_List_20_1_Content_First"> <text:span text:style-name="Strong_20_Emphasis"><text:a xlink:type="simple" xlink:href="https://www.larouteduparfum.fr" text:style-name="Internet_20_link" text:visited-style-name="Visited_20_Internet_20_Link">La Route du Goût</text:a></text:span>: Cooking workshops focused on Niçoise and Provençal cuisine.  </text:p>
        </text:list-item>
      </text:list>
      <text:list text:style-name="List_20_1" text:continue-numbering="false">
        <text:list-item>
          <text:p text:style-name="LastListParagraph_List_20_1_Content_First"> <text:span text:style-name="Strong_20_Emphasis"><text:a xlink:type="simple" xlink:href="https://www.petitsfarcis.com/" text:style-name="Internet_20_link" text:visited-style-name="Visited_20_Internet_20_Link">Les Petits Farci|Well reviewed cooking instruction</text:a></text:span> and food tours in English by an English-speaking, long-term resident of France, <text:a xlink:type="simple" xlink:href="https://rosajackson.com/" text:style-name="Internet_20_link" text:visited-style-name="Visited_20_Internet_20_Link">Rosa Jackson</text:a></text:p>
        </text:list-item>
      </text:list>
      <text:list text:style-name="List_20_1" text:continue-numbering="false">
        <text:list-item>
          <text:p text:style-name="LastListParagraph_List_20_1_Content_First"> <text:span text:style-name="Strong_20_Emphasis"><text:a xlink:type="simple" xlink:href="https://www.chezfrancoise.com" text:style-name="Internet_20_link" text:visited-style-name="Visited_20_Internet_20_Link">Chez Françoise</text:a></text:span>: Learn to prepare classic French dishes with market-fresh ingredients.</text:p>
        </text:list-item>
      </text:list>
      <text:list text:style-name="List_20_1" text:continue-numbering="false">
        <text:list-item>
          <text:p text:style-name="LastListParagraph_List_20_1_Content_First"> <text:span text:style-name="Strong_20_Emphasis"><text:a xlink:type="simple" xlink:href="https://www.cookingwithclass.com/nice" text:style-name="Internet_20_link" text:visited-style-name="Visited_20_Internet_20_Link">Cooking with Class</text:a></text:span>: Offers French and Mediterranean cooking experiences.</text:p>
        </text:list-item>
      </text:list>
      <text:list text:style-name="List_20_1" text:continue-numbering="false">
        <text:list-item>
          <text:p text:style-name="LastListParagraph_List_20_1_Content_First"> <text:span text:style-name="Strong_20_Emphasis"><text:a xlink:type="simple" xlink:href="https://www.eatwith.com/search?q=Nice" text:style-name="Internet_20_link" text:visited-style-name="Visited_20_Internet_20_Link">Eat With...</text:a></text:span>: well known “Eat With…” series in and around Nice.</text:p>
        </text:list-item>
      </text:list>
      <text:p text:style-name="Horizontal_20_Line"/>
      <text:h text:style-name="Heading_20_2" text:outline-level="2"><text:bookmark-start text:name="__RefHeading___wine_tasting_5"/><text:bookmark-start text:name="wine_tasting"/>Wine Tasting<text:bookmark-end text:name="__RefHeading___wine_tasting_5"/><text:bookmark-end text:name="wine_tasting"/></text:h>
      <text:p text:style-name="Text_20_body">Nice is an excellent destination for wine lovers, offering both instructional wine tasting classes and cozy wine bars to explore French wines. Below are some of the top recommendations for wine tasting experiences in Nice.  </text:p>
      <text:h text:style-name="Heading_20_3" text:outline-level="3"><text:bookmark-start text:name="__RefHeading___wine_tasting_classes_6"/><text:bookmark-start text:name="wine_tasting_classes"/>Wine Tasting Classes<text:bookmark-end text:name="__RefHeading___wine_tasting_classes_6"/><text:bookmark-end text:name="wine_tasting_classes"/></text:h>
      <text:list text:style-name="List_20_1" text:continue-numbering="false">
        <text:list-item>
          <text:p text:style-name="List_20_1_Content_First"> <text:span text:style-name="Strong_20_Emphasis">VinoLove Club</text:span>  </text:p>
          <text:list text:style-name="Numbering_20_1">
            <text:list-item>
              <text:p text:style-name="Numbering_20_1_Content"> Description: Offers a “Wine Tasting: Tour de France” class, guiding participants through various French wine regions. Includes tasting 6-8 wines, such as Champagne, Bordeaux, and Burgundy, paired with gourmet snacks.  </text:p>
            </text:list-item>
            <text:list-item>
              <text:p text:style-name="Numbering_20_1_Content_Last"> Website: <text:a xlink:type="simple" xlink:href="https://www.vinolove.club/wine-tasting" text:style-name="Internet_20_link" text:visited-style-name="Visited_20_Internet_20_Link">VinoLove Club Wine Tasting</text:a>  </text:p>
            </text:list-item>
          </text:list>
        </text:list-item>
      </text:list>
      <text:list text:style-name="List_20_1" text:continue-numbering="false">
        <text:list-item>
          <text:p text:style-name="List_20_1_Content_First"> <text:span text:style-name="Strong_20_Emphasis">Riviera Wine Academy</text:span>  </text:p>
          <text:list text:style-name="Numbering_20_1">
            <text:list-item>
              <text:p text:style-name="Numbering_20_1_Content"> Description: Provides comprehensive courses on wine basics, including grape varieties, wine styles, storage, service, and food pairing. Ideal for both beginners and seasoned enthusiasts.  </text:p>
            </text:list-item>
            <text:list-item>
              <text:p text:style-name="Numbering_20_1_Content_Last"> Website: <text:a xlink:type="simple" xlink:href="https://www.rivierawineacademy.com" text:style-name="Internet_20_link" text:visited-style-name="Visited_20_Internet_20_Link">Riviera Wine Academy</text:a>  </text:p>
            </text:list-item>
          </text:list>
        </text:list-item>
      </text:list>
      <text:h text:style-name="Heading_20_3" text:outline-level="3"><text:bookmark-start text:name="__RefHeading___wine_bars_7"/><text:bookmark-start text:name="wine_bars"/>Wine Bars<text:bookmark-end text:name="__RefHeading___wine_bars_7"/><text:bookmark-end text:name="wine_bars"/></text:h>
      <text:list text:style-name="List_20_1" text:continue-numbering="false">
        <text:list-item>
          <text:p text:style-name="List_20_1_Content_First"> <text:span text:style-name="Strong_20_Emphasis">La Part des Anges</text:span>  </text:p>
          <text:list text:style-name="Numbering_20_1">
            <text:list-item>
              <text:p text:style-name="Numbering_20_1_Content"> Description: One of the top natural wine bars in Nice, featuring a selection of over 300 wines from independent winemakers. In the late afternoon, enjoy its wine bar ambiance with charcuterie and cheese plates.  </text:p>
            </text:list-item>
            <text:list-item>
              <text:p text:style-name="Numbering_20_1_Content_Last"> Website: <text:a xlink:type="simple" xlink:href="https://www.lapartdesanges.com" text:style-name="Internet_20_link" text:visited-style-name="Visited_20_Internet_20_Link">La Part des Anges</text:a>  </text:p>
            </text:list-item>
          </text:list>
        </text:list-item>
      </text:list>
      <text:list text:style-name="List_20_1" text:continue-numbering="false">
        <text:list-item>
          <text:p text:style-name="List_20_1_Content_First"> <text:span text:style-name="Strong_20_Emphasis">Babel Babel</text:span>  </text:p>
          <text:list text:style-name="Numbering_20_1">
            <text:list-item>
              <text:p text:style-name="Numbering_20_1_Content"> Description: A vibrant wine bar known for its natural wine selection and welcoming atmosphere. Perfect for casual tastings.  </text:p>
            </text:list-item>
            <text:list-item>
              <text:p text:style-name="Numbering_20_1_Content_Last"> Website: <text:a xlink:type="simple" xlink:href="https://www.decanter.com/wine-travel/best-wine-bars-restaurants-in-nice-462486" text:style-name="Internet_20_link" text:visited-style-name="Visited_20_Internet_20_Link">Babel Babel on Decanter</text:a>  </text:p>
            </text:list-item>
          </text:list>
        </text:list-item>
      </text:list>
      <text:list text:style-name="List_20_1" text:continue-numbering="false">
        <text:list-item>
          <text:p text:style-name="List_20_1_Content_First"> <text:span text:style-name="Strong_20_Emphasis">Barrique</text:span>  </text:p>
          <text:list text:style-name="Numbering_20_1">
            <text:list-item>
              <text:p text:style-name="Numbering_20_1_Content"> Description: Offers a curated selection of natural wines in a cozy and intimate setting. Ideal for wine lovers seeking a relaxed experience.  </text:p>
            </text:list-item>
            <text:list-item>
              <text:p text:style-name="Numbering_20_1_Content_Last"> Website: <text:a xlink:type="simple" xlink:href="https://www.decanter.com/wine-travel/best-wine-bars-restaurants-in-nice-462486" text:style-name="Internet_20_link" text:visited-style-name="Visited_20_Internet_20_Link">Barrique on Decanter</text:a>  </text:p>
            </text:list-item>
          </text:list>
        </text:list-item>
      </text:list>
      <text:list text:style-name="List_20_1" text:continue-numbering="false">
        <text:list-item>
          <text:p text:style-name="List_20_1_Content_First"> <text:span text:style-name="Strong_20_Emphasis">Rouge</text:span>  </text:p>
          <text:list text:style-name="Numbering_20_1">
            <text:list-item>
              <text:p text:style-name="Numbering_20_1_Content"> Description: Specializes in natural wines with a focus on unique and high-quality selections. The relaxed vibe makes it a great spot for wine enthusiasts.  </text:p>
            </text:list-item>
            <text:list-item>
              <text:p text:style-name="Numbering_20_1_Content_Last"> Website: <text:a xlink:type="simple" xlink:href="https://www.decanter.com/wine-travel/best-wine-bars-restaurants-in-nice-462486" text:style-name="Internet_20_link" text:visited-style-name="Visited_20_Internet_20_Link">Rouge on Decanter</text:a>  </text:p>
            </text:list-item>
          </text:list>
        </text:list-item>
      </text:list>
      <text:list text:style-name="List_20_1" text:continue-numbering="false">
        <text:list-item>
          <text:p text:style-name="List_20_1_Content_First"> <text:span text:style-name="Strong_20_Emphasis">La Cave du Cours</text:span>  </text:p>
          <text:list text:style-name="Numbering_20_1">
            <text:list-item>
              <text:p text:style-name="Numbering_20_1_Content"> Description: A hidden gem offering a variety of wines and a charming ambiance. Ideal for those who enjoy exploring lesser-known spots.  </text:p>
            </text:list-item>
            <text:list-item>
              <text:p text:style-name="Numbering_20_1_Content_Last"> Website: <text:a xlink:type="simple" xlink:href="https://www.bestofniceblog.com/nice-bars-cafes/best-wine-bars" text:style-name="Internet_20_link" text:visited-style-name="Visited_20_Internet_20_Link">La Cave du Cours on Best of Nice Blog</text:a>  </text:p>
            </text:list-item>
          </text:list>
        </text:list-item>
      </text:list>
      <text:p text:style-name="Text_20_body">Nice provides a diverse range of wine-tasting experiences, from structured classes to intimate wine bars. Whether you're a beginner looking to learn or a seasoned enthusiast seeking to explore French wines, the city has something to offer. Bon appétit et santé!  </text:p>
      <text:p text:style-name="Horizontal_20_Line"/>
      <text:h text:style-name="Heading_20_2" text:outline-level="2"><text:bookmark-start text:name="__RefHeading___history_and_architecture_8"/><text:bookmark-start text:name="history_and_architecture"/>History and Architecture<text:bookmark-end text:name="__RefHeading___history_and_architecture_8"/><text:bookmark-end text:name="history_and_architecture"/></text:h>
      <text:h text:style-name="Heading_20_3" text:outline-level="3"><text:bookmark-start text:name="__RefHeading___guided_tours_and_lectures_9"/><text:bookmark-start text:name="guided_tours_and_lectures"/>Guided Tours and Lectures<text:bookmark-end text:name="__RefHeading___guided_tours_and_lectures_9"/><text:bookmark-end text:name="guided_tours_and_lectures"/></text:h>
      <text:list text:style-name="List_20_1" text:continue-numbering="false">
        <text:list-item>
          <text:p text:style-name="LastListParagraph_List_20_1_Content_First"> <text:span text:style-name="Strong_20_Emphasis"><text:a xlink:type="simple" xlink:href="https://www.nicecitytour.com" text:style-name="Internet_20_link" text:visited-style-name="Visited_20_Internet_20_Link">Nice City Tour</text:a></text:span>: Walking tours covering the history of Old Town and its architecture.</text:p>
        </text:list-item>
      </text:list>
      <text:list text:style-name="List_20_1" text:continue-numbering="false">
        <text:list-item>
          <text:p text:style-name="LastListParagraph_List_20_1_Content_First"> <text:span text:style-name="Strong_20_Emphasis"><text:a xlink:type="simple" xlink:href="https://www.nicecotedazurtourisme.com" text:style-name="Internet_20_link" text:visited-style-name="Visited_20_Internet_20_Link">Nice Côte d’Azur Tourism Office</text:a></text:span>: Provides brochures and schedules for architectural tours.  </text:p>
        </text:list-item>
      </text:list>
      <text:h text:style-name="Heading_20_3" text:outline-level="3"><text:bookmark-start text:name="__RefHeading___museums_galleries_10"/><text:bookmark-start text:name="museums_galleries"/>Museums &amp; Galleries<text:bookmark-end text:name="__RefHeading___museums_galleries_10"/><text:bookmark-end text:name="museums_galleries"/></text:h>
      <text:list text:style-name="List_20_1" text:continue-numbering="false">
        <text:list-item>
          <text:p text:style-name="LastListParagraph_List_20_1_Content_First"> <text:span text:style-name="Strong_20_Emphasis"><text:a xlink:type="simple" xlink:href="https://www.nice.fr/fr/culture/musees-et-galeries" text:style-name="Internet_20_link" text:visited-style-name="Visited_20_Internet_20_Link">Nice Guide: Museums &amp; Galleries</text:a>: </text:span> City of Nice guide to museums and galleries in Nice.</text:p>
        </text:list-item>
      </text:list>
      <text:list text:style-name="List_20_1" text:continue-numbering="false">
        <text:list-item>
          <text:p text:style-name="LastListParagraph_List_20_1_Content_First"> <text:span text:style-name="Strong_20_Emphasis"><text:a xlink:type="simple" xlink:href="https://www.nice.fr/fr/culture/musees-et-galeries/musee-massena-le-musee" text:style-name="Internet_20_link" text:visited-style-name="Visited_20_Internet_20_Link">Musée Masséna</text:a>:</text:span> Focuses on Nice's Belle Époque history and heritage.</text:p>
        </text:list-item>
      </text:list>
      <text:list text:style-name="List_20_1" text:continue-numbering="false">
        <text:list-item>
          <text:p text:style-name="LastListParagraph_List_20_1_Content_First"> <text:span text:style-name="Strong_20_Emphasis"><text:a xlink:type="simple" xlink:href="https://www.mamac-nice.org/en/" text:style-name="Internet_20_link" text:visited-style-name="Visited_20_Internet_20_Link">Musée d'Art Moderne et d'Art Contemporain (MAMAC)</text:a>:</text:span> Learn about modern art and its evolution in the region.  </text:p>
        </text:list-item>
      </text:list>
      <text:p text:style-name="Horizontal_20_Line"/>
      <text:h text:style-name="Heading_20_2" text:outline-level="2"><text:bookmark-start text:name="__RefHeading___walking_tours_11"/><text:bookmark-start text:name="walking_tours"/>Walking Tours<text:bookmark-end text:name="__RefHeading___walking_tours_11"/><text:bookmark-end text:name="walking_tours"/></text:h>
      <text:p text:style-name="Text_20_body"><draw:frame draw:style-name="media" draw:name="0" text:anchor-type="as-char" draw:z-index="0" svg:width="" svg:rel-width="100%" svg:height="0cm"><draw:image xlink:href="Pictures/e0d37eef7935efde4d8ba08658918390.svg" xlink:type="simple" xlink:show="embed" xlink:actuate="onLoad"/></draw:frame> add specific tours</text:p>
      <text:list text:style-name="List_20_1" text:continue-numbering="false">
        <text:list-item>
          <text:p text:style-name="List_20_1_Content_First"> <text:span text:style-name="Strong_20_Emphasis">Historical Walking Tours:</text:span>  </text:p>
          <text:list text:style-name="Numbering_20_1">
            <text:list-item>
              <text:p text:style-name="Numbering_20_1_Content"> Explore Old Town (Vieux Nice) with a guide to learn about its narrow streets, colorful facades, and baroque churches.  </text:p>
            </text:list-item>
          </text:list>
        </text:list-item>
        <text:list-item>
          <text:p text:style-name="List_20_1_Content"> <text:span text:style-name="Strong_20_Emphasis">Specialized Tours:</text:span>  </text:p>
          <text:list text:style-name="Numbering_20_1">
            <text:list-item>
              <text:p text:style-name="Numbering_20_1_Content"> Food tours to learn about Niçoise gastronomy.  </text:p>
            </text:list-item>
            <text:list-item>
              <text:p text:style-name="Numbering_20_1_Content_Last"> Garden tours featuring Mediterranean flora, such as the Phoenix Park or the gardens of Cimiez.  </text:p>
            </text:list-item>
          </text:list>
        </text:list-item>
      </text:list>
      <text:p text:style-name="Horizontal_20_Line"/>
      <text:h text:style-name="Heading_20_2" text:outline-level="2"><text:bookmark-start text:name="__RefHeading___schools_and_universities_12"/><text:bookmark-start text:name="schools_and_universities"/>Schools and Universities<text:bookmark-end text:name="__RefHeading___schools_and_universities_12"/><text:bookmark-end text:name="schools_and_universities"/></text:h>
      <text:list text:style-name="List_20_1" text:continue-numbering="false">
        <text:list-item>
          <text:p text:style-name="List_20_1_Content_First"> <text:span text:style-name="Strong_20_Emphasis">Universities and Institutions:</text:span>  </text:p>
          <text:list text:style-name="Numbering_20_1">
            <text:list-item>
              <text:p text:style-name="Numbering_20_1_Content"> <text:span text:style-name="Strong_20_Emphasis">Université Côte d’Azur:</text:span> Offers short courses on French culture, art, and history for visitors.  </text:p>
            </text:list-item>
            <text:list-item>
              <text:p text:style-name="Numbering_20_1_Content"> <text:span text:style-name="Strong_20_Emphasis">Conservatoire de Nice:</text:span> Offers programs for those interested in music and arts.  </text:p>
            </text:list-item>
          </text:list>
        </text:list-item>
        <text:list-item>
          <text:p text:style-name="List_20_1_Content"> <text:span text:style-name="Strong_20_Emphasis">Cultural Centers:</text:span>  </text:p>
          <text:list text:style-name="Numbering_20_1">
            <text:list-item>
              <text:p text:style-name="Numbering_20_1_Content_Last"> <text:span text:style-name="Strong_20_Emphasis">Centre Universitaire Méditerranéen (CUM):</text:span> Hosts lectures and workshops on Mediterranean culture.  </text:p>
            </text:list-item>
          </text:list>
        </text:list-item>
      </text:list>
      <text:p text:style-name="Horizontal_20_Line"/>
      <text:h text:style-name="Heading_20_2" text:outline-level="2"><text:bookmark-start text:name="__RefHeading___additional_resources_13"/><text:bookmark-start text:name="additional_resources"/>Additional Resources<text:bookmark-end text:name="__RefHeading___additional_resources_13"/><text:bookmark-end text:name="additional_resources"/></text:h>
      <text:list text:style-name="List_20_1" text:continue-numbering="false">
        <text:list-item>
          <text:p text:style-name="List_20_1_Content_First"> Visit the <text:span text:style-name="Strong_20_Emphasis">Nice Central Library</text:span> for workshops and events.  </text:p>
        </text:list-item>
        <text:list-item>
          <text:p text:style-name="List_20_1_Content_Last"> Explore local events posted on community boards or websites like Meetup or Facebook groups focused on Nice.  </text:p>
        </text:list-item>
      </text:list>
      <text:p text:style-name="Text_20_body">Nice is an ideal city for learning, blending cultural richness with Mediterranean charm. Whether you’re interested in language, cuisine, or history, the opportunities are abundant for English-speaking visitors and locals ali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5::32:59</meta:creation-date>
    <dc:creator>Generated</dc:creator>
    <dc:date>2026-08-26T05::32:59</dc:date>
    <dc:language>en-US</dc:language>
    <meta:editing-cycles>1</meta:editing-cycles>
    <meta:editing-duration>PT0S</meta:editing-duration>
    <dc:title>paris_yank:go:nice:learn</dc:title>
  </office:meta>
</office:document-meta>
</file>