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remain"/><text:bookmark-start text:name="__RefHeading___remainmove_to_nice_1"/><text:bookmark-start text:name="remainmove_to_nice"/>Remain: Move to Nice<text:bookmark-end text:name="__RefHeading___remainmove_to_nice_1"/><text:bookmark-end text:name="remainmove_to_nice"/></text:h>
      <text:h text:style-name="Heading_20_2" text:outline-level="2"><text:bookmark-start text:name="__RefHeading___pros_2"/><text:bookmark-start text:name="pros"/>Pros<text:bookmark-end text:name="__RefHeading___pros_2"/><text:bookmark-end text:name="pros"/></text:h>
      <text:list text:style-name="List_20_1" text:continue-numbering="false">
        <text:list-item>
          <text:p text:style-name="List_20_1_Content_First"> <text:span text:style-name="Strong_20_Emphasis">Mediterranean Lifestyle:</text:span> Stunning coastline, mild climate, and abundant outdoor activities.  </text:p>
        </text:list-item>
        <text:list-item>
          <text:p text:style-name="List_20_1_Content"> <text:span text:style-name="Strong_20_Emphasis">Cultural Richness:</text:span> Museums, galleries, and a blend of French and Italian influences.  </text:p>
        </text:list-item>
        <text:list-item>
          <text:p text:style-name="List_20_1_Content"> <text:span text:style-name="Strong_20_Emphasis">Connectivity:</text:span> Proximity to Monaco, Italy, and the Alps; well-connected international airport.  </text:p>
        </text:list-item>
        <text:list-item>
          <text:p text:style-name="List_20_1_Content"> <text:span text:style-name="Strong_20_Emphasis">Cuisine:</text:span> Access to fresh produce, Provençal cuisine, and excellent local wines.  </text:p>
        </text:list-item>
        <text:list-item>
          <text:p text:style-name="List_20_1_Content_Last"> <text:span text:style-name="Strong_20_Emphasis">Health and Education:</text:span> High-quality healthcare and public education system.  </text:p>
        </text:list-item>
      </text:list>
      <text:h text:style-name="Heading_20_2" text:outline-level="2"><text:bookmark-start text:name="__RefHeading___cons_3"/><text:bookmark-start text:name="cons"/>Cons<text:bookmark-end text:name="__RefHeading___cons_3"/><text:bookmark-end text:name="cons"/></text:h>
      <text:list text:style-name="List_20_1" text:continue-numbering="false">
        <text:list-item>
          <text:p text:style-name="List_20_1_Content_First"> <text:span text:style-name="Strong_20_Emphasis">Cost of Living:</text:span> Higher housing and dining costs compared to smaller towns in France.  </text:p>
        </text:list-item>
        <text:list-item>
          <text:p text:style-name="List_20_1_Content"> <text:span text:style-name="Strong_20_Emphasis">Seasonal Crowds:</text:span> Tourism peaks in summer, making the city busier.  </text:p>
        </text:list-item>
        <text:list-item>
          <text:p text:style-name="List_20_1_Content_Last"> <text:span text:style-name="Strong_20_Emphasis">Language Barrier:</text:span> Limited English spoken outside tourist areas; learning French is essential.  </text:p>
        </text:list-item>
      </text:list>
      <text:p text:style-name="Horizontal_20_Line"/>
      <text:p text:style-name="Text_20_body"><draw:frame draw:style-name="media" draw:name="0" text:anchor-type="as-char" draw:z-index="0" svg:width="" svg:rel-width="100%" svg:height="0cm"><draw:image xlink:href="Pictures/4331f3871a50c690d82c8b886a393265.svg" xlink:type="simple" xlink:show="embed" xlink:actuate="onLoad"/></draw:frame>
This following section is extremely complex. The impact of not following tried-and-true steps verified by an Expat who has done it….can be very expensive and time delayed.</text:p>
      <text:h text:style-name="Heading_20_3" text:outline-level="3"><text:bookmark-start text:name="__RefHeading___needs_it_s_own_page_4"/><text:bookmark-start text:name="needs_it_s_own_page"/>needs it's own page<text:bookmark-end text:name="__RefHeading___needs_it_s_own_page_4"/><text:bookmark-end text:name="needs_it_s_own_page"/></text:h>
      <text:h text:style-name="Heading_20_1" text:outline-level="1"><text:bookmark-start text:name="__RefHeading___how_to_move_to_live_in_nice_5"/><text:bookmark-start text:name="how_to_move_to_live_in_nice"/>How to Move To &amp; Live in Nice<text:bookmark-end text:name="__RefHeading___how_to_move_to_live_in_nice_5"/><text:bookmark-end text:name="how_to_move_to_live_in_nice"/></text:h>
      <text:list text:style-name="List_20_1" text:continue-numbering="false">
        <text:list-item>
          <text:p text:style-name="LastListParagraph_List_20_1_Content_First"> 1. <text:span text:style-name="Strong_20_Emphasis">Visa and Residency:</text:span> Research visa requirements; a long-stay visa is needed for non-EU citizens.  </text:p>
        </text:list-item>
      </text:list>
      <text:list text:style-name="List_20_1" text:continue-numbering="false">
        <text:list-item>
          <text:p text:style-name="List_20_1_Content_First"> 2. <text:span text:style-name="Strong_20_Emphasis">Housing:</text:span> Begin with short-term rentals while exploring neighborhoods like Musiciens, Libération, Carabacel, Cimiez, or Old Town (Vieux Nice).</text:p>
          <text:list text:style-name="List_20_1">
            <text:list-item>
              <text:p text:style-name="List_20_1_Content_Last"> If you remain in Nice, engage a mail forwarding service or have a friend or relative forward mail to you. Not just a post box or store-front office service, but a real</text:p>
            </text:list-item>
          </text:list>
        </text:list-item>
      </text:list>
      <text:list text:style-name="List_20_1" text:continue-numbering="false">
        <text:list-item>
          <text:p text:style-name="List_20_1_Content_First"> 3. <text:span text:style-name="Strong_20_Emphasis">Banking:</text:span> Open a French bank account for local transactions.</text:p>
          <text:list text:style-name="List_20_1">
            <text:list-item>
              <text:p text:style-name="List_20_1_Content"> Keep your old bank with your home address or new forwarding address.</text:p>
            </text:list-item>
            <text:list-item>
              <text:p text:style-name="List_20_1_Content"> Keep your credit cards current</text:p>
            </text:list-item>
            <text:list-item>
              <text:p text:style-name="List_20_1_Content"> Keep your checkbook with enough checks</text:p>
            </text:list-item>
            <text:list-item>
              <text:p text:style-name="List_20_1_Content"> Upgrade credit cards to Premium Rewards like cash-back or points; even if you must pay a yearly fee. </text:p>
            </text:list-item>
            <text:list-item>
              <text:p text:style-name="List_20_1_Content"> While you're still in your home country, open a local account with Wise or Revolut.</text:p>
              <text:list text:style-name="List_20_1">
                <text:list-item>
                  <text:p text:style-name="List_20_1_Content"> Order at least one debit card and </text:p>
                </text:list-item>
                <text:list-item>
                  <text:p text:style-name="List_20_1_Content_Last"> At least one virtual card.</text:p>
                </text:list-item>
              </text:list>
            </text:list-item>
          </text:list>
        </text:list-item>
      </text:list>
      <text:list text:style-name="List_20_1" text:continue-numbering="false">
        <text:list-item>
          <text:p text:style-name="LastListParagraph_List_20_1_Content_First"> Healthcare</text:p>
        </text:list-item>
      </text:list>
      <text:list text:style-name="List_20_1" text:continue-numbering="false">
        <text:list-item>
          <text:p text:style-name="List_20_1_Content_First"> 4. <text:span text:style-name="Strong_20_Emphasis">Driving:</text:span> You can use your home driving license for 12 months as long as it is valid. After 12 months, you <text:span text:style-name="Strong_20_Emphasis">must</text:span> have a French driving license <text:note text:id="ftn0" text:note-class="footnote"><text:note-citation text:label="1)">1)</text:note-citation><text:note-body><text:a xlink:type="simple" xlink:href="https://mafrenchlife.com/us-drivers-license-in-france/" text:style-name="Internet_20_link" text:visited-style-name="Visited_20_Internet_20_Link">US Driving License in France</text:a></text:note-body></text:note></text:p>
          <text:list text:style-name="List_20_1">
            <text:list-item>
              <text:p text:style-name="List_20_1_Content"> Keep it valid the entire 12 months</text:p>
            </text:list-item>
            <text:list-item>
              <text:p text:style-name="List_20_1_Content_Last"> <text:span text:style-name="Strong_20_Emphasis">Before</text:span> the 12 months expiration, you must convert to a French Driving License. France has reciprocal agreements with only 18 specific US states, meaning only licenses issued by these states can be exchanged for a French license without retaking the written or practical driving tests.  These eligible states are Arkansas, Colorado, Connecticut, Delaware, Florida, Idaho, Illinois, Iowa, Maryland, Massachusetts, Michigan, New Hampshire, Ohio, Oklahoma, Pennsylvania, South Carolina, Texas, Virginia, and Washington DC. <draw:frame draw:style-name="media" draw:name="1" text:anchor-type="as-char" draw:z-index="1" svg:width="" svg:rel-width="100%" svg:height="0cm"><draw:image xlink:href="Pictures/4331f3871a50c690d82c8b886a393265.svg" xlink:type="simple" xlink:show="embed" xlink:actuate="onLoad"/></draw:frame> 12 months will be verified because you will need a short-term visa to remain in France</text:p>
            </text:list-item>
          </text:list>
        </text:list-item>
      </text:list>
      <text:list text:style-name="List_20_1" text:continue-numbering="false">
        <text:list-item>
          <text:p text:style-name="LastListParagraph_List_20_1_Content_First"> 4. <text:span text:style-name="Strong_20_Emphasis">Language:</text:span> Enroll in French language classes to ease integration. </text:p>
        </text:list-item>
      </text:list>
      <text:list text:style-name="List_20_1" text:continue-numbering="false">
        <text:list-item>
          <text:p text:style-name="LastListParagraph_List_20_1_Content_First"> 5. <text:span text:style-name="Strong_20_Emphasis">Utilities:</text:span> Arrange for electricity, water, and <text:span text:style-name="Strong_20_Emphasis">internet services</text:span>; assistance from relocation agencies can be helpful. </text:p>
        </text:list-item>
      </text:list>
      <text:list text:style-name="List_20_1" text:continue-numbering="false">
        <text:list-item>
          <text:p text:style-name="LastListParagraph_List_20_1_Content_First"> 6. <text:span text:style-name="Strong_20_Emphasis">Reference:</text:span> <text:a xlink:type="simple" xlink:href="https://mafrenchlife.com/" text:style-name="Internet_20_link" text:visited-style-name="Visited_20_Internet_20_Link">Ma French Life</text:a> Excellent reference for moving and living in France; A to Z details.</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3::21:58</meta:creation-date>
    <dc:creator>Generated</dc:creator>
    <dc:date>2026-08-27T13::21:58</dc:date>
    <dc:language>en-US</dc:language>
    <meta:editing-cycles>1</meta:editing-cycles>
    <meta:editing-duration>PT0S</meta:editing-duration>
    <dc:title>paris_yank:go:nice:remain</dc:title>
  </office:meta>
</office:document-meta>
</file>