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ris_yank:go:nice:vielle_ville_de_nice"/><text:bookmark-start text:name="__RefHeading___vieux_nicethe_old_town_of_nice_france_1"/><text:bookmark-start text:name="vieux_nicethe_old_town_of_nice_france"/>Vieux Nice: The Old Town of Nice, France<text:bookmark-end text:name="__RefHeading___vieux_nicethe_old_town_of_nice_france_1"/><text:bookmark-end text:name="vieux_nicethe_old_town_of_nice_france"/></text:h>
      <text:p text:style-name="Text_20_body">The <text:span text:style-name="Strong_20_Emphasis">Vieux Nice</text:span>, or Old Town, is the historic heart of Nice, a maze of narrow, winding streets, vibrant colors, and charming Mediterranean character. Nestled between the <text:span text:style-name="Strong_20_Emphasis">Castle Hill (Colline du Château)</text:span> and the <text:span text:style-name="Strong_20_Emphasis">Promenade des Anglais</text:span>, the Old Town remains one of the most popular and picturesque parts of Nice.</text:p>
      <text:p text:style-name="Horizontal_20_Line"/>
      <text:h text:style-name="Heading_20_2" text:outline-level="2"><text:bookmark-start text:name="__RefHeading___historical_background_2"/><text:bookmark-start text:name="historical_background"/>1. Historical Background<text:bookmark-end text:name="__RefHeading___historical_background_2"/><text:bookmark-end text:name="historical_background"/></text:h>
      <text:list text:style-name="List_20_1" text:continue-numbering="false">
        <text:list-item>
          <text:p text:style-name="List_20_1_Content_First"> The <text:span text:style-name="Strong_20_Emphasis">Vieux Nice</text:span> dates back to the medieval period when it served as the city's center of commerce and daily life.  </text:p>
        </text:list-item>
        <text:list-item>
          <text:p text:style-name="List_20_1_Content"> Its streets reflect the influence of its Savoyard heritage, as Nice was part of the <text:span text:style-name="Strong_20_Emphasis">Duchy of Savoy</text:span> until its annexation to France in <text:span text:style-name="Strong_20_Emphasis">1860</text:span>.  </text:p>
        </text:list-item>
        <text:list-item>
          <text:p text:style-name="List_20_1_Content_Last"> For centuries, the Old Town was a bustling hub for traders, fishermen, and artisans, maintaining its traditional market and community-oriented culture.  </text:p>
        </text:list-item>
      </text:list>
      <text:p text:style-name="Horizontal_20_Line"/>
      <text:h text:style-name="Heading_20_2" text:outline-level="2"><text:bookmark-start text:name="__RefHeading___architecture_and_layout_3"/><text:bookmark-start text:name="architecture_and_layout"/>2. Architecture and Layout<text:bookmark-end text:name="__RefHeading___architecture_and_layout_3"/><text:bookmark-end text:name="architecture_and_layout"/></text:h>
      <text:p text:style-name="Text_20_body">The Old Town is known for its distinctive architecture, a mix of Italian and French styles:  </text:p>
      <text:list text:style-name="List_20_1" text:continue-numbering="false">
        <text:list-item>
          <text:p text:style-name="List_20_1_Content_First"> <text:span text:style-name="Strong_20_Emphasis">Narrow Streets</text:span>: The winding, cobbled streets create a maze-like atmosphere, with hidden squares, alleyways, and surprises around every corner.  </text:p>
        </text:list-item>
        <text:list-item>
          <text:p text:style-name="List_20_1_Content"> <text:span text:style-name="Strong_20_Emphasis">Colorful Buildings</text:span>: The buildings are painted in shades of ochre, yellow, red, and orange, reflecting the Mediterranean climate and Italian influence.  </text:p>
        </text:list-item>
        <text:list-item>
          <text:p text:style-name="List_20_1_Content"> <text:span text:style-name="Strong_20_Emphasis">Wooden Shutters and Balconies</text:span>: Many buildings feature traditional wooden shutters, wrought-iron balconies, and laundry lines, creating an authentic charm.  </text:p>
        </text:list-item>
        <text:list-item>
          <text:p text:style-name="List_20_1_Content_Last"> <text:span text:style-name="Strong_20_Emphasis">Churches and Chapels</text:span>: The Vieux Nice is home to several Baroque churches with ornate façades and richly decorated interiors.  </text:p>
        </text:list-item>
      </text:list>
      <text:p text:style-name="Text_20_body">Key features include:</text:p>
      <text:list text:style-name="Numbering_20_1" text:continue-numbering="false">
        <text:list-item>
          <text:p text:style-name="Numbering_20_1_Content_First"> The <text:span text:style-name="Strong_20_Emphasis">Rue Droite</text:span>: A central street lined with art galleries, shops, and historical buildings.  </text:p>
        </text:list-item>
        <text:list-item>
          <text:p text:style-name="Numbering_20_1_Content_Last"> Small <text:span text:style-name="Strong_20_Emphasis">piazzas</text:span> (squares) like <text:span text:style-name="Strong_20_Emphasis">Place Rossetti</text:span> and <text:span text:style-name="Strong_20_Emphasis">Place Saint-François</text:span>, which serve as gathering points for locals and visitors.  </text:p>
        </text:list-item>
      </text:list>
      <text:p text:style-name="Horizontal_20_Line"/>
      <text:h text:style-name="Heading_20_2" text:outline-level="2"><text:bookmark-start text:name="__RefHeading___main_attractions_in_vieux_nice_4"/><text:bookmark-start text:name="main_attractions_in_vieux_nice"/>3. Main Attractions in Vieux Nice<text:bookmark-end text:name="__RefHeading___main_attractions_in_vieux_nice_4"/><text:bookmark-end text:name="main_attractions_in_vieux_nice"/></text:h>
      <text:p text:style-name="Text_20_body">The Vieux Nice is filled with cultural landmarks and vibrant spots that showcase the area's history, art, and traditions.</text:p>
      <text:h text:style-name="Heading_20_3" text:outline-level="3"><text:bookmark-start text:name="__RefHeading___a._cours_saleya_market_5"/><text:bookmark-start text:name="a._cours_saleya_market"/>A. Cours Saleya Market<text:bookmark-end text:name="__RefHeading___a._cours_saleya_market_5"/><text:bookmark-end text:name="a._cours_saleya_market"/></text:h>
      <text:list text:style-name="List_20_1" text:continue-numbering="false">
        <text:list-item>
          <text:p text:style-name="List_20_1_Content_First"> The <text:span text:style-name="Strong_20_Emphasis">Cours Saleya</text:span> is the beating heart of the Old Town.  </text:p>
        </text:list-item>
        <text:list-item>
          <text:p text:style-name="List_20_1_Content"> It hosts daily markets, including:  </text:p>
          <text:list text:style-name="Numbering_20_1">
            <text:list-item>
              <text:p text:style-name="Numbering_20_1_Content"> The <text:span text:style-name="Strong_20_Emphasis">Flower Market</text:span> (*Marché aux Fleurs*): A riot of colors and scents, selling flowers, plants, and local produce.  </text:p>
            </text:list-item>
            <text:list-item>
              <text:p text:style-name="Numbering_20_1_Content"> The <text:span text:style-name="Strong_20_Emphasis">Food Market</text:span>: Fresh fruits, vegetables, cheeses, and traditional Niçoise specialties like *socca* and *pissaladière*.  </text:p>
            </text:list-item>
            <text:list-item>
              <text:p text:style-name="Numbering_20_1_Content_Last"> On Mondays, the <text:span text:style-name="Strong_20_Emphasis">Antiques Market</text:span> takes place, offering vintage items and collectibles.  </text:p>
            </text:list-item>
          </text:list>
        </text:list-item>
      </text:list>
      <text:h text:style-name="Heading_20_3" text:outline-level="3"><text:bookmark-start text:name="__RefHeading___b._place_rossetti_6"/><text:bookmark-start text:name="b._place_rossetti"/>B. Place Rossetti<text:bookmark-end text:name="__RefHeading___b._place_rossetti_6"/><text:bookmark-end text:name="b._place_rossetti"/></text:h>
      <text:list text:style-name="List_20_1" text:continue-numbering="false">
        <text:list-item>
          <text:p text:style-name="List_20_1_Content_First"> This charming square is a central point in Vieux Nice, surrounded by colorful buildings, cafes, and gelato shops.  </text:p>
        </text:list-item>
        <text:list-item>
          <text:p text:style-name="List_20_1_Content"> It is home to the <text:span text:style-name="Strong_20_Emphasis">Sainte-Réparate Cathedral</text:span>:  </text:p>
          <text:list text:style-name="Numbering_20_1">
            <text:list-item>
              <text:p text:style-name="Numbering_20_1_Content"> Built in the <text:span text:style-name="Strong_20_Emphasis">17th century</text:span>, it is a stunning example of Baroque architecture.  </text:p>
            </text:list-item>
            <text:list-item>
              <text:p text:style-name="Numbering_20_1_Content_Last"> The cathedral features a beautiful façade, domed roof, and ornate interior with intricate paintings and sculptures.  </text:p>
            </text:list-item>
          </text:list>
        </text:list-item>
      </text:list>
      <text:h text:style-name="Heading_20_3" text:outline-level="3"><text:bookmark-start text:name="__RefHeading___c._palais_lascaris_7"/><text:bookmark-start text:name="c._palais_lascaris"/>C. Palais Lascaris<text:bookmark-end text:name="__RefHeading___c._palais_lascaris_7"/><text:bookmark-end text:name="c._palais_lascaris"/></text:h>
      <text:list text:style-name="List_20_1" text:continue-numbering="false">
        <text:list-item>
          <text:p text:style-name="List_20_1_Content_First"> The <text:span text:style-name="Strong_20_Emphasis">Palais Lascaris</text:span> is a historic 17th-century aristocratic mansion located on <text:span text:style-name="Strong_20_Emphasis">Rue Droite</text:span>.  </text:p>
        </text:list-item>
        <text:list-item>
          <text:p text:style-name="List_20_1_Content"> It showcases:  </text:p>
          <text:list text:style-name="Numbering_20_1">
            <text:list-item>
              <text:p text:style-name="Numbering_20_1_Content"> Lavish <text:span text:style-name="Strong_20_Emphasis">Baroque interiors</text:span> with frescoes, sculptures, and antique furniture.  </text:p>
            </text:list-item>
            <text:list-item>
              <text:p text:style-name="Numbering_20_1_Content_Last"> A collection of <text:span text:style-name="Strong_20_Emphasis">musical instruments</text:span> and exhibits about the history of Nice.  </text:p>
            </text:list-item>
          </text:list>
        </text:list-item>
      </text:list>
      <text:h text:style-name="Heading_20_3" text:outline-level="3"><text:bookmark-start text:name="__RefHeading___d._chapelle_de_la_misericorde_8"/><text:bookmark-start text:name="d._chapelle_de_la_misericorde"/>D. Chapelle de la Miséricorde<text:bookmark-end text:name="__RefHeading___d._chapelle_de_la_misericorde_8"/><text:bookmark-end text:name="d._chapelle_de_la_misericorde"/></text:h>
      <text:list text:style-name="List_20_1" text:continue-numbering="false">
        <text:list-item>
          <text:p text:style-name="List_20_1_Content_First"> A Baroque gem located on <text:span text:style-name="Strong_20_Emphasis">Cours Saleya</text:span>, known for its ornate façade and rich interior design.  </text:p>
        </text:list-item>
        <text:list-item>
          <text:p text:style-name="List_20_1_Content_Last"> The chapel reflects the religious and artistic heritage of Nice.</text:p>
        </text:list-item>
      </text:list>
      <text:h text:style-name="Heading_20_3" text:outline-level="3"><text:bookmark-start text:name="__RefHeading___e._castle_hill_colline_du_chateau_9"/><text:bookmark-start text:name="e._castle_hill_colline_du_chateau"/>E. Castle Hill (Colline du Château)<text:bookmark-end text:name="__RefHeading___e._castle_hill_colline_du_chateau_9"/><text:bookmark-end text:name="e._castle_hill_colline_du_chateau"/></text:h>
      <text:list text:style-name="List_20_1" text:continue-numbering="false">
        <text:list-item>
          <text:p text:style-name="List_20_1_Content_First"> Although technically outside the Old Town, <text:span text:style-name="Strong_20_Emphasis">Castle Hill</text:span> provides the best views of Vieux Nice and the surrounding city.  </text:p>
        </text:list-item>
        <text:list-item>
          <text:p text:style-name="List_20_1_Content_Last"> Visitors can walk or take an elevator to the top to enjoy panoramic views of the <text:span text:style-name="Strong_20_Emphasis">Promenade des Anglais</text:span>, the harbor, and the Old Town’s rooftops.  </text:p>
        </text:list-item>
      </text:list>
      <text:p text:style-name="Horizontal_20_Line"/>
      <text:h text:style-name="Heading_20_2" text:outline-level="2"><text:bookmark-start text:name="__RefHeading___culinary_delights_and_local_specialties_10"/><text:bookmark-start text:name="culinary_delights_and_local_specialties"/>4. Culinary Delights and Local Specialties<text:bookmark-end text:name="__RefHeading___culinary_delights_and_local_specialties_10"/><text:bookmark-end text:name="culinary_delights_and_local_specialties"/></text:h>
      <text:p text:style-name="Text_20_body">The Old Town is a food lover’s paradise, offering traditional Niçoise cuisine and Provençal flavors.</text:p>
      <text:p text:style-name="Text_20_body"><text:span text:style-name="Strong_20_Emphasis">Must-Try Foods in Vieux Nice:</text:span></text:p>
      <text:list text:style-name="List_20_1" text:continue-numbering="false">
        <text:list-item>
          <text:p text:style-name="List_20_1_Content_First"> <text:span text:style-name="Strong_20_Emphasis">Socca</text:span>: A chickpea pancake cooked in wood-fired ovens, crispy on the outside and soft inside.  </text:p>
        </text:list-item>
        <text:list-item>
          <text:p text:style-name="List_20_1_Content"> <text:span text:style-name="Strong_20_Emphasis">Pissaladière</text:span>: A savory tart topped with caramelized onions, anchovies, and black olives.  </text:p>
        </text:list-item>
        <text:list-item>
          <text:p text:style-name="List_20_1_Content"> <text:span text:style-name="Strong_20_Emphasis">Salade Niçoise</text:span>: A traditional salad made with tuna, tomatoes, hard-boiled eggs, olives, and green beans.  </text:p>
        </text:list-item>
        <text:list-item>
          <text:p text:style-name="List_20_1_Content"> <text:span text:style-name="Strong_20_Emphasis">Ratatouille</text:span>: A vegetable stew with tomatoes, zucchini, and peppers.  </text:p>
        </text:list-item>
        <text:list-item>
          <text:p text:style-name="List_20_1_Content_Last"> <text:span text:style-name="Strong_20_Emphasis">Gelato</text:span>: Visit <text:span text:style-name="Strong_20_Emphasis">Fenocchio</text:span>, a famous ice cream shop in Place Rossetti, known for its wide range of flavors.  </text:p>
        </text:list-item>
      </text:list>
      <text:p text:style-name="Text_20_body"><text:span text:style-name="Strong_20_Emphasis">Local Cafés and Restaurants:</text:span></text:p>
      <text:list text:style-name="List_20_1" text:continue-numbering="false">
        <text:list-item>
          <text:p text:style-name="List_20_1_Content_First"> The Old Town is dotted with small bistros, bakeries, and gelaterias offering casual dining and outdoor seating.  </text:p>
        </text:list-item>
        <text:list-item>
          <text:p text:style-name="List_20_1_Content_Last"> Popular spots include traditional restaurants serving Niçoise specialties and Provençal wines.</text:p>
        </text:list-item>
      </text:list>
      <text:p text:style-name="Horizontal_20_Line"/>
      <text:h text:style-name="Heading_20_2" text:outline-level="2"><text:bookmark-start text:name="__RefHeading___shopping_in_vieux_nice_11"/><text:bookmark-start text:name="shopping_in_vieux_nice"/>5. Shopping in Vieux Nice<text:bookmark-end text:name="__RefHeading___shopping_in_vieux_nice_11"/><text:bookmark-end text:name="shopping_in_vieux_nice"/></text:h>
      <text:p text:style-name="Text_20_body">The Old Town offers a mix of shops and boutiques, perfect for picking up unique souvenirs:  </text:p>
      <text:list text:style-name="List_20_1" text:continue-numbering="false">
        <text:list-item>
          <text:p text:style-name="List_20_1_Content_First"> <text:span text:style-name="Strong_20_Emphasis">Provençal Products</text:span>: Lavender sachets, olive oils, soaps, and herbs from the region.  </text:p>
        </text:list-item>
        <text:list-item>
          <text:p text:style-name="List_20_1_Content"> <text:span text:style-name="Strong_20_Emphasis">Local Art</text:span>: Art galleries showcase works from local artists, inspired by the beauty of Nice and the Côte d’Azur.  </text:p>
        </text:list-item>
        <text:list-item>
          <text:p text:style-name="List_20_1_Content"> <text:span text:style-name="Strong_20_Emphasis">Specialty Food Shops</text:span>: Pick up products like <text:span text:style-name="Strong_20_Emphasis">candied fruits</text:span> from *Maison Auer*, <text:span text:style-name="Strong_20_Emphasis">Niçoise olives</text:span>, and artisanal chocolates.  </text:p>
        </text:list-item>
        <text:list-item>
          <text:p text:style-name="List_20_1_Content_Last"> <text:span text:style-name="Strong_20_Emphasis">Fashion Boutiques</text:span>: Small shops selling Mediterranean-style clothing, sandals, and accessories.  </text:p>
        </text:list-item>
      </text:list>
      <text:p text:style-name="Horizontal_20_Line"/>
      <text:h text:style-name="Heading_20_2" text:outline-level="2"><text:bookmark-start text:name="__RefHeading___atmosphere_and_experience_12"/><text:bookmark-start text:name="atmosphere_and_experience"/>6. Atmosphere and Experience<text:bookmark-end text:name="__RefHeading___atmosphere_and_experience_12"/><text:bookmark-end text:name="atmosphere_and_experience"/></text:h>
      <text:p text:style-name="Text_20_body">The <text:span text:style-name="Strong_20_Emphasis">Vieux Nice</text:span> has a lively and timeless atmosphere:  </text:p>
      <text:list text:style-name="List_20_1" text:continue-numbering="false">
        <text:list-item>
          <text:p text:style-name="List_20_1_Content_First"> By day, the markets, cafes, and shops are filled with locals and visitors exploring the colorful streets.  </text:p>
        </text:list-item>
        <text:list-item>
          <text:p text:style-name="List_20_1_Content"> By night, the Old Town transforms into a vibrant hub of nightlife with bars, restaurants, and live music.  </text:p>
        </text:list-item>
        <text:list-item>
          <text:p text:style-name="List_20_1_Content_Last"> The smells of fresh bread, roasted coffee, and Mediterranean herbs fill the air, creating a sensory experience.  </text:p>
        </text:list-item>
      </text:list>
      <text:p text:style-name="Horizontal_20_Line"/>
      <text:h text:style-name="Heading_20_2" text:outline-level="2"><text:bookmark-start text:name="__RefHeading___practical_information_13"/><text:bookmark-start text:name="practical_information"/>7. Practical Information<text:bookmark-end text:name="__RefHeading___practical_information_13"/><text:bookmark-end text:name="practical_information"/></text:h>
      <text:list text:style-name="List_20_1" text:continue-numbering="false">
        <text:list-item>
          <text:p text:style-name="List_20_1_Content_First"> <text:span text:style-name="Strong_20_Emphasis">Location</text:span>: The Old Town is centrally located, bordered by the <text:span text:style-name="Strong_20_Emphasis">Promenade des Anglais</text:span> to the south and Castle Hill to the east.  </text:p>
        </text:list-item>
        <text:list-item>
          <text:p text:style-name="List_20_1_Content"> <text:span text:style-name="Strong_20_Emphasis">Best Time to Visit</text:span>: Early mornings for markets, evenings for dining and ambiance.  </text:p>
        </text:list-item>
        <text:list-item>
          <text:p text:style-name="List_20_1_Content_Last"> <text:span text:style-name="Strong_20_Emphasis">Getting Around</text:span>: Vieux Nice is best explored on foot due to its narrow, pedestrian-friendly streets.  </text:p>
        </text:list-item>
      </text:list>
      <text:p text:style-name="Horizontal_20_Line"/>
      <text:h text:style-name="Heading_20_2" text:outline-level="2"><text:bookmark-start text:name="__RefHeading___conclusion_14"/><text:bookmark-start text:name="conclusion"/>Conclusion<text:bookmark-end text:name="__RefHeading___conclusion_14"/><text:bookmark-end text:name="conclusion"/></text:h>
      <text:p text:style-name="Text_20_body">The <text:span text:style-name="Strong_20_Emphasis">Vieux Nice</text:span> is the soul of Nice, a living testament to the city's rich history, culture, and Mediterranean charm. With its vibrant markets, stunning architecture, traditional cuisine, and lively atmosphere, the Old Town offers a unique experience that immerses visitors in the essence of Niçoise lif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3::41:41</meta:creation-date>
    <dc:creator>Generated</dc:creator>
    <dc:date>2026-08-26T13::41:41</dc:date>
    <dc:language>en-US</dc:language>
    <meta:editing-cycles>1</meta:editing-cycles>
    <meta:editing-duration>PT0S</meta:editing-duration>
    <dc:title>paris_yank:go:nice:vielle_ville_de_nice</dc:title>
  </office:meta>
</office:document-meta>
</file>