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4331f3871a50c690d82c8b886a393265.svg"/>
  <manifest:file-entry manifest:media-type="image/svg+xml" manifest:full-path="Pictures/e0d37eef7935efde4d8ba0865891839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go:paris:eat:restaurants:start"/><text:bookmark-start text:name="__RefHeading___paris_restaurants_1"/><text:bookmark-start text:name="paris_restaurants"/>Paris Restaurants<text:bookmark-end text:name="__RefHeading___paris_restaurants_1"/><text:bookmark-end text:name="paris_restaurants"/></text:h>
      <text:h text:style-name="Heading_20_2" text:outline-level="2"><text:bookmark-start text:name="__RefHeading___really_how_good_overall_are_parisian_restaurants_2"/><text:bookmark-start text:name="really_how_good_overall_are_parisian_restaurants"/>Really, How Good Overall Are Parisian Restaurants?<text:bookmark-end text:name="__RefHeading___really_how_good_overall_are_parisian_restaurants_2"/><text:bookmark-end text:name="really_how_good_overall_are_parisian_restaurants"/></text:h>
      <text:list text:style-name="List_20_1" text:continue-numbering="false">
        <text:list-item>
          <text:p text:style-name="List_20_1_Content_First"> <draw:frame draw:style-name="media" draw:name="0" text:anchor-type="as-char" draw:z-index="0" svg:width="" svg:rel-width="100%" svg:height="0cm"><draw:image xlink:href="Pictures/4331f3871a50c690d82c8b886a393265.svg" xlink:type="simple" xlink:show="embed" xlink:actuate="onLoad"/></draw:frame> Secret <draw:frame draw:style-name="media" draw:name="1" text:anchor-type="as-char" draw:z-index="1" svg:width="" svg:rel-width="100%" svg:height="0cm"><draw:image xlink:href="Pictures/4331f3871a50c690d82c8b886a393265.svg" xlink:type="simple" xlink:show="embed" xlink:actuate="onLoad"/></draw:frame></text:p>
        </text:list-item>
        <text:list-item>
          <text:p text:style-name="List_20_1_Content"> <text:span text:style-name="underline">Most</text:span> - (more than 50%)</text:p>
        </text:list-item>
        <text:list-item>
          <text:p text:style-name="List_20_1_Content_Last"> of Parisian Restaurants are <text:span text:style-name="underline"><text:span text:style-name="Strong_20_Emphasis">Mediocre<text:span text:style-name="underline"> to </text:span>Terrible</text:span></text:span> <text:line-break/></text:p>
        </text:list-item>
      </text:list>
      <text:h text:style-name="Heading_20_2" text:outline-level="2"><text:bookmark-start text:name="__RefHeading___an_engineer_s_logic_to_find_a_great_place_to_eat_in_paris_3"/><text:bookmark-start text:name="an_engineer_s_logic_to_find_a_great_place_to_eat_in_paris"/>An Engineer's Logic to Find a Great Place to Eat in Paris<text:bookmark-end text:name="__RefHeading___an_engineer_s_logic_to_find_a_great_place_to_eat_in_paris_3"/><text:bookmark-end text:name="an_engineer_s_logic_to_find_a_great_place_to_eat_in_paris"/></text:h>
      <text:h text:style-name="Heading_20_3" text:outline-level="3"><text:bookmark-start text:name="__RefHeading___restaurants_in_paris_4"/><text:bookmark-start text:name="restaurants_in_paris"/>16,000+ Restaurants in Paris<text:bookmark-end text:name="__RefHeading___restaurants_in_paris_4"/><text:bookmark-end text:name="restaurants_in_paris"/></text:h>
      <text:p text:style-name="Text_20_body">Many restaurants make their profits by catering to uninformed tourists and even locals who do not prize an excellent meal.</text:p>
      <text:list text:style-name="List_20_1" text:continue-numbering="false">
        <text:list-item>
          <text:p text:style-name="List_20_1_Content_First"> 1) <text:span text:style-name="underline">Eliminate half of 16,000 Paris Restaurants</text:span> </text:p>
          <text:list text:style-name="List_20_1">
            <text:list-item>
              <text:p text:style-name="List_20_1_Content"> = <text:span text:style-name="Strong_20_Emphasis">list of 8,000: OK or Better</text:span></text:p>
            </text:list-item>
          </text:list>
        </text:list-item>
        <text:list-item>
          <text:p text:style-name="List_20_1_Content"> 2) <text:span text:style-name="underline">Eliminate half of  8,000 Restaurants</text:span> </text:p>
          <text:list text:style-name="List_20_1">
            <text:list-item>
              <text:p text:style-name="List_20_1_Content"> = <text:span text:style-name="Strong_20_Emphasis"> list  of 4,000: Good or Better</text:span> </text:p>
            </text:list-item>
          </text:list>
        </text:list-item>
        <text:list-item>
          <text:p text:style-name="List_20_1_Content"> 3) <text:span text:style-name="underline">Eliminate half of  4,000 Restaurants</text:span> </text:p>
          <text:list text:style-name="List_20_1">
            <text:list-item>
              <text:p text:style-name="List_20_1_Content_Last"> = <text:span text:style-name="Strong_20_Emphasis"> list  of 2,000: Top Selection</text:span></text:p>
            </text:list-item>
          </text:list>
        </text:list-item>
      </text:list>
      <text:list text:style-name="List_20_1" text:continue-numbering="false">
        <text:list-item>
          <text:p text:style-name="List_20_1_Content_First"> <text:span text:style-name="Strong_20_Emphasis">Our target</text:span> is only <text:span text:style-name="Emphasis">Top</text:span> 1/8th of all restaurants in Paris:</text:p>
        </text:list-item>
        <text:list-item>
          <text:p text:style-name="List_20_1_Content"> <text:span text:style-name="Strong_20_Emphasis">Top 2000 Restaurants</text:span> <text:line-break/></text:p>
          <text:list text:style-name="List_20_1">
            <text:list-item>
              <text:p text:style-name="List_20_1_Content_Last">  Only then, <text:span text:style-name="underline"><text:span text:style-name="Strong_20_Emphasis">Select the Best of the Best of Paris</text:span></text:span></text:p>
            </text:list-item>
          </text:list>
        </text:list-item>
      </text:list>
      <text:h text:style-name="Heading_20_3" text:outline-level="3"><text:bookmark-start text:name="__RefHeading___how_to_select_or_eliminate_restaurants_5"/><text:bookmark-start text:name="how_to_select_or_eliminate_restaurants"/>How to Select or Eliminate Restaurants<text:bookmark-end text:name="__RefHeading___how_to_select_or_eliminate_restaurants_5"/><text:bookmark-end text:name="how_to_select_or_eliminate_restaurants"/></text:h>
      <text:list text:style-name="List_20_1" text:continue-numbering="false">
        <text:list-item>
          <text:p text:style-name="LastListParagraph_List_20_1_Content_First"> <text:span text:style-name="Strong_20_Emphasis">Narrow by Cuisine</text:span>: Start by deciding on the type of cuisine</text:p>
        </text:list-item>
      </text:list>
      <text:list text:style-name="List_20_1" text:continue-numbering="false">
        <text:list-item>
          <text:p text:style-name="LastListParagraph_List_20_1_Content_First"> <text:span text:style-name="Strong_20_Emphasis">Check Reviews</text:span>: Use trusted online reviews or apps to find top-rated options, focusing on recent feedback. See following section '<text:span text:style-name="Strong_20_Emphasis">Restaurant Reviews</text:span>'.</text:p>
        </text:list-item>
      </text:list>
      <text:list text:style-name="List_20_1" text:continue-numbering="false">
        <text:list-item>
          <text:p text:style-name="LastListParagraph_List_20_1_Content_First"> <text:span text:style-name="Strong_20_Emphasis">Consider Location</text:span>: Choose a restaurant that's conveniently located, especially if you have plans before or after your meal</text:p>
        </text:list-item>
      </text:list>
      <text:list text:style-name="List_20_1" text:continue-numbering="false">
        <text:list-item>
          <text:p text:style-name="LastListParagraph_List_20_1_Content_First"> <text:span text:style-name="Strong_20_Emphasis">Preview Menus</text:span>: Online menus often give an incite to offerings that match your tastes, dietary needs and budget</text:p>
        </text:list-item>
      </text:list>
      <text:list text:style-name="List_20_1" text:continue-numbering="false">
        <text:list-item>
          <text:p text:style-name="LastListParagraph_List_20_1_Content_First"> <text:span text:style-name="Strong_20_Emphasis">Check Ambiance</text:span>: Consider the restaurant’s vibe—formal, casual, lively, or quiet—depending on the occasion.</text:p>
        </text:list-item>
      </text:list>
      <text:list text:style-name="List_20_1" text:continue-numbering="false">
        <text:list-item>
          <text:p text:style-name="LastListParagraph_List_20_1_Content_First"> <text:span text:style-name="Strong_20_Emphasis">Avoid Tourist Traps</text:span>: Be wary of places with overly enthusiastic street promoters or menus in multiple languages and photographs of dishes. This menu style often indicates a focus on attracting naive customers, that is tourists. It is better to select a restaurant that will focus on cuisine.</text:p>
        </text:list-item>
      </text:list>
      <text:h text:style-name="Heading_20_3" text:outline-level="3"><text:bookmark-start text:name="__RefHeading___restaurant_reviews_6"/><text:bookmark-start text:name="restaurant_reviews"/>Restaurant Reviews<text:bookmark-end text:name="__RefHeading___restaurant_reviews_6"/><text:bookmark-end text:name="restaurant_reviews"/></text:h>
      <text:p text:style-name="Text_20_body">Reviews themselves can be hit or miss, just as are restaurants. But at least reviews are a good estimation of what you might like with respect to cuisine, quality, ambiance and price. We use</text:p>
      <text:list text:style-name="List_20_1" text:continue-numbering="false">
        <text:list-item>
          <text:p text:style-name="LastListParagraph_List_20_1_Content_First"> <text:a xlink:type="simple" xlink:href="https://lefooding.com/" text:style-name="Internet_20_link" text:visited-style-name="Visited_20_Internet_20_Link">Le Fooding</text:a> provides light, upbeat, sometimes quirky reviews in English and French. If French does not work for you, translate to English. The translation not be perfect but will give you the idea.</text:p>
        </text:list-item>
      </text:list>
      <text:list text:style-name="List_20_1" text:continue-numbering="false">
        <text:list-item>
          <text:p text:style-name="LastListParagraph_List_20_1_Content_First"> <text:a xlink:type="simple" xlink:href="https://guide.michelin.com/en/restaurants?q=Paris%2C+France" text:style-name="Internet_20_link" text:visited-style-name="Visited_20_Internet_20_Link">Michelin Guide Paris Restaurants</text:a>. I know what you're thinking. A Michelin Starred restaurant will cost a bunch and serve tiny portions. In fact, the Michelin Guide is excellent in that they include inexpensive eateries that serve excellent, authentic and plentiful dishes.</text:p>
        </text:list-item>
      </text:list>
      <text:list text:style-name="List_20_1" text:continue-numbering="false">
        <text:list-item>
          <text:p text:style-name="LastListParagraph_List_20_1_Content_First"> <text:a xlink:type="simple" xlink:href="https://www.tripadvisor.fr/Tourism-g187147-Paris_Ile_de_France-Vacations.html" text:style-name="Internet_20_link" text:visited-style-name="Visited_20_Internet_20_Link">TripAdvisor Paris</text:a>. By the way, I also enter my TripAdvisor Reviews as ParisYank of places where I dine…to help you all.</text:p>
        </text:list-item>
      </text:list>
      <text:p text:style-name="Text_20_body"><text:span text:style-name="Emphasis">“There are so many amazing and delicious things to eat and drink in Paris. Why not take some time and select an excellent, memorable meal in a great atmosphere with good service and close friends? Many, many places are to be found. After living in Paris for many years I still very carefully plan where to dine in Paris and have found absolutely excellent restaurant experiences.</text:span>
 — <text:span text:style-name="Emphasis"><text:a xlink:type="simple" xlink:href="mailto:daniel.smith.paris@gmail.com" text:style-name="Internet_20_link" text:visited-style-name="Visited_20_Internet_20_Link">Daniel Smith</text:a> 2024/08/03 21:22</text:span></text:p>
      <text:p text:style-name="Text_20_body">++++ </text:p>
      <text:p text:style-name="Horizontal_20_Line"/>
      <text:h text:style-name="Heading_20_2" text:outline-level="2"><text:bookmark-start text:name="__RefHeading___be_selective_of_meal_choices_7"/><text:bookmark-start text:name="be_selective_of_meal_choices"/>Be Selective of Meal choices<text:bookmark-end text:name="__RefHeading___be_selective_of_meal_choices_7"/><text:bookmark-end text:name="be_selective_of_meal_choices"/></text:h>
      <text:p text:style-name="Text_20_body">Once you have carefully selected a likely restaurant, <text:line-break/>
<text:span text:style-name="Strong_20_Emphasis">Make a Rule</text:span> –&gt; Do not put anything in your mouth that you <text:span text:style-name="Emphasis">can</text:span> eat at home. There are thousands of restaurants that target travelers like you. Many tourists pay dearly for very poor food. For the price of a lousy meal a savvy newcomer can dine on memorable meals every single time. <text:span text:style-name="Emphasis">Be Selective</text:span>.</text:p>
      <text:p text:style-name="Horizontal_20_Line"/>
      <text:h text:style-name="Heading_20_2" text:outline-level="2"><text:bookmark-start text:name="__RefHeading___self_catering_8"/><text:bookmark-start text:name="self_catering"/>Self Catering<text:bookmark-end text:name="__RefHeading___self_catering_8"/><text:bookmark-end text:name="self_catering"/></text:h>
      <text:list text:style-name="List_20_1" text:continue-numbering="false">
        <text:list-item>
          <text:p text:style-name="List_20_1_Content_First"> <text:a xlink:type="simple" xlink:href="http://parisyank.com/doku.php?id=paris_yank:go:paris:eat:restaurants:upscale_epiceries" text:style-name="Internet_20_link" text:visited-style-name="Visited_20_Internet_20_Link">Upscale Epiceries</text:a> - are amazing for the excellent take-away food they offer. You are not going to buy a raw chicken or fish but there are many, many things you can buy for lunch.</text:p>
          <text:list text:style-name="List_20_1">
            <text:list-item>
              <text:p text:style-name="List_20_1_Content"> <text:a xlink:type="simple" xlink:href="https://www.lagrandeepicerie.com/" text:style-name="Internet_20_link" text:visited-style-name="Visited_20_Internet_20_Link">La Grande Epicerie Rive Gauche</text:a></text:p>
            </text:list-item>
            <text:list-item>
              <text:p text:style-name="List_20_1_Content"> <text:a xlink:type="simple" xlink:href="https://gourmet.galerieslafayette.com/" text:style-name="Internet_20_link" text:visited-style-name="Visited_20_Internet_20_Link">Galeries Lafayette Gourmet</text:a></text:p>
            </text:list-item>
            <text:list-item>
              <text:p text:style-name="List_20_1_Content_Last"> <text:a xlink:type="simple" xlink:href="https://eataly.fr/" text:style-name="Internet_20_link" text:visited-style-name="Visited_20_Internet_20_Link">Eataly</text:a> in the Marais have amazing authentic Italian selections. Their real Italian staff are a delight.</text:p>
            </text:list-item>
          </text:list>
        </text:list-item>
      </text:list>
      <text:p text:style-name="Text_20_body">Grandes Epiceries offer a wide range of packaged food, upscale cuisine gift items and deli food to go. Be selective and do not buy at any corner shop.</text:p>
      <text:list text:style-name="List_20_1" text:continue-numbering="false">
        <text:list-item>
          <text:p text:style-name="LastListParagraph_List_20_1_Content_First"> <text:a xlink:type="simple" xlink:href="http://parisyank.com/doku.php?id=paris_yank:go:paris:eat:guide_to_a_picnic_in_paris" text:style-name="Internet_20_link" text:visited-style-name="Visited_20_Internet_20_Link">Guide to Prepare a Picnic in Paris</text:a> How romantic, a picnic in Paris with your loved one, sipping a glass of wine or champagne while nibbling on goodies and people watching.</text:p>
        </text:list-item>
      </text:list>
      <text:list text:style-name="List_20_1" text:continue-numbering="false">
        <text:list-item>
          <text:p text:style-name="LastListParagraph_List_20_1_Content_First"> <text:a xlink:type="simple" xlink:href="http://parisyank.com/doku.php?id=eat:fresh_markets" text:style-name="Internet_20_link" text:visited-style-name="Visited_20_Internet_20_Link">Fresh Markets in Paris</text:a> - There is nothing like passing by an open-air fresh market and buying a baguette, cheese, sausage, a piece of fruit and a bottle of wine directly from people who know the best. Enjoy your lunch in a quiet place overlooking the Seine River. Remember a corkscrew and paper napkins. Borrow a couple glasses and a dinner knife from the hotel &lt;return them, please&gt;…and you are set.</text:p>
        </text:list-item>
      </text:list>
      <text:list text:style-name="List_20_1" text:continue-numbering="false">
        <text:list-item>
          <text:p text:style-name="LastListParagraph_List_20_1_Content_First"> <text:a xlink:type="simple" xlink:href="http://parisyank.com/doku.php?id=paris_yank:go:paris:eat:restaurants:boulangerie" text:style-name="Internet_20_link" text:visited-style-name="Visited_20_Internet_20_Link">Boulangerie or Bakeries</text:a> serve wonderful sandwiches of a crusty baguettes filled with delicious goodies. For two people, buy one baguette sandwich and two pastries for dessert. Boulangeries offer portable drinks such as bottles or cans of water, soda, beer and wine.</text:p>
        </text:list-item>
      </text:list>
      <text:p text:style-name="Horizontal_20_Line"/>
      <text:p text:style-name="Text_20_body"><text:span text:style-name="Strong_20_Emphasis">Parisian Restaurant Cuisine</text:span> is diverse ranging from</text:p>
      <text:list text:style-name="List_20_1" text:continue-numbering="false">
        <text:list-item>
          <text:p text:style-name="List_20_1_Content_First"> Plain American to never-before-tasted delicacies</text:p>
        </text:list-item>
        <text:list-item>
          <text:p text:style-name="List_20_1_Content"> Exotic Once-in-a- Lifetime, memorable meal with perfect service</text:p>
        </text:list-item>
        <text:list-item>
          <text:p text:style-name="List_20_1_Content"> Excellent to terrible</text:p>
        </text:list-item>
        <text:list-item>
          <text:p text:style-name="List_20_1_Content_Last"> Cheap to very expensive </text:p>
        </text:list-item>
      </text:list>
      <text:p text:style-name="Text_20_body">Choose wisely. Be careful about restaurant reviews. The pandemic has killed many excellent restaurants. Since 2024, restaurants are enjoying a renascence. Just the same, always have a “Plan B”. </text:p>
      <text:p text:style-name="Horizontal_20_Line"/>
      <text:h text:style-name="Heading_20_1" text:outline-level="1"><text:bookmark-start text:name="__RefHeading___traditional_french_restaurants_9"/><text:bookmark-start text:name="traditional_french_restaurants"/>Traditional French Restaurants<text:bookmark-end text:name="__RefHeading___traditional_french_restaurants_9"/><text:bookmark-end text:name="traditional_french_restaurants"/></text:h>
      <text:h text:style-name="Heading_20_2" text:outline-level="2"><text:bookmark-start text:name="__RefHeading___bistro_10"/><text:bookmark-start text:name="bistro"/>Bistro<text:bookmark-end text:name="__RefHeading___bistro_10"/><text:bookmark-end text:name="bistro"/></text:h>
      <text:p text:style-name="Text_20_body"><text:a xlink:type="simple" xlink:href="http://parisyank.com/doku.php?id=paris_yank:go:paris:eat:restaurants:bistros" text:style-name="Internet_20_link" text:visited-style-name="Visited_20_Internet_20_Link">Parisian Bistros</text:a> are small, casual restaurants that originated in Paris. They are known for their cozy, unpretentious atmosphere and simple, hearty meals.</text:p>
      <text:list text:style-name="List_20_1" text:continue-numbering="false">
        <text:list-item>
          <text:p text:style-name="List_20_1_Content_First"> <text:span text:style-name="Strong_20_Emphasis">Ambiance:</text:span> Bistros are typically small and intimate, with a relaxed, informal vibe. The decor often features wooden tables and chairs, checkered tablecloths, and vintage posters or mirrors.</text:p>
        </text:list-item>
        <text:list-item>
          <text:p text:style-name="List_20_1_Content"> <text:span text:style-name="Strong_20_Emphasis">Cuisine:</text:span> The menu usually includes classic French dishes such as steak frites, coq au vin, and boeuf bourguignon. Bistros focus on comfort food that is both flavorful and satisfying.</text:p>
        </text:list-item>
        <text:list-item>
          <text:p text:style-name="List_20_1_Content_Last"> <text:span text:style-name="Strong_20_Emphasis">Service:</text:span> Service in bistros is generally friendly and informal, often with a personal touch from the owner or chef.</text:p>
        </text:list-item>
      </text:list>
      <text:h text:style-name="Heading_20_2" text:outline-level="2"><text:bookmark-start text:name="__RefHeading___bouillon_11"/><text:bookmark-start text:name="bouillon"/>Bouillon<text:bookmark-end text:name="__RefHeading___bouillon_11"/><text:bookmark-end text:name="bouillon"/></text:h>
      <text:p text:style-name="Text_20_body"><text:span text:style-name="Strong_20_Emphasis"><text:a xlink:type="simple" xlink:href="http://parisyank.com/doku.php?id=paris_yank:go:paris:eat:restaurants:bouillon" text:style-name="Internet_20_link" text:visited-style-name="Visited_20_Internet_20_Link">Bouillons</text:a></text:span> are traditional Parisian restaurants that emerged in the late 19th century. Originally, they served affordable, nutritious meals to workers. Today, they are known for their historic interiors and classic French fare.</text:p>
      <text:list text:style-name="List_20_1" text:continue-numbering="false">
        <text:list-item>
          <text:p text:style-name="List_20_1_Content_First"> <text:span text:style-name="Strong_20_Emphasis">Ambiance:</text:span> Bouillons often have grand, historic interiors with high ceilings, ornate moldings, and large mirrors. The atmosphere is lively and bustling, reminiscent of their origins as communal dining halls.</text:p>
        </text:list-item>
        <text:list-item>
          <text:p text:style-name="List_20_1_Content"> <text:span text:style-name="Strong_20_Emphasis">Cuisine:</text:span> The menu typically features traditional French dishes like pot-au-feu, blanquette de veau, and escargots. Prices are usually more affordable compared to other restaurant types.</text:p>
        </text:list-item>
        <text:list-item>
          <text:p text:style-name="List_20_1_Content_Last"> <text:span text:style-name="Strong_20_Emphasis">Service:</text:span> Bouillons offer a quick and efficient service, catering to a diverse crowd of locals and tourists.</text:p>
        </text:list-item>
      </text:list>
      <text:h text:style-name="Heading_20_2" text:outline-level="2"><text:bookmark-start text:name="__RefHeading___brasserie_12"/><text:bookmark-start text:name="brasserie"/>Brasserie<text:bookmark-end text:name="__RefHeading___brasserie_12"/><text:bookmark-end text:name="brasserie"/></text:h>
      <text:p text:style-name="Text_20_body">A <text:a xlink:type="simple" xlink:href="http://parisyank.com/doku.php?id=paris_yank:go:paris:eat:restaurants:brasserie" text:style-name="Internet_20_link" text:visited-style-name="Visited_20_Internet_20_Link">Brasserie</text:a> is similar to bistros but are usually larger and can be open all day and night. They often have a more extensive menu and a slightly more formal atmosphere.</text:p>
      <text:list text:style-name="List_20_1" text:continue-numbering="false">
        <text:list-item>
          <text:p text:style-name="List_20_1_Content_First"> <text:span text:style-name="Strong_20_Emphasis">Ambiance:</text:span> Brasseries have a lively and bustling environment, often with Art Nouveau or Art Deco decor. They usually have a bar area and spacious dining rooms.</text:p>
        </text:list-item>
        <text:list-item>
          <text:p text:style-name="List_20_1_Content"> <text:span text:style-name="Strong_20_Emphasis">Cuisine:</text:span> The menu is extensive, featuring seafood platters, steak tartare, choucroute garnie, and other regional specialties. Brasseries also offer a wide range of beverages, including beer and wine.</text:p>
        </text:list-item>
        <text:list-item>
          <text:p text:style-name="List_20_1_Content_Last"> <text:span text:style-name="Strong_20_Emphasis">Service:</text:span> Brasseries provide professional and efficient service, suitable for both casual and formal dining.</text:p>
        </text:list-item>
      </text:list>
      <text:h text:style-name="Heading_20_2" text:outline-level="2"><text:bookmark-start text:name="__RefHeading___auberge_13"/><text:bookmark-start text:name="auberge"/>Auberge<text:bookmark-end text:name="__RefHeading___auberge_13"/><text:bookmark-end text:name="auberge"/></text:h>
      <text:p text:style-name="Text_20_body"><text:a xlink:type="simple" xlink:href="http://parisyank.com/doku.php?id=paris_yank:go:paris:eat:restaurants:auberges" text:style-name="Internet_20_link" text:visited-style-name="Visited_20_Internet_20_Link">Auberges</text:a> are country inns or taverns, traditionally found in rural areas but also present in cities. They offer rustic charm and hearty, regional cuisine.</text:p>
      <text:list text:style-name="List_20_1" text:continue-numbering="false">
        <text:list-item>
          <text:p text:style-name="List_20_1_Content_First"> <text:span text:style-name="Strong_20_Emphasis">Ambiance:</text:span> Auberges typically have a rustic, homely feel with wooden beams, fireplaces, and countryside decor.</text:p>
        </text:list-item>
        <text:list-item>
          <text:p text:style-name="List_20_1_Content"> <text:span text:style-name="Strong_20_Emphasis">Cuisine:</text:span> The focus is on regional and seasonal dishes, often made with local ingredients. Menus might include duck confit, cassoulet, and various terrines.</text:p>
        </text:list-item>
        <text:list-item>
          <text:p text:style-name="List_20_1_Content_Last"> <text:span text:style-name="Strong_20_Emphasis">Service:</text:span> Service is warm and welcoming, often with a family-run atmosphere.</text:p>
        </text:list-item>
      </text:list>
      <text:h text:style-name="Heading_20_2" text:outline-level="2"><text:bookmark-start text:name="__RefHeading___creperie_14"/><text:bookmark-start text:name="creperie"/>Crêperie<text:bookmark-end text:name="__RefHeading___creperie_14"/><text:bookmark-end text:name="creperie"/></text:h>
      <text:p text:style-name="Text_20_body"><text:a xlink:type="simple" xlink:href="http://parisyank.com/doku.php?id=paris_yank:go:paris:eat:restaurants:creperie" text:style-name="Internet_20_link" text:visited-style-name="Visited_20_Internet_20_Link">Crêperies</text:a> specialize in crêpes and galettes, originating from the Brittany region. They are usually casual and focused on these specific dishes.</text:p>
      <text:list text:style-name="List_20_1" text:continue-numbering="false">
        <text:list-item>
          <text:p text:style-name="List_20_1_Content_First"> <text:span text:style-name="Strong_20_Emphasis">Ambiance:</text:span> Crêperies are casual and cozy, often with Breton decor elements such as maritime motifs.</text:p>
        </text:list-item>
        <text:list-item>
          <text:p text:style-name="List_20_1_Content"> <text:span text:style-name="Strong_20_Emphasis">Cuisine:</text:span> The menu centers around savory buckwheat galettes and sweet dessert crêpes, with various fillings and toppings.</text:p>
        </text:list-item>
        <text:list-item>
          <text:p text:style-name="List_20_1_Content_Last"> <text:span text:style-name="Strong_20_Emphasis">Service:</text:span> Service is usually informal and friendly, with a focus on quick and tasty meals.</text:p>
        </text:list-item>
      </text:list>
      <text:h text:style-name="Heading_20_2" text:outline-level="2"><text:bookmark-start text:name="__RefHeading___patisserie_15"/><text:bookmark-start text:name="patisserie"/>Pâtisserie<text:bookmark-end text:name="__RefHeading___patisserie_15"/><text:bookmark-end text:name="patisserie"/></text:h>
      <text:p text:style-name="Text_20_body"><text:span text:style-name="Strong_20_Emphasis"><text:a xlink:type="simple" xlink:href="http://parisyank.com/doku.php?id=paris_yank:go:paris:eat:restaurants:patisserie" text:style-name="Internet_20_link" text:visited-style-name="Visited_20_Internet_20_Link">Pâtisseries in Paris</text:a></text:span> are bakeries that specialize in pastries and sweets, although some also offer light meals. They are an integral part of French culinary culture.</text:p>
      <text:list text:style-name="List_20_1" text:continue-numbering="false">
        <text:list-item>
          <text:p text:style-name="List_20_1_Content_First"> <text:span text:style-name="Strong_20_Emphasis">Ambiance:</text:span> Pâtisseries are typically elegant and visually appealing, with displays of beautifully crafted pastries, cakes, and breads.</text:p>
        </text:list-item>
        <text:list-item>
          <text:p text:style-name="List_20_1_Content"> <text:span text:style-name="Strong_20_Emphasis">Cuisine:</text:span> The focus is on sweet pastries, tarts, éclairs, macarons, and other desserts. Some pâtisseries also serve sandwiches, quiches, and salads.</text:p>
        </text:list-item>
        <text:list-item>
          <text:p text:style-name="List_20_1_Content_Last"> <text:span text:style-name="Strong_20_Emphasis">Service:</text:span> Service is often counter-based, with items purchased to go, but some pâtisseries have seating areas for enjoying treats on-site.</text:p>
        </text:list-item>
      </text:list>
      <text:h text:style-name="Heading_20_2" text:outline-level="2"><text:bookmark-start text:name="__RefHeading___boulangerie_16"/><text:bookmark-start text:name="boulangerie"/>Boulangerie<text:bookmark-end text:name="__RefHeading___boulangerie_16"/><text:bookmark-end text:name="boulangerie"/></text:h>
      <text:p text:style-name="Text_20_body"><text:span text:style-name="Strong_20_Emphasis"><text:a xlink:type="simple" xlink:href="http://parisyank.com/doku.php?id=paris_yank:go:paris:eat:restaurants:boulangerie" text:style-name="Internet_20_link" text:visited-style-name="Visited_20_Internet_20_Link">Boulangerie</text:a></text:span> is a French bakery primarily focused on baking bread, but many also offer light meals (sandwiches, quiche, pizza slices), pastries and beverages such as coffee and canned soft drinks.</text:p>
      <text:list text:style-name="List_20_1" text:continue-numbering="false">
        <text:list-item>
          <text:p text:style-name="List_20_1_Content_First"> <text:span text:style-name="Strong_20_Emphasis">Ambiance:</text:span> Boulangeries are often charming and fragrant, with displays of fresh bread, pastries, and sometimes sandwiches or quiches.</text:p>
        </text:list-item>
        <text:list-item>
          <text:p text:style-name="List_20_1_Content"> <text:span text:style-name="Strong_20_Emphasis">Cuisine:</text:span> The main focus is on bread, including baguettes, croissants, and pain de campagne. Many boulangeries also offer pastries, sandwiches, and light meals.</text:p>
        </text:list-item>
        <text:list-item>
          <text:p text:style-name="List_20_1_Content_Last"> <text:span text:style-name="Strong_20_Emphasis">Service:</text:span> Service is typically quick and counter-based, with many customers taking their purchases to go, though some boulangeries have small seating areas.</text:p>
        </text:list-item>
      </text:list>
      <text:p text:style-name="Horizontal_20_Line"/>
      <text:h text:style-name="Heading_20_2" text:outline-level="2"><text:bookmark-start text:name="__RefHeading___parisian_cafe_17"/><text:bookmark-start text:name="parisian_cafe"/>Parisian Café<text:bookmark-end text:name="__RefHeading___parisian_cafe_17"/><text:bookmark-end text:name="parisian_cafe"/></text:h>
      <text:p text:style-name="Text_20_body"><text:a xlink:type="simple" xlink:href="http://parisyank.com/doku.php?id=paris_yank:go:paris:eat:restaurants:parisian_cafe" text:style-name="Internet_20_link" text:visited-style-name="Visited_20_Internet_20_Link">Parisian Café</text:a> is a cornerstone of daily life in Paris, serving as a social hub where people gather to enjoy drinks, light snacks, and the vibrant atmosphere of the city. These cafés are known for their relaxed, informal ambiance and are perfect places to linger over a cup of coffee or a glass of wine while watching the world go by.</text:p>
      <text:h text:style-name="Heading_20_4" text:outline-level="4"><text:bookmark-start text:name="__RefHeading___ambiance_and_setting_18"/><text:bookmark-start text:name="ambiance_and_setting"/>Ambiance and Setting<text:bookmark-end text:name="__RefHeading___ambiance_and_setting_18"/><text:bookmark-end text:name="ambiance_and_setting"/></text:h>
      <text:list text:style-name="List_20_1" text:continue-numbering="false">
        <text:list-item>
          <text:p text:style-name="List_20_1_Content_First"> <text:span text:style-name="Strong_20_Emphasis">Atmosphere</text:span>: Parisian cafés are typically cozy and inviting, with both indoor seating and outdoor terraces. The outdoor seating, often facing the street, is popular for people-watching and enjoying the city's lively energy. Don't forget your sketch-book or travel journal, and remember there are no such things as a mistake in sketching from your café table.</text:p>
        </text:list-item>
        <text:list-item>
          <text:p text:style-name="List_20_1_Content_Last"> <text:span text:style-name="Strong_20_Emphasis">Decor</text:span>: The decor is usually simple yet charming, with wooden tables, bistro chairs, and sometimes mirrors or vintage posters adorning the walls. Many cafés retain a traditional Parisian feel with tiled floors and marble-topped counters.</text:p>
        </text:list-item>
      </text:list>
      <text:h text:style-name="Heading_20_4" text:outline-level="4"><text:bookmark-start text:name="__RefHeading___what_to_order_19"/><text:bookmark-start text:name="what_to_order"/>What to Order<text:bookmark-end text:name="__RefHeading___what_to_order_19"/><text:bookmark-end text:name="what_to_order"/></text:h>
      <text:list text:style-name="List_20_1" text:continue-numbering="false">
        <text:list-item>
          <text:p text:style-name="List_20_1_Content_First"> <text:span text:style-name="Strong_20_Emphasis">Beverages</text:span>: The most common orders at a café include:</text:p>
          <text:list text:style-name="List_20_1">
            <text:list-item>
              <text:p text:style-name="List_20_1_Content"> <text:span text:style-name="Strong_20_Emphasis">Coffee</text:span>: Espresso, café au lait, café crème, or a simple café noir.</text:p>
            </text:list-item>
            <text:list-item>
              <text:p text:style-name="List_20_1_Content"> <text:span text:style-name="Strong_20_Emphasis">Wine and Aperitifs</text:span>: Many cafés also serve wine by the glass and classic aperitifs like pastis.</text:p>
            </text:list-item>
            <text:list-item>
              <text:p text:style-name="List_20_1_Content"> <text:span text:style-name="Strong_20_Emphasis">Other Drinks</text:span>: Hot chocolate, tea, and sometimes beer or soft drinks.</text:p>
            </text:list-item>
          </text:list>
        </text:list-item>
        <text:list-item>
          <text:p text:style-name="List_20_1_Content"> <text:span text:style-name="Strong_20_Emphasis">Food</text:span>:</text:p>
          <text:list text:style-name="List_20_1">
            <text:list-item>
              <text:p text:style-name="List_20_1_Content"> <text:span text:style-name="Strong_20_Emphasis">Breakfast</text:span>: Croissants, pain au chocolat, or tartines (slices of bread with butter and jam).</text:p>
            </text:list-item>
            <text:list-item>
              <text:p text:style-name="List_20_1_Content"> <text:span text:style-name="Strong_20_Emphasis">Light Meals</text:span>: Simple dishes like quiches, salads, omelettes, or sandwiches (often a <text:a xlink:type="simple" xlink:href="http://parisyank.com/doku.php?id=paris_yank:go:paris:eat:restaurants:croque-monsieur" text:style-name="Internet_20_link" text:visited-style-name="Visited_20_Internet_20_Link">Croque Monsieur</text:a>).</text:p>
            </text:list-item>
            <text:list-item>
              <text:p text:style-name="List_20_1_Content_Last"> <text:span text:style-name="Strong_20_Emphasis">Desserts</text:span>: Pastries, tarts, or small cakes are often available for a sweet treat.</text:p>
            </text:list-item>
          </text:list>
        </text:list-item>
      </text:list>
      <text:h text:style-name="Heading_20_4" text:outline-level="4"><text:bookmark-start text:name="__RefHeading___how_it_differs_from_other_dining_places_20"/><text:bookmark-start text:name="how_it_differs_from_other_dining_places"/>How It Differs from Other Dining Places<text:bookmark-end text:name="__RefHeading___how_it_differs_from_other_dining_places_20"/><text:bookmark-end text:name="how_it_differs_from_other_dining_places"/></text:h>
      <text:list text:style-name="List_20_1" text:continue-numbering="false">
        <text:list-item>
          <text:p text:style-name="List_20_1_Content_First"> <text:span text:style-name="Strong_20_Emphasis">Café vs. Bistro</text:span>: Cafés focus on beverages and light snacks, with a more casual, come-and-go atmosphere. Bistros, on the other hand, offer a fuller menu with heartier meals and a more intimate dining experience.</text:p>
        </text:list-item>
        <text:list-item>
          <text:p text:style-name="List_20_1_Content"> <text:span text:style-name="Strong_20_Emphasis">Café vs. Restaurant</text:span>: Restaurants are designed for complete meals with a structured service, whereas cafés are more about enjoying a drink or a snack at a leisurely pace, often without the expectation of ordering a full meal.</text:p>
        </text:list-item>
        <text:list-item>
          <text:p text:style-name="List_20_1_Content_Last"> <text:span text:style-name="Strong_20_Emphasis">Café vs. Brasserie</text:span>: Brasseries serve food throughout the day with a more extensive menu, including main courses, and typically have a bustling atmosphere. Cafés are smaller and quieter, focusing on drinks and light fare.</text:p>
        </text:list-item>
      </text:list>
      <text:h text:style-name="Heading_20_4" text:outline-level="4"><text:bookmark-start text:name="__RefHeading___cultural_importance_21"/><text:bookmark-start text:name="cultural_importance"/>Cultural Importance<text:bookmark-end text:name="__RefHeading___cultural_importance_21"/><text:bookmark-end text:name="cultural_importance"/></text:h>
      <text:list text:style-name="List_20_1" text:continue-numbering="false">
        <text:list-item>
          <text:p text:style-name="List_20_1_Content_First"> <text:span text:style-name="Strong_20_Emphasis">Social Hub</text:span>: Parisian cafés are essential to the city’s social fabric, serving as meeting points for friends, places to relax, or even venues for informal business meetings.</text:p>
        </text:list-item>
        <text:list-item>
          <text:p text:style-name="List_20_1_Content"> <text:span text:style-name="Strong_20_Emphasis">Historical Significance</text:span>: Many famous writers, artists, and intellectuals, such as <text:span text:style-name="Strong_20_Emphasis">Ernest Hemingway</text:span> and <text:span text:style-name="Strong_20_Emphasis">Simone de Beauvoir</text:span>, have frequented Parisian cafés, making them iconic spots in literary and cultural history.</text:p>
        </text:list-item>
        <text:list-item>
          <text:p text:style-name="List_20_1_Content_Last"> <text:span text:style-name="Strong_20_Emphasis">Time of Day</text:span>: Cafés are popular at all hours, from a morning coffee to an afternoon break with a <text:span text:style-name="Strong_20_Emphasis">café crème</text:span>, or an evening aperitif before dinner.</text:p>
        </text:list-item>
      </text:list>
      <text:h text:style-name="Heading_20_4" text:outline-level="4"><text:bookmark-start text:name="__RefHeading___how_to_dress_22"/><text:bookmark-start text:name="how_to_dress"/>How to Dress<text:bookmark-end text:name="__RefHeading___how_to_dress_22"/><text:bookmark-end text:name="how_to_dress"/></text:h>
      <text:list text:style-name="List_20_1" text:continue-numbering="false">
        <text:list-item>
          <text:p text:style-name="LastListParagraph_List_20_1_Content_First"> <text:span text:style-name="Strong_20_Emphasis">Casual Elegance</text:span>: While cafés are casual, Parisians tend to dress with a sense of effortless style. Smart casual attire is typical, with men often wearing well-fitted jeans or trousers and a shirt, and women opting for a chic dress, blouse, or stylish top with jeans or a skirt.</text:p>
        </text:list-item>
      </text:list>
      <text:h text:style-name="Heading_20_4" text:outline-level="4"><text:bookmark-start text:name="__RefHeading___experience_23"/><text:bookmark-start text:name="experience"/>Experience<text:bookmark-end text:name="__RefHeading___experience_23"/><text:bookmark-end text:name="experience"/></text:h>
      <text:list text:style-name="List_20_1" text:continue-numbering="false">
        <text:list-item>
          <text:p text:style-name="List_20_1_Content_First"> <text:span text:style-name="Strong_20_Emphasis">Leisurely Pace</text:span>: A visit to a Parisian café is meant to be savored. Patrons often spend hours at a time, enjoying the slow rhythm of Parisian life.</text:p>
        </text:list-item>
        <text:list-item>
          <text:p text:style-name="List_20_1_Content"> <text:span text:style-name="Strong_20_Emphasis">People-Watching</text:span>: One of the great pleasures of a café is the opportunity to observe the city's life unfolding around you, making it a perfect spot for those who love to watch and experience the local culture.</text:p>
        </text:list-item>
        <text:list-item>
          <text:p text:style-name="List_20_1_Content_Last"> <text:span text:style-name="Strong_20_Emphasis">Cultural Immersion</text:span>: Spending time in a café offers a genuine taste of Parisian life, blending the simple joys of food and drink with the rich, vibrant atmosphere of the city.</text:p>
        </text:list-item>
      </text:list>
      <text:h text:style-name="Heading_20_2" text:outline-level="2"><text:bookmark-start text:name="__RefHeading___parisian_salon_de_the_24"/><text:bookmark-start text:name="parisian_salon_de_the"/>Parisian Salon de Thé<text:bookmark-end text:name="__RefHeading___parisian_salon_de_the_24"/><text:bookmark-end text:name="parisian_salon_de_the"/></text:h>
      <text:p text:style-name="Text_20_body">A <text:span text:style-name="Strong_20_Emphasis">salon de thé</text:span> in Paris is a refined and elegant tea room, offering a serene environment where patrons can enjoy a selection of teas, pastries, and light meals. Unlike the more casual ambiance of a café, salons de thé are known for their sophisticated atmosphere, often attracting those looking for a quieter and more leisurely experience.</text:p>
      <text:h text:style-name="Heading_20_3" text:outline-level="3"><text:bookmark-start text:name="__RefHeading___ambiance_and_setting_25"/><text:bookmark-start text:name="ambiance_and_setting1"/>Ambiance and Setting<text:bookmark-end text:name="__RefHeading___ambiance_and_setting_25"/><text:bookmark-end text:name="ambiance_and_setting1"/></text:h>
      <text:list text:style-name="List_20_1" text:continue-numbering="false">
        <text:list-item>
          <text:p text:style-name="List_20_1_Content_First"> <text:span text:style-name="Strong_20_Emphasis">Atmosphere</text:span>: Salons de thé are characterized by their calm and tranquil ambiance. The decor is often elegant, featuring plush seating, soft lighting, and beautifully set tables. These tea rooms are perfect for a relaxing afternoon break or a more intimate gathering.</text:p>
        </text:list-item>
        <text:list-item>
          <text:p text:style-name="List_20_1_Content_Last"> <text:span text:style-name="Strong_20_Emphasis">Decor</text:span>: The interiors of salons de thé typically reflect a sense of refinement, with elements like fine china, ornate mirrors, and classical or contemporary artwork. The spaces are designed to evoke a sense of comfort and luxury, providing a peaceful escape from the bustling city outside.</text:p>
        </text:list-item>
      </text:list>
      <text:h text:style-name="Heading_20_3" text:outline-level="3"><text:bookmark-start text:name="__RefHeading___what_to_order_26"/><text:bookmark-start text:name="what_to_order1"/>What to Order<text:bookmark-end text:name="__RefHeading___what_to_order_26"/><text:bookmark-end text:name="what_to_order1"/></text:h>
      <text:list text:style-name="List_20_1" text:continue-numbering="false">
        <text:list-item>
          <text:p text:style-name="List_20_1_Content_First"> <text:span text:style-name="Strong_20_Emphasis">Tea Selection</text:span>: The highlight of any salon de thé is its extensive selection of teas. You can expect to find:</text:p>
          <text:list text:style-name="List_20_1">
            <text:list-item>
              <text:p text:style-name="List_20_1_Content"> <text:span text:style-name="Strong_20_Emphasis">Classic Teas</text:span>: Black teas like Darjeeling or Earl Grey, green teas, and herbal infusions.</text:p>
            </text:list-item>
            <text:list-item>
              <text:p text:style-name="List_20_1_Content"> <text:span text:style-name="Strong_20_Emphasis">Specialty Teas</text:span>: Exotic blends and rare teas sourced from around the world.</text:p>
            </text:list-item>
            <text:list-item>
              <text:p text:style-name="List_20_1_Content"> <text:span text:style-name="Strong_20_Emphasis">Tea Services</text:span>: Many salons offer afternoon tea services, which include a pot of tea served with a tiered tray of sweet and savory treats.</text:p>
            </text:list-item>
          </text:list>
        </text:list-item>
        <text:list-item>
          <text:p text:style-name="List_20_1_Content"> <text:span text:style-name="Strong_20_Emphasis">Pastries and Desserts</text:span>:</text:p>
          <text:list text:style-name="List_20_1">
            <text:list-item>
              <text:p text:style-name="List_20_1_Content"> <text:span text:style-name="Strong_20_Emphasis">Signature Pastries</text:span>: Indulge in French classics like macarons, éclairs, mille-feuille, and tarte Tatin.</text:p>
            </text:list-item>
            <text:list-item>
              <text:p text:style-name="List_20_1_Content"> <text:span text:style-name="Strong_20_Emphasis">Cakes and Tarts</text:span>: Larger desserts like opera cake, lemon tart, or fruit tarts are also commonly offered.</text:p>
            </text:list-item>
          </text:list>
        </text:list-item>
        <text:list-item>
          <text:p text:style-name="List_20_1_Content"> <text:span text:style-name="Strong_20_Emphasis">Light Meals</text:span>: Some salons de thé serve light meals such as quiches, salads, or finger sandwiches, often as part of an afternoon tea set.</text:p>
        </text:list-item>
        <text:list-item>
          <text:p text:style-name="List_20_1_Content_Last"> <text:span text:style-name="Strong_20_Emphasis">Other Beverages</text:span>: In addition to tea, many salons also offer coffee, hot chocolate, and sometimes a selection of wines or champagne.</text:p>
        </text:list-item>
      </text:list>
      <text:h text:style-name="Heading_20_3" text:outline-level="3"><text:bookmark-start text:name="__RefHeading___how_it_differs_from_other_dining_places_27"/><text:bookmark-start text:name="how_it_differs_from_other_dining_places1"/>How It Differs from Other Dining Places<text:bookmark-end text:name="__RefHeading___how_it_differs_from_other_dining_places_27"/><text:bookmark-end text:name="how_it_differs_from_other_dining_places1"/></text:h>
      <text:list text:style-name="List_20_1" text:continue-numbering="false">
        <text:list-item>
          <text:p text:style-name="List_20_1_Content_First"> <text:span text:style-name="Strong_20_Emphasis">Salon de Thé vs. Café</text:span>:</text:p>
          <text:list text:style-name="List_20_1">
            <text:list-item>
              <text:p text:style-name="List_20_1_Content"> <text:span text:style-name="Strong_20_Emphasis">Focus</text:span>: A salon de thé focuses primarily on tea and accompanying pastries, offering a more refined and quiet experience compared to the lively, social atmosphere of a café.</text:p>
            </text:list-item>
            <text:list-item>
              <text:p text:style-name="List_20_1_Content"> <text:span text:style-name="Strong_20_Emphasis">Ambiance</text:span>: The ambiance in a salon de thé is more elegant and serene, making it ideal for a relaxed, unhurried visit.</text:p>
            </text:list-item>
          </text:list>
        </text:list-item>
        <text:list-item>
          <text:p text:style-name="List_20_1_Content"> <text:span text:style-name="Strong_20_Emphasis">Salon de Thé vs. Pâtisserie</text:span>:</text:p>
          <text:list text:style-name="List_20_1">
            <text:list-item>
              <text:p text:style-name="List_20_1_Content"> <text:span text:style-name="Strong_20_Emphasis">Consumption</text:span>: While a <text:span text:style-name="Strong_20_Emphasis">pâtisserie</text:span> specializes in baked goods and pastries for take-away, a salon de thé provides a setting to enjoy these treats in a more formal, seated environment.</text:p>
            </text:list-item>
            <text:list-item>
              <text:p text:style-name="List_20_1_Content"> <text:span text:style-name="Strong_20_Emphasis">Menu</text:span>: Pâtisseries focus mainly on the sale of pastries, whereas salons de thé offer a wider range of teas and light meals.</text:p>
            </text:list-item>
          </text:list>
        </text:list-item>
        <text:list-item>
          <text:p text:style-name="List_20_1_Content"> <text:span text:style-name="Strong_20_Emphasis">Salon de Thé vs. Restaurant</text:span>:</text:p>
          <text:list text:style-name="List_20_1">
            <text:list-item>
              <text:p text:style-name="List_20_1_Content"> <text:span text:style-name="Strong_20_Emphasis">Purpose</text:span>: A restaurant is designed for full meals, whereas a salon de thé is centered around tea and light fare, often enjoyed in the afternoon.</text:p>
            </text:list-item>
            <text:list-item>
              <text:p text:style-name="List_20_1_Content_Last"> <text:span text:style-name="Strong_20_Emphasis">Service</text:span>: Salons de thé typically offer a more personalized, attentive service, focusing on the tea experience and delicate presentation.</text:p>
            </text:list-item>
          </text:list>
        </text:list-item>
      </text:list>
      <text:h text:style-name="Heading_20_3" text:outline-level="3"><text:bookmark-start text:name="__RefHeading___cultural_importance_28"/><text:bookmark-start text:name="cultural_importance1"/>Cultural Importance<text:bookmark-end text:name="__RefHeading___cultural_importance_28"/><text:bookmark-end text:name="cultural_importance1"/></text:h>
      <text:list text:style-name="List_20_1" text:continue-numbering="false">
        <text:list-item>
          <text:p text:style-name="List_20_1_Content_First"> <text:span text:style-name="Strong_20_Emphasis">Historical Significance</text:span>: Salons de thé have been a part of Parisian culture for over a century, originally serving as gathering places for the upper class and intellectuals. They continue to be places of quiet elegance and conversation.</text:p>
        </text:list-item>
        <text:list-item>
          <text:p text:style-name="List_20_1_Content"> <text:span text:style-name="Strong_20_Emphasis">Afternoon Tradition</text:span>: The tradition of afternoon tea, with its ritualistic preparation and serving of tea, cakes, and finger sandwiches, is central to the experience of a salon de thé.</text:p>
        </text:list-item>
        <text:list-item>
          <text:p text:style-name="List_20_1_Content_Last"> <text:span text:style-name="Strong_20_Emphasis">Modern Appeal</text:span>: Today, salons de thé attract a diverse clientele, from locals seeking a peaceful retreat to tourists looking for an authentic and elegant Parisian experience.</text:p>
        </text:list-item>
      </text:list>
      <text:h text:style-name="Heading_20_3" text:outline-level="3"><text:bookmark-start text:name="__RefHeading___how_to_dress_29"/><text:bookmark-start text:name="how_to_dress1"/>How to Dress<text:bookmark-end text:name="__RefHeading___how_to_dress_29"/><text:bookmark-end text:name="how_to_dress1"/></text:h>
      <text:list text:style-name="List_20_1" text:continue-numbering="false">
        <text:list-item>
          <text:p text:style-name="List_20_1_Content_First"> <text:span text:style-name="Strong_20_Emphasis">Elegant Casual</text:span>: When visiting a salon de thé, it’s customary to dress in a smart, casual manner. Parisian salons often have an air of sophistication, so attire that reflects a sense of style and neatness is appreciated.</text:p>
          <text:list text:style-name="List_20_1">
            <text:list-item>
              <text:p text:style-name="List_20_1_Content"> <text:span text:style-name="Strong_20_Emphasis">For Men</text:span>: A collared shirt or sweater with tailored trousers.</text:p>
            </text:list-item>
            <text:list-item>
              <text:p text:style-name="List_20_1_Content_Last"> <text:span text:style-name="Strong_20_Emphasis">For Women</text:span>: A stylish dress or a blouse paired with a skirt or well-fitted pants.</text:p>
            </text:list-item>
          </text:list>
        </text:list-item>
      </text:list>
      <text:h text:style-name="Heading_20_3" text:outline-level="3"><text:bookmark-start text:name="__RefHeading___experience_30"/><text:bookmark-start text:name="experience1"/>Experience<text:bookmark-end text:name="__RefHeading___experience_30"/><text:bookmark-end text:name="experience1"/></text:h>
      <text:list text:style-name="List_20_1" text:continue-numbering="false">
        <text:list-item>
          <text:p text:style-name="List_20_1_Content_First"> <text:span text:style-name="Strong_20_Emphasis">Leisurely Pace</text:span>: A visit to a salon de thé is meant to be unhurried, allowing you to fully savor the tea, the food, and the ambiance.</text:p>
        </text:list-item>
        <text:list-item>
          <text:p text:style-name="List_20_1_Content"> <text:span text:style-name="Strong_20_Emphasis">Personalized Service</text:span>: Expect attentive and thoughtful service, with staff often knowledgeable about the teas and desserts on offer.</text:p>
        </text:list-item>
        <text:list-item>
          <text:p text:style-name="List_20_1_Content_Last"> <text:span text:style-name="Strong_20_Emphasis">Cultural Immersion</text:span>: Spending time in a salon de thé offers a unique opportunity to experience a more refined side of Parisian life, where the focus is on elegance, quality, and the art of relaxation.</text:p>
        </text:list-item>
      </text:list>
      <text:h text:style-name="Heading_20_1" text:outline-level="1"><text:bookmark-start text:name="__RefHeading___international_restaurants_31"/><text:bookmark-start text:name="international_restaurants"/>International Restaurants<text:bookmark-end text:name="__RefHeading___international_restaurants_31"/><text:bookmark-end text:name="international_restaurants"/></text:h>
      <text:p text:style-name="Text_20_body"><text:a xlink:type="simple" xlink:href="http://parisyank.com/doku.php?id=paris_yank:go:paris:eat:restaurants:intl_resto_paris" text:style-name="Internet_20_link" text:visited-style-name="Visited_20_Internet_20_Link">International Restaurants in Paris</text:a></text:p>
      <text:h text:style-name="Heading_20_1" text:outline-level="1"><text:bookmark-start text:name="__RefHeading___ingredient-specific_restaurants_32"/><text:bookmark-start text:name="ingredient-specific_restaurants"/>Ingredient-Specific Restaurants<text:bookmark-end text:name="__RefHeading___ingredient-specific_restaurants_32"/><text:bookmark-end text:name="ingredient-specific_restaurants"/></text:h>
      <text:h text:style-name="Heading_20_1" text:outline-level="1"><text:bookmark-start text:name="__RefHeading___fusion_restaurants_33"/><text:bookmark-start text:name="fusion_restaurants"/>Fusion Restaurants<text:bookmark-end text:name="__RefHeading___fusion_restaurants_33"/><text:bookmark-end text:name="fusion_restaurants"/></text:h>
      <text:h text:style-name="Heading_20_1" text:outline-level="1"><text:bookmark-start text:name="__RefHeading___theme_restaurants_34"/><text:bookmark-start text:name="theme_restaurants"/>Theme Restaurants<text:bookmark-end text:name="__RefHeading___theme_restaurants_34"/><text:bookmark-end text:name="theme_restaurants"/></text:h>
      <text:h text:style-name="Heading_20_1" text:outline-level="1"><text:bookmark-start text:name="__RefHeading___michelin-mentioned_restaurants_35"/><text:bookmark-start text:name="michelin-mentioned_restaurants"/>Michelin-Mentioned Restaurants<text:bookmark-end text:name="__RefHeading___michelin-mentioned_restaurants_35"/><text:bookmark-end text:name="michelin-mentioned_restaurants"/></text:h>
      <text:list text:style-name="List_20_1" text:continue-numbering="false">
        <text:list-item>
          <text:p text:style-name="LastListParagraph_List_20_1_Content_First"> <text:a xlink:type="simple" xlink:href="http://parisyank.com/doku.php?id=paris_yank:go:paris:eat:restaurants:maison" text:style-name="Internet_20_link" text:visited-style-name="Visited_20_Internet_20_Link">Restaurant Maison</text:a>  </text:p>
        </text:list-item>
      </text:list>
      <text:h text:style-name="Heading_20_1" text:outline-level="1"><text:bookmark-start text:name="__RefHeading___seafood_in_paris_36"/><text:bookmark-start text:name="seafood_in_paris"/>Seafood in Paris<text:bookmark-end text:name="__RefHeading___seafood_in_paris_36"/><text:bookmark-end text:name="seafood_in_paris"/></text:h>
      <text:h text:style-name="Heading_20_3" text:outline-level="3"><text:bookmark-start text:name="__RefHeading___introduction_to_seafood_restaurants_in_paris_37"/><text:bookmark-start text:name="introduction_to_seafood_restaurants_in_paris"/>Introduction to Seafood Restaurants in Paris<text:bookmark-end text:name="__RefHeading___introduction_to_seafood_restaurants_in_paris_37"/><text:bookmark-end text:name="introduction_to_seafood_restaurants_in_paris"/></text:h>
      <text:p text:style-name="Text_20_body">Paris is not only famous for its bistros and patisseries but also boasts an impressive selection of seafood restaurants. These establishments range from upscale venues offering sophisticated dishes to casual spots perfect for a relaxed meal. The seafood served in Paris often comes directly from the French coasts, ensuring freshness and quality. Whether you're in the mood for a luxurious dining experience or a simple oyster plate, Paris has something for every seafood lover.</text:p>
      <text:h text:style-name="Heading_20_3" text:outline-level="3"><text:bookmark-start text:name="__RefHeading___notable_seafood_restaurants_in_paris_38"/><text:bookmark-start text:name="notable_seafood_restaurants_in_paris"/>Notable Seafood Restaurants in Paris<text:bookmark-end text:name="__RefHeading___notable_seafood_restaurants_in_paris_38"/><text:bookmark-end text:name="notable_seafood_restaurants_in_paris"/></text:h>
      <text:list text:style-name="List_20_1" text:continue-numbering="false">
        <text:list-item>
          <text:p text:style-name="List_20_1_Content_First"> <text:span text:style-name="Strong_20_Emphasis">Clamato</text:span>:</text:p>
          <text:list text:style-name="List_20_1">
            <text:list-item>
              <text:p text:style-name="List_20_1_Content"> <text:span text:style-name="Strong_20_Emphasis">Location</text:span>: 80 rue de Charonne, 75011</text:p>
            </text:list-item>
            <text:list-item>
              <text:p text:style-name="List_20_1_Content"> <text:span text:style-name="Strong_20_Emphasis">Overview</text:span>: Clamato, the sister restaurant to the Michelin-starred Septime, offers a casual yet stylish atmosphere with a focus on sustainable seafood. The menu changes daily and features creative dishes such as sardines with roasted lemon purée and clams in green curry sauce. No reservations are accepted, so it’s best to arrive early.</text:p>
            </text:list-item>
            <text:list-item>
              <text:p text:style-name="List_20_1_Content"> <text:span text:style-name="Strong_20_Emphasis">Highlights</text:span>: Sardines with roasted lemon purée, seafood platters.</text:p>
            </text:list-item>
            <text:list-item>
              <text:p text:style-name="List_20_1_Content_Last"> <text:span text:style-name="Strong_20_Emphasis">Website</text:span>: <text:a xlink:type="simple" xlink:href="https://www.clamato-charonne.fr/en/" text:style-name="Internet_20_link" text:visited-style-name="Visited_20_Internet_20_Link">Clamato</text:a></text:p>
            </text:list-item>
          </text:list>
        </text:list-item>
      </text:list>
      <text:list text:style-name="List_20_1" text:continue-numbering="false">
        <text:list-item>
          <text:p text:style-name="List_20_1_Content_First"> <text:span text:style-name="Strong_20_Emphasis">Le Duc</text:span>:</text:p>
          <text:list text:style-name="List_20_1">
            <text:list-item>
              <text:p text:style-name="List_20_1_Content"> <text:span text:style-name="Strong_20_Emphasis">Location</text:span>: 243 boulevard Raspail, 75014</text:p>
            </text:list-item>
            <text:list-item>
              <text:p text:style-name="List_20_1_Content"> <text:span text:style-name="Strong_20_Emphasis">Overview</text:span>: Since 1967, Le Duc has been a temple of refined seafood in Paris. The restaurant is known for its raw fish dishes and a warm, wood-paneled interior. Signature dishes include raw langoustines with wasabi and John Dory fillets with a butter vodka sauce.</text:p>
            </text:list-item>
            <text:list-item>
              <text:p text:style-name="List_20_1_Content"> <text:span text:style-name="Strong_20_Emphasis">Highlights</text:span>: Raw langoustines with wasabi, John Dory fillets.</text:p>
            </text:list-item>
            <text:list-item>
              <text:p text:style-name="List_20_1_Content_Last"> <text:span text:style-name="Strong_20_Emphasis">Website</text:span>: <text:a xlink:type="simple" xlink:href="http://restaurantleduc.com" text:style-name="Internet_20_link" text:visited-style-name="Visited_20_Internet_20_Link">Le Duc</text:a></text:p>
            </text:list-item>
          </text:list>
        </text:list-item>
      </text:list>
      <text:list text:style-name="List_20_1" text:continue-numbering="false">
        <text:list-item>
          <text:p text:style-name="List_20_1_Content_First"> <text:span text:style-name="Strong_20_Emphasis">Régis</text:span>:</text:p>
          <text:list text:style-name="List_20_1">
            <text:list-item>
              <text:p text:style-name="List_20_1_Content"> <text:span text:style-name="Strong_20_Emphasis">Location</text:span>: 3 rue de Montfaucon, 75006</text:p>
            </text:list-item>
            <text:list-item>
              <text:p text:style-name="List_20_1_Content"> <text:span text:style-name="Strong_20_Emphasis">Overview</text:span>: Régis is an intimate oyster bar located in the heart of Saint-Germain-des-Prés. The focus is on the quality of the oysters, sourced from trusted suppliers. The minimalist décor complements the fresh and simple preparations, making it ideal for a special seafood experience.</text:p>
            </text:list-item>
            <text:list-item>
              <text:p text:style-name="List_20_1_Content"> <text:span text:style-name="Strong_20_Emphasis">Highlights</text:span>: Oysters by the dozen, sardines, whelks.</text:p>
            </text:list-item>
            <text:list-item>
              <text:p text:style-name="List_20_1_Content_Last"> <text:span text:style-name="Strong_20_Emphasis">Website</text:span>: <text:a xlink:type="simple" xlink:href="https://huitrerie-regis.com" text:style-name="Internet_20_link" text:visited-style-name="Visited_20_Internet_20_Link">Régis</text:a></text:p>
            </text:list-item>
          </text:list>
        </text:list-item>
      </text:list>
      <text:list text:style-name="List_20_1" text:continue-numbering="false">
        <text:list-item>
          <text:p text:style-name="List_20_1_Content_First"> <text:span text:style-name="Strong_20_Emphasis">L'Ecailler du Bistrot</text:span>:</text:p>
          <text:list text:style-name="List_20_1">
            <text:list-item>
              <text:p text:style-name="List_20_1_Content"> <text:span text:style-name="Strong_20_Emphasis">Location</text:span>: 22 rue Paul Bert, 75011</text:p>
            </text:list-item>
            <text:list-item>
              <text:p text:style-name="List_20_1_Content"> <text:span text:style-name="Strong_20_Emphasis">Overview</text:span>: L'Ecailler du Bistrot offers a quintessential French seafood experience with a nautical interior and a menu featuring fresh oysters, lobster, and other shellfish. Known for its lobster set menu, this restaurant is perfect for those looking to indulge in a full seafood spread.</text:p>
            </text:list-item>
            <text:list-item>
              <text:p text:style-name="List_20_1_Content"> <text:span text:style-name="Strong_20_Emphasis">Highlights</text:span>: Lobster set menu, scallop carpaccio, turbot.</text:p>
            </text:list-item>
            <text:list-item>
              <text:p text:style-name="List_20_1_Content_Last"> <text:span text:style-name="Strong_20_Emphasis">Website</text:span>: no website but described here <text:a xlink:type="simple" xlink:href="https://fr.restaurantguru.com/LEcailler-du-Bistrot-Paris" text:style-name="Internet_20_link" text:visited-style-name="Visited_20_Internet_20_Link">l'Escailler du Bistro</text:a></text:p>
            </text:list-item>
          </text:list>
        </text:list-item>
      </text:list>
      <text:list text:style-name="List_20_1" text:continue-numbering="false">
        <text:list-item>
          <text:p text:style-name="List_20_1_Content_First"> <text:span text:style-name="Strong_20_Emphasis">Juste</text:span>:</text:p>
          <text:list text:style-name="List_20_1">
            <text:list-item>
              <text:p text:style-name="List_20_1_Content"> <text:span text:style-name="Strong_20_Emphasis">Location</text:span>: 48 rue Laffitte, 75009</text:p>
            </text:list-item>
            <text:list-item>
              <text:p text:style-name="List_20_1_Content"> <text:span text:style-name="Strong_20_Emphasis">Overview</text:span>: Juste is an informal seafood eatery offering fresh seafood at reasonable prices in a relaxed setting. It’s perfect for a quick seafood fix or a laid-back meal, with options to take away as well.</text:p>
            </text:list-item>
            <text:list-item>
              <text:p text:style-name="List_20_1_Content"> <text:span text:style-name="Strong_20_Emphasis">Highlights</text:span>: Oysters, seafood platters, takeaway options.</text:p>
            </text:list-item>
            <text:list-item>
              <text:p text:style-name="List_20_1_Content_Last"> <text:span text:style-name="Strong_20_Emphasis">Website</text:span>: <text:a xlink:type="simple" xlink:href="https://juste-producteur.com/" text:style-name="Internet_20_link" text:visited-style-name="Visited_20_Internet_20_Link">Juste Producteur</text:a></text:p>
            </text:list-item>
          </text:list>
        </text:list-item>
      </text:list>
      <text:list text:style-name="List_20_1" text:continue-numbering="false">
        <text:list-item>
          <text:p text:style-name="List_20_1_Content_First"> <text:span text:style-name="Strong_20_Emphasis">L'Ilot</text:span>:</text:p>
          <text:list text:style-name="List_20_1">
            <text:list-item>
              <text:p text:style-name="List_20_1_Content"> <text:span text:style-name="Strong_20_Emphasis">Location</text:span>: 4 rue de la Corderie, 75003</text:p>
            </text:list-item>
            <text:list-item>
              <text:p text:style-name="List_20_1_Content"> <text:span text:style-name="Strong_20_Emphasis">Overview</text:span>: Located in Le Marais, L'Ilot is a small, charming spot perfect for enjoying fresh oysters and a glass of wine. The cozy ambiance and simple menu make it ideal for a relaxed seafood experience.</text:p>
            </text:list-item>
            <text:list-item>
              <text:p text:style-name="List_20_1_Content"> <text:span text:style-name="Strong_20_Emphasis">Highlights</text:span>: Oysters, shrimp, seafood platters.</text:p>
            </text:list-item>
            <text:list-item>
              <text:p text:style-name="List_20_1_Content_Last"> <text:span text:style-name="Strong_20_Emphasis">Website</text:span>: <text:a xlink:type="simple" xlink:href="https://www.facebook.com/lilot.paris/?locale=en_EN" text:style-name="Internet_20_link" text:visited-style-name="Visited_20_Internet_20_Link">L'Ilot</text:a></text:p>
            </text:list-item>
          </text:list>
        </text:list-item>
      </text:list>
      <text:list text:style-name="List_20_1" text:continue-numbering="false">
        <text:list-item>
          <text:p text:style-name="List_20_1_Content_First"> <text:span text:style-name="Strong_20_Emphasis">Sur Mer</text:span>:</text:p>
          <text:list text:style-name="List_20_1">
            <text:list-item>
              <text:p text:style-name="List_20_1_Content"> <text:span text:style-name="Strong_20_Emphasis">Location</text:span>: 53 rue de Lancry, 75010</text:p>
            </text:list-item>
            <text:list-item>
              <text:p text:style-name="List_20_1_Content"> <text:span text:style-name="Strong_20_Emphasis">Overview</text:span>: Sur Mer offers a creative seafood menu with dishes like ceviche with cumin and grilled red tuna with rhubarb chutney. The restaurant is known for its vibrant atmosphere and a selection of natural wines.</text:p>
            </text:list-item>
            <text:list-item>
              <text:p text:style-name="List_20_1_Content"> <text:span text:style-name="Strong_20_Emphasis">Highlights</text:span>: Ceviche, grilled red tuna, natural wines.</text:p>
            </text:list-item>
            <text:list-item>
              <text:p text:style-name="List_20_1_Content_Last"> <text:span text:style-name="Strong_20_Emphasis">Website</text:span>: <text:a xlink:type="simple" xlink:href="https://surmer.restaurant" text:style-name="Internet_20_link" text:visited-style-name="Visited_20_Internet_20_Link">Sur Mer]</text:a></text:p>
            </text:list-item>
          </text:list>
        </text:list-item>
      </text:list>
      <text:list text:style-name="List_20_1" text:continue-numbering="false">
        <text:list-item>
          <text:p text:style-name="List_20_1_Content_First"> <text:span text:style-name="Strong_20_Emphasis">La Marée Jeanne</text:span>:</text:p>
          <text:list text:style-name="List_20_1">
            <text:list-item>
              <text:p text:style-name="List_20_1_Content"> <text:span text:style-name="Strong_20_Emphasis">Location</text:span>: 3 rue Mandar, 75002</text:p>
            </text:list-item>
            <text:list-item>
              <text:p text:style-name="List_20_1_Content"> <text:span text:style-name="Strong_20_Emphasis">Overview</text:span>: La Marée Jeanne offers a casual, tapas-style approach to seafood. With a menu designed for sharing, it’s a great spot to try a variety of seafood dishes in a lively setting. The restaurant is popular for its seafood platters and inventive small plates.</text:p>
            </text:list-item>
            <text:list-item>
              <text:p text:style-name="List_20_1_Content"> <text:span text:style-name="Strong_20_Emphasis">Highlights</text:span>: Seafood platters, tapas-style dishes.</text:p>
            </text:list-item>
            <text:list-item>
              <text:p text:style-name="List_20_1_Content_Last"> <text:span text:style-name="Strong_20_Emphasis">Website</text:span>: <text:a xlink:type="simple" xlink:href="https://www.parisgourmand.com/restaurant-paris/la-maree-jeanne.html" text:style-name="Internet_20_link" text:visited-style-name="Visited_20_Internet_20_Link">La Marée-Jeanne</text:a></text:p>
            </text:list-item>
          </text:list>
        </text:list-item>
      </text:list>
      <text:list text:style-name="List_20_1" text:continue-numbering="false">
        <text:list-item>
          <text:p text:style-name="List_20_1_Content_First"> <text:span text:style-name="Strong_20_Emphasis">Les Fables de la Fontaine</text:span>:</text:p>
          <text:list text:style-name="List_20_1">
            <text:list-item>
              <text:p text:style-name="List_20_1_Content"> <text:span text:style-name="Strong_20_Emphasis">Location</text:span>: 131 rue Saint-Dominique, 75007</text:p>
            </text:list-item>
            <text:list-item>
              <text:p text:style-name="List_20_1_Content"> <text:span text:style-name="Strong_20_Emphasis">Overview</text:span>: This Michelin-starred restaurant offers a sophisticated seafood menu in a chic, modern setting. The focus is on quality ingredients and elegant presentations, with dishes like scallops with truffle emulsion and roasted turbot.</text:p>
            </text:list-item>
            <text:list-item>
              <text:p text:style-name="List_20_1_Content"> <text:span text:style-name="Strong_20_Emphasis">Highlights</text:span>: Scallops with truffle emulsion, roasted turbot.</text:p>
            </text:list-item>
            <text:list-item>
              <text:p text:style-name="List_20_1_Content_Last"> <text:span text:style-name="Strong_20_Emphasis">Website</text:span>: <text:a xlink:type="simple" xlink:href="http://lesfablesdelafontaine.net" text:style-name="Internet_20_link" text:visited-style-name="Visited_20_Internet_20_Link">Les Fables de la Fontaine</text:a></text:p>
            </text:list-item>
          </text:list>
        </text:list-item>
      </text:list>
      <text:h text:style-name="Heading_20_3" text:outline-level="3"><text:bookmark-start text:name="__RefHeading___finding_seafood_restaurants_in_paris_39"/><text:bookmark-start text:name="finding_seafood_restaurants_in_paris"/>Finding Seafood Restaurants in Paris<text:bookmark-end text:name="__RefHeading___finding_seafood_restaurants_in_paris_39"/><text:bookmark-end text:name="finding_seafood_restaurants_in_paris"/></text:h>
      <text:p text:style-name="Text_20_body">For those looking to explore more seafood options in Paris, the best way is to wander through the city's various arrondissements, especially those near the Seine and in trendy neighborhoods like Le Marais or Saint-Germain-des-Prés. Many seafood restaurants in Paris also offer daily specials based on the freshest catches, so it’s worth asking for recommendations when you arrive. Most of these restaurants are easily accessible via the Paris Metro, and reservations are recommended for more popular spots, especially on weekends.</text:p>
      <text:h text:style-name="Heading_20_3" text:outline-level="3"><text:bookmark-start text:name="__RefHeading___upscale_seafood_40"/><text:bookmark-start text:name="upscale_seafood"/>Upscale Seafood<text:bookmark-end text:name="__RefHeading___upscale_seafood_40"/><text:bookmark-end text:name="upscale_seafood"/></text:h>
      <text:p text:style-name="Text_20_body">Paris seafood suggestions from Vogue Magazine</text:p>
      <text:h text:style-name="Heading_20_3" text:outline-level="3"><text:bookmark-start text:name="__RefHeading___fish_monger_seafood_41"/><text:bookmark-start text:name="fish_monger_seafood"/>Fish Monger Seafood<text:bookmark-end text:name="__RefHeading___fish_monger_seafood_41"/><text:bookmark-end text:name="fish_monger_seafood"/></text:h>
      <text:list text:style-name="Numbering_20_1" text:continue-numbering="false">
        <text:list-item>
          <text:p text:style-name="Numbering_20_1_Content_First"> <text:span text:style-name="Strong_20_Emphasis">Juste</text:span> in the 9th Arrondissement is my favorite seafood restaurant in Paris. Totally casual and very reasonable prices. Order at the bar (the selection is few but excellent), sit and be served on picnic benches. Swipe the oyster shells into the hole in the middle of your table, bucket underneath. Wash down those beauties with a cheap carafe of very good white wine. Seafood salads are excellent. Wipes are provided but I take extras wipes and feel comfortable in jeans and old tennis shoes. A rubber pancho is perfect attire. A slurping, splashing, indulgent satisfaction</text:p>
        </text:list-item>
        <text:list-item>
          <text:p text:style-name="Numbering_20_1_Content"> <text:span text:style-name="Strong_20_Emphasis">La Reine Mer</text:span></text:p>
        </text:list-item>
        <text:list-item>
          <text:p text:style-name="Numbering_20_1_Content_Last"> ? place in the 11th</text:p>
        </text:list-item>
      </text:list>
      <text:p text:style-name="Horizontal_20_Line"/>
      <text:h text:style-name="Heading_20_2" text:outline-level="2"><text:bookmark-start text:name="__RefHeading___asian_42"/><text:bookmark-start text:name="asian"/>Asian<text:bookmark-end text:name="__RefHeading___asian_42"/><text:bookmark-end text:name="asian"/></text:h>
      <text:h text:style-name="Heading_20_3" text:outline-level="3"><text:bookmark-start text:name="__RefHeading___vietnamese_43"/><text:bookmark-start text:name="vietnamese"/>Vietnamese<text:bookmark-end text:name="__RefHeading___vietnamese_43"/><text:bookmark-end text:name="vietnamese"/></text:h>
      <text:p text:style-name="Text_20_body"> is very popular due to French past colonial ties to Vietnam. There are many authentic Vietnamese and Cambodian restaurants but be careful to search for authentic, original SE Asia and not those recently converted from Chinese to more popular Vietnamese. Phõ soup is excellent and really cheap in the 13th Arrondissement but far from center Paris. Phõ 14 is excellent and cheap. They have expanded to the 1st and 4th arrondisements. The bowls of phõ are huge and I always order a small bowl. The big guys give me a sour look but I always walk away completely satisfied.</text:p>
      <text:h text:style-name="Heading_20_3" text:outline-level="3"><text:bookmark-start text:name="__RefHeading___japanese_44"/><text:bookmark-start text:name="japanese"/>Japanese<text:bookmark-end text:name="__RefHeading___japanese_44"/><text:bookmark-end text:name="japanese"/></text:h>
      <text:p text:style-name="Text_20_body">Japanese restaurants have rebounded in the last ten years offering sushi and ramen especially in the 8th Arrondissement. Fresh quality sushi is delivered quickly from Planet Sushi. Beware of “supermarket sushi” that tends to be packaged ahead and stored in a cold case. Ramen is terrific and cheap. Check this ramen guide. </text:p>
      <text:h text:style-name="Heading_20_3" text:outline-level="3"><text:bookmark-start text:name="__RefHeading___chinese_45"/><text:bookmark-start text:name="chinese"/>Chinese<text:bookmark-end text:name="__RefHeading___chinese_45"/><text:bookmark-end text:name="chinese"/></text:h>
      <text:p text:style-name="Text_20_body"> - In Paris, most Chinese restaurants are quite poor. There are exceptions but be very selective. Dim Sum restaurants are experiencing a rebound. Sichuan 'Hot pot' Chinese is very good. Try Chung Express despite the name
.</text:p>
      <text:h text:style-name="Heading_20_3" text:outline-level="3"><text:bookmark-start text:name="__RefHeading___thai_46"/><text:bookmark-start text:name="thai"/>Thai<text:bookmark-end text:name="__RefHeading___thai_46"/><text:bookmark-end text:name="thai"/></text:h>
      <text:p text:style-name="Text_20_body">Thai is OK but be very selective</text:p>
      <text:p text:style-name="Horizontal_20_Line"/>
      <text:h text:style-name="Heading_20_2" text:outline-level="2"><text:bookmark-start text:name="__RefHeading___european_47"/><text:bookmark-start text:name="european"/>European<text:bookmark-end text:name="__RefHeading___european_47"/><text:bookmark-end text:name="european"/></text:h>
      <text:h text:style-name="Heading_20_3" text:outline-level="3"><text:bookmark-start text:name="__RefHeading___italian_48"/><text:bookmark-start text:name="italian"/>Italian<text:bookmark-end text:name="__RefHeading___italian_48"/><text:bookmark-end text:name="italian"/></text:h>
      <text:p text:style-name="Text_20_body">Be selective as there are excellent Italian restaurants but many are just cheap spegheti shops. Pizza is everywhere but not always authentic Italian. Italian Epicerie can be excelent like Eataly in the Marais, a huge deli- style boutique for pick-up but a restaurant as well.</text:p>
      <text:h text:style-name="Heading_20_3" text:outline-level="3"><text:bookmark-start text:name="__RefHeading___eastern_european_49"/><text:bookmark-start text:name="eastern_european"/>Eastern European<text:bookmark-end text:name="__RefHeading___eastern_european_49"/><text:bookmark-end text:name="eastern_european"/></text:h>
      <text:h text:style-name="Heading_20_3" text:outline-level="3"><text:bookmark-start text:name="__RefHeading___scandinavian_50"/><text:bookmark-start text:name="scandinavian"/>Scandinavian<text:bookmark-end text:name="__RefHeading___scandinavian_50"/><text:bookmark-end text:name="scandinavian"/></text:h>
      <text:p text:style-name="Horizontal_20_Line"/>
      <text:h text:style-name="Heading_20_2" text:outline-level="2"><text:bookmark-start text:name="__RefHeading___african_51"/><text:bookmark-start text:name="african"/>African<text:bookmark-end text:name="__RefHeading___african_51"/><text:bookmark-end text:name="african"/></text:h>
      <text:h text:style-name="Heading_20_3" text:outline-level="3"><text:bookmark-start text:name="__RefHeading___malgreb_52"/><text:bookmark-start text:name="malgreb"/>Malgreb<text:bookmark-end text:name="__RefHeading___malgreb_52"/><text:bookmark-end text:name="malgreb"/></text:h>
      <text:p text:style-name="Text_20_body">Excellent dishes such as a fragrant Moroccan tagine or Algerian couscous can be found. Be selective. Read reviews. • Icosium is an excellent value. The owner and staff are very welcoming and willing to help you create a memorable Algerian meal. My favorite meal is Hmiss (tomato, pepper and garlic in olive oil), then Tagine aux Olives &amp; Citrons Confits with chicken all enjoyed Algerian rosé wine. It takes a little longer to prepare the Tagine but well worth the wait.</text:p>
      <text:h text:style-name="Heading_20_3" text:outline-level="3"><text:bookmark-start text:name="__RefHeading___sub-sahara_africa_53"/><text:bookmark-start text:name="sub-sahara_africa"/>sub-Sahara Africa<text:bookmark-end text:name="__RefHeading___sub-sahara_africa_53"/><text:bookmark-end text:name="sub-sahara_africa"/></text:h>
      <text:p text:style-name="Text_20_body">resto in 13th
Ethiopian</text:p>
      <text:h text:style-name="Heading_20_2" text:outline-level="2"><text:bookmark-start text:name="__RefHeading___fusion_cuisine_54"/><text:bookmark-start text:name="fusion_cuisine"/>Fusion Cuisine<text:bookmark-end text:name="__RefHeading___fusion_cuisine_54"/><text:bookmark-end text:name="fusion_cuisine"/></text:h>
      <text:p text:style-name="Text_20_body">Because of the mix of different cultures in Paris, there is a fusion of authenticity with creativity of different cuisines such as </text:p>
      <text:h text:style-name="Heading_20_3" text:outline-level="3"><text:bookmark-start text:name="__RefHeading___japanese-_french_55"/><text:bookmark-start text:name="japanese-_french"/>Japanese- French<text:bookmark-end text:name="__RefHeading___japanese-_french_55"/><text:bookmark-end text:name="japanese-_french"/></text:h>
      <text:p text:style-name="Text_20_body">Abri), Vietnamese-French (inexpensive The Hood is excellent but far from Center Paris, Marba)</text:p>
      <text:h text:style-name="Heading_20_3" text:outline-level="3"><text:bookmark-start text:name="__RefHeading___korean-french_56"/><text:bookmark-start text:name="korean-french"/>Korean-French<text:bookmark-end text:name="__RefHeading___korean-french_56"/><text:bookmark-end text:name="korean-french"/></text:h>
      <text:p text:style-name="Text_20_body"> as French trained upscale Pierre Sang and the good value Pierre Sang Oberkompf offer excellent small dishes (tapas) to pick and choose. Pierre Sang Oberkompf offers no menu. You choose how many dishes. When servered, the servers politely give you a chance to guess composition of each exotic dish. Fusion restaurants can be a good 'find' since the chef carefully designs a unique dish.</text:p>
      <text:h text:style-name="Heading_20_3" text:outline-level="3"><text:bookmark-start text:name="__RefHeading___mexican-french_57"/><text:bookmark-start text:name="mexican-french"/>Mexican-French<text:bookmark-end text:name="__RefHeading___mexican-french_57"/><text:bookmark-end text:name="mexican-french"/></text:h>
      <text:p text:style-name="Text_20_body">Beer bar at la Fine Mousse in the 11ème with freshly prepared, refined tacos sounds fun.</text:p>
      <text:p text:style-name="Horizontal_20_Line"/>
      <text:h text:style-name="Heading_20_2" text:outline-level="2"><text:bookmark-start text:name="__RefHeading___michelin_star_restaurants_58"/><text:bookmark-start text:name="michelin_star_restaurants"/>Michelin Star Restaurants<text:bookmark-end text:name="__RefHeading___michelin_star_restaurants_58"/><text:bookmark-end text:name="michelin_star_restaurants"/></text:h>
      <text:p text:style-name="Text_20_body"> in Paris are top but can be extremely expensive, prices going into the hundres of dollars per person. Instead of dinner, book lunch. Selections might be fewer but Michelin Restaruants are accessible for ~50€ per person without wine. • Michelin Star Guide presents a list of many to try. 
Les Sens - 11th</text:p>
      <text:p text:style-name="Horizontal_20_Line"/>
      <text:h text:style-name="Heading_20_2" text:outline-level="2"><text:bookmark-start text:name="__RefHeading___cheap_eats_59"/><text:bookmark-start text:name="cheap_eats"/>Cheap Eats<text:bookmark-end text:name="__RefHeading___cheap_eats_59"/><text:bookmark-end text:name="cheap_eats"/></text:h>
      <text:p text:style-name="Text_20_body">Cheap Eats are not necessarily about low cost. Cheap Eats must be affordable but also excellent quality This Cheap Eats Guide includes a diverse selection from traditional French bistro classics to crêpes to Asian and Italian. • Top End • </text:p>
      <text:p text:style-name="Horizontal_20_Line"/>
      <text:h text:style-name="Heading_20_2" text:outline-level="2"><text:bookmark-start text:name="__RefHeading___paris_thematic_dining_60"/><text:bookmark-start text:name="paris_thematic_dining"/>Paris Thematic Dining<text:bookmark-end text:name="__RefHeading___paris_thematic_dining_60"/><text:bookmark-end text:name="paris_thematic_dining"/></text:h>
      <text:p text:style-name="Text_20_body"> for whenever you would like an experience you could never have at home</text:p>
      <text:h text:style-name="Heading_20_3" text:outline-level="3"><text:bookmark-start text:name="__RefHeading___eat_truffles_61"/><text:bookmark-start text:name="eat_truffles"/>Eat Truffles<text:bookmark-end text:name="__RefHeading___eat_truffles_61"/><text:bookmark-end text:name="eat_truffles"/></text:h>
      <text:p text:style-name="Text_20_body"> - are those superb, scarce mushrooms that taste at the same time, like heaven and earth. There are a several restaurants offering truffles in every course. See these top ten truffle restaurants. I have dined at Truffle Folie several times and found it quite good as long as you take the discount at The Fork.</text:p>
      <text:h text:style-name="Heading_20_3" text:outline-level="3"><text:bookmark-start text:name="__RefHeading___eat_escargots_62"/><text:bookmark-start text:name="eat_escargots"/>Eat Escargots<text:bookmark-end text:name="__RefHeading___eat_escargots_62"/><text:bookmark-end text:name="eat_escargots"/></text:h>
      <text:p text:style-name="Text_20_body"> - those scrumptious little morsels taste like nothing else [actually, chewy things with butter, parsley and garlic on a baguette]. Here are the top ten escargot restaurants in Paris.</text:p>
      <text:h text:style-name="Heading_20_3" text:outline-level="3"><text:bookmark-start text:name="__RefHeading___eat_fois_gras_63"/><text:bookmark-start text:name="eat_fois_gras"/>Eat Fois Gras<text:bookmark-end text:name="__RefHeading___eat_fois_gras_63"/><text:bookmark-end text:name="eat_fois_gras"/></text:h>
      <text:p text:style-name="Text_20_body"> - is the wonderful creamy duck or goose liver that is perfect on toast with fig jam. So many restaurants in Paris serve fois gras that I had to rely on a list of top ten restaurants where you can eat fois gras. Note however there are sometimes availability problems due to avian/bird flu.</text:p>
      <text:h text:style-name="Heading_20_3" text:outline-level="3"><text:bookmark-start text:name="__RefHeading___eat_frogs_legs_64"/><text:bookmark-start text:name="eat_frogs_legs"/>Eat Frogs Legs<text:bookmark-end text:name="__RefHeading___eat_frogs_legs_64"/><text:bookmark-end text:name="eat_frogs_legs"/></text:h>
      <text:p text:style-name="Text_20_body"> - Really? They taste like chicken? Yeah, I suppose. Whatever. Here are the top ten frogs legs restaurants in Paris. By the way, in a local restaurant I asked the server, “Do you have frogs legs?” He replied, “No, I just walk funny.” [sorry, I will let myself out]</text:p>
      <text:h text:style-name="Heading_20_3" text:outline-level="3"><text:bookmark-start text:name="__RefHeading___eat_raw_beef_65"/><text:bookmark-start text:name="eat_raw_beef"/>Eat Raw Beef<text:bookmark-end text:name="__RefHeading___eat_raw_beef_65"/><text:bookmark-end text:name="eat_raw_beef"/></text:h>
      <text:p text:style-name="Text_20_body"> - OK, it sounds disgusting but steak tartare is excellent freshly prepared and served with fries, capers and pickles. Steak tartare will not make you sick, so get over that thought and try steak tartare at a traditional old-style French Bistro. You will like it and have a story to tell back home.</text:p>
      <text:h text:style-name="Heading_20_3" text:outline-level="3"><text:bookmark-start text:name="__RefHeading___eat_raw_fish_66"/><text:bookmark-start text:name="eat_raw_fish"/>Eat Raw Fish<text:bookmark-end text:name="__RefHeading___eat_raw_fish_66"/><text:bookmark-end text:name="eat_raw_fish"/></text:h>
      <text:p text:style-name="Text_20_body">There are many restaurants that serve “raw fish” in Paris.</text:p>
      <text:p text:style-name="Text_20_body"><text:a xlink:type="simple" xlink:href="https://guide.michelin.com/en/article/features/how-to-eat-raw-fish-7-ways-sg" text:style-name="Internet_20_link" text:visited-style-name="Visited_20_Internet_20_Link">Michelin Guide to Eating Raw Fish</text:a></text:p>
      <text:h text:style-name="Heading_20_3" text:outline-level="3"><text:bookmark-start text:name="__RefHeading___eat_coddled_eggs_67"/><text:bookmark-start text:name="eat_coddled_eggs"/>Eat Coddled Eggs<text:bookmark-end text:name="__RefHeading___eat_coddled_eggs_67"/><text:bookmark-end text:name="eat_coddled_eggs"/></text:h>
      <text:p text:style-name="Text_20_body">Coddled eggs are <text:a xlink:type="simple" xlink:href="https://en.wikipedia.org/wiki/Coddled_egg" text:style-name="Internet_20_link" text:visited-style-name="Visited_20_Internet_20_Link">Coddled_egg</text:a></text:p>
      <text:h text:style-name="Heading_20_3" text:outline-level="3"><text:bookmark-start text:name="__RefHeading___dine_in_a_department_store_68"/><text:bookmark-start text:name="dine_in_a_department_store"/>Dine in a Department Store<text:bookmark-end text:name="__RefHeading___dine_in_a_department_store_68"/><text:bookmark-end text:name="dine_in_a_department_store"/></text:h>
      <text:p text:style-name="Text_20_body"> - It is surprising that major department stores have excellent dining areas, excellent for lunch and usually on the top floor. La Grande Epicerie-le Bon Marché, le Bon Marché restaurants, Galeries Lafayette food court.</text:p>
      <text:h text:style-name="Heading_20_3" text:outline-level="3"><text:bookmark-start text:name="__RefHeading___dine_with_opera_singing_servers_69"/><text:bookmark-start text:name="dine_with_opera_singing_servers"/>Dine with Opera Singing Servers<text:bookmark-end text:name="__RefHeading___dine_with_opera_singing_servers_69"/><text:bookmark-end text:name="dine_with_opera_singing_servers"/></text:h>
      <text:p text:style-name="Text_20_body"> - Bel Canto is a gastronomic Italian restaurant where a quartet of young professionals, accompanied by piano, will perform solo or duo excerpts from their repertoire: Carmen, Don Giovanni, Tosca, The Magic Flute, La Bohème.</text:p>
      <text:p text:style-name="Horizontal_20_Line"/>
      <text:h text:style-name="Heading_20_2" text:outline-level="2"><text:bookmark-start text:name="__RefHeading___cat_cafes_in_paris_70"/><text:bookmark-start text:name="cat_cafes_in_paris"/>Cat Cafés in Paris<text:bookmark-end text:name="__RefHeading___cat_cafes_in_paris_70"/><text:bookmark-end text:name="cat_cafes_in_paris"/></text:h>
      <text:p text:style-name="Text_20_body"><text:span text:style-name="Strong_20_Emphasis">Cat Cafés</text:span> are unique establishments where customers can enjoy simple food and beverages while interacting with resident cats. These cafes provide a relaxing environment for cat lovers to unwind in the company of feline friends. They also often aim to raise awareness about animal welfare and support cat adoption.</text:p>
      <text:list text:style-name="List_20_1" text:continue-numbering="false">
        <text:list-item>
          <text:p text:style-name="List_20_1_Content_First"> <text:span text:style-name="Strong_20_Emphasis">Ambiance:</text:span> Cat cafés typically have a cozy and tranquil atmosphere, designed to be comfortable for both the cats and the customers. The decor often includes plenty of cat-friendly furniture, such as climbing trees, scratching posts, and cozy nooks.</text:p>
        </text:list-item>
        <text:list-item>
          <text:p text:style-name="List_20_1_Content"> <text:span text:style-name="Strong_20_Emphasis">Cuisine:</text:span> The menu usually features a variety of beverages such as coffee, tea, and soft drinks, along with light meals and snacks like pastries, sandwiches, and desserts.</text:p>
        </text:list-item>
        <text:list-item>
          <text:p text:style-name="List_20_1_Content"> <text:span text:style-name="Strong_20_Emphasis">Service:</text:span> Service in cat cafés is generally relaxed and customer-oriented, with staff ensuring that both the patrons and the cats have a pleasant experience.</text:p>
        </text:list-item>
        <text:list-item>
          <text:p text:style-name="List_20_1_Content"> <text:span text:style-name="Strong_20_Emphasis">Etiquette and Rules</text:span>:</text:p>
          <text:list text:style-name="List_20_1">
            <text:list-item>
              <text:p text:style-name="List_20_1_Content"> <text:span text:style-name="Strong_20_Emphasis">Respect Boundaries</text:span>: Cats, like humans, have personal space preferences. Some cats may be social butterflies, while others may be a bit more reserved. It’s important to observe their body language and respect their boundaries. If a cat seems disinterested or is showing signs of discomfort, it’s best to give them their space.</text:p>
            </text:list-item>
            <text:list-item>
              <text:p text:style-name="List_20_1_Content"> <text:span text:style-name="Strong_20_Emphasis">Gentle Touch</text:span>: When you have the opportunity to pet a cat, remember to use a gentle touch. Cats have sensitive skin, and rough or aggressive petting can be unpleasant for them. Use soft strokes and let them guide you by responding positively or indicating they’d prefer to be left alone.</text:p>
            </text:list-item>
            <text:list-item>
              <text:p text:style-name="List_20_1_Content"> <text:span text:style-name="Strong_20_Emphasis">Don't Disturb Sleeping Cats</text:span>: Most Cat Cafes suggest you do not wake a sleeping cat. They can be startled and avoid people if they are soundly sleeping and a complete stranger shakes them awake.</text:p>
            </text:list-item>
            <text:list-item>
              <text:p text:style-name="List_20_1_Content"> <text:span text:style-name="Strong_20_Emphasis">Mind the Tail</text:span>: A cat’s tail can communicate their emotions. A relaxed, upright tail typically indicates they are happy and open to interaction. On the other hand, a swishing or puffed-up tail can signify agitation or fear. Avoid pulling or tugging on a cat’s tail, as this can cause discomfort and potentially harm them.</text:p>
            </text:list-item>
            <text:list-item>
              <text:p text:style-name="List_20_1_Content"> <text:span text:style-name="Strong_20_Emphasis">Avoid Flash Photography</text:span>: While it’s tempting to capture adorable moments with your camera, flash photography can startle cats and disrupt their peaceful environment. Instead, embrace the opportunity to simply observe and appreciate their beauty without the intrusion of camera flashes.</text:p>
            </text:list-item>
            <text:list-item>
              <text:p text:style-name="List_20_1_Content"> <text:span text:style-name="Strong_20_Emphasis">Be Mindful of Food and Drinks</text:span>: Cat cafés often serve delicious treats and beverages, but it’s essential to keep your snacks and drinks away from the feline residents. Cats have specific dietary requirements, and it’s crucial that they stick to their regular meals to maintain their health.</text:p>
            </text:list-item>
            <text:list-item>
              <text:p text:style-name="List_20_1_Content"> <text:span text:style-name="Strong_20_Emphasis">Hygiene Matters</text:span>: Before entering a cat café, ensure you follow the hygiene guidelines provided. Washing your hands thoroughly with soap and water helps prevent the spread of germs and keeps both you and the cats healthy. Additionally, avoid using hand sanitizers as some ingredients may be harmful to cats.</text:p>
            </text:list-item>
            <text:list-item>
              <text:p text:style-name="List_20_1_Content"> <text:span text:style-name="Strong_20_Emphasis">Engage in Play</text:span>: Cats love to play, and interacting with them through playful activities can be immensely enjoyable. Feather toys, laser pointers, or interactive puzzles are great ways to keep them entertained while respecting their boundaries. Remember to sanitize any toys before and after playing with the cats.</text:p>
            </text:list-item>
            <text:list-item>
              <text:p text:style-name="List_20_1_Content_Last"> <text:span text:style-name="Strong_20_Emphasis">Listen to the Staff</text:span>: The staff at cat cafés are passionate about the well-being of their feline residents. They will provide you with guidelines and instructions to ensure a harmonious environment for both visitors and cats. It’s important to listen attentively and follow their guidance to guarantee a positive experience for everyone involved.</text:p>
            </text:list-item>
          </text:list>
        </text:list-item>
      </text:list>
      <text:p text:style-name="Text_20_body"><text:a xlink:type="simple" xlink:href="https://misgatosyyo.com/us/can-you-touch-the-cats-in-a-cat-cafe/" text:style-name="Internet_20_link" text:visited-style-name="Visited_20_Internet_20_Link">Exploring Cat Cafés</text:a> where every you go. </text:p>
      <text:h text:style-name="Heading_20_3" text:outline-level="3"><text:bookmark-start text:name="__RefHeading___le_cafe_des_chats_bastille_71"/><text:bookmark-start text:name="le_cafe_des_chats_bastille"/>Le Café des Chats Bastille<text:bookmark-end text:name="__RefHeading___le_cafe_des_chats_bastille_71"/><text:bookmark-end text:name="le_cafe_des_chats_bastille"/></text:h>
      <text:list text:style-name="List_20_1" text:continue-numbering="false">
        <text:list-item>
          <text:p text:style-name="LastListParagraph_List_20_1_Content_First"> <text:span text:style-name="Strong_20_Emphasis">Le Café des Chats Bastille</text:span> is another popular cat café, located near the Bastille area.</text:p>
        </text:list-item>
      </text:list>
      <text:list text:style-name="List_20_1" text:continue-numbering="false">
        <text:list-item>
          <text:p text:style-name="List_20_1_Content_First"> <text:span text:style-name="Strong_20_Emphasis">Ambiance:</text:span> This café offers a cozy and welcoming atmosphere, with plenty of spaces for cats to lounge and play. The decor includes comfortable seating and a variety of cat toys and structures.</text:p>
        </text:list-item>
        <text:list-item>
          <text:p text:style-name="List_20_1_Content"> <text:span text:style-name="Strong_20_Emphasis">Cuisine:</text:span> The menu features a selection of coffees, teas, and soft drinks, as well as light fare such as sandwiches, salads, and an assortment of desserts.</text:p>
        </text:list-item>
        <text:list-item>
          <text:p text:style-name="List_20_1_Content_Last"> <text:span text:style-name="Strong_20_Emphasis">Service:</text:span> The staff are friendly and passionate about cats, providing a warm and inviting environment for visitors to relax and enjoy the company of the resident felines.</text:p>
        </text:list-item>
      </text:list>
      <text:h text:style-name="Heading_20_3" text:outline-level="3"><text:bookmark-start text:name="__RefHeading___le_cafe_des_chats_72"/><text:bookmark-start text:name="le_cafe_des_chats"/>Le Café des Chats<text:bookmark-end text:name="__RefHeading___le_cafe_des_chats_72"/><text:bookmark-end text:name="le_cafe_des_chats"/></text:h>
      <text:list text:style-name="List_20_1" text:continue-numbering="false">
        <text:list-item>
          <text:p text:style-name="LastListParagraph_List_20_1_Content_First"> <text:span text:style-name="Strong_20_Emphasis">Le Café des Chats</text:span> is one of the most well-known cat cafés in Paris, located in the Marais district. </text:p>
        </text:list-item>
      </text:list>
      <text:list text:style-name="List_20_1" text:continue-numbering="false">
        <text:list-item>
          <text:p text:style-name="List_20_1_Content_First"> <text:span text:style-name="Strong_20_Emphasis">Ambiance:</text:span> This café has a charming and serene setting, with plenty of space for cats to roam and interact with visitors. The decor is stylish and comfortable, with plenty of cat-friendly features.</text:p>
        </text:list-item>
        <text:list-item>
          <text:p text:style-name="List_20_1_Content"> <text:span text:style-name="Strong_20_Emphasis">Cuisine:</text:span> The menu includes a range of hot and cold drinks, along with light meals and desserts. Popular items include quiches, salads, and a selection of cakes and pastries.</text:p>
        </text:list-item>
        <text:list-item>
          <text:p text:style-name="List_20_1_Content_Last"> <text:span text:style-name="Strong_20_Emphasis">Service:</text:span> The staff at Le Café des Chats are attentive and knowledgeable about the resident cats, ensuring that both the animals and guests have a delightful experience.</text:p>
        </text:list-item>
      </text:list>
      <text:h text:style-name="Heading_20_2" text:outline-level="2"><text:bookmark-start text:name="__RefHeading___dine_on_the_orient_express_73"/><text:bookmark-start text:name="dine_on_the_orient_express"/>Dine on the Orient Express<text:bookmark-end text:name="__RefHeading___dine_on_the_orient_express_73"/><text:bookmark-end text:name="dine_on_the_orient_express"/></text:h>
      <text:p text:style-name="Text_20_body">Well, sort of, <text:line-break/>
LE WAGON BLEU</text:p>
      <text:p text:style-name="Text_20_body">If you are an Agatha Christie fan or an history buff, you will love this restaurant! Le Wagon Bleu (The Blue Wagon) constructed inside an original carriage from the Orient Express, takes you back in time and sends you on an imaginary journey through a land full of history. Enjoy a multitude of drinks with Corsican tapas at the bar or dig into flavorsome French and Corsican cuisine.
After a great meal, conclude your experience with a walk around the neighborhood for a truly local ambiance</text:p>
      <text:p text:style-name="Text_20_body">Address: 7 rue Boursault, 75017 Paris.</text:p>
      <text:h text:style-name="Heading_20_3" text:outline-level="3"><text:bookmark-start text:name="__RefHeading___dine_while_perched_in_a_tree_74"/><text:bookmark-start text:name="dine_while_perched_in_a_tree"/>Dine While Perched in a Tree<text:bookmark-end text:name="__RefHeading___dine_while_perched_in_a_tree_74"/><text:bookmark-end text:name="dine_while_perched_in_a_tree"/></text:h>
      <text:p text:style-name="Text_20_body">SUR UN ARBRE PERCHÉ
In the heart of the 2nd arrondissement, this quite verdant restaurant allows you to eat on swings or inside a cabin! The concept of Sur un arbre perché (External link) (Perched on a Tree), is to have a healthy, natural, relaxing meal. And for a truly relaxing experience the restaurant offers shiatsu massages after a delicious meal!
Don’t forget to make a reservation mentioning the swings because they only have a few available and they fill up fast!</text:p>
      <text:p text:style-name="Text_20_body">Fun Fact: The name of the restaurant is in fact a quote from the verse of a fable written by the famous French author-La Fontaine.</text:p>
      <text:p text:style-name="Text_20_body">Address : 1, rue du 4 septembre, 75002, Paris</text:p>
      <text:h text:style-name="Heading_20_3" text:outline-level="3"><text:bookmark-start text:name="__RefHeading___dine_in_a_chef_s_home_75"/><text:bookmark-start text:name="dine_in_a_chef_s_home"/>Dine in a Chef's Home<text:bookmark-end text:name="__RefHeading___dine_in_a_chef_s_home_75"/><text:bookmark-end text:name="dine_in_a_chef_s_home"/></text:h>
      <text:p text:style-name="Text_20_body"> - There are at least three Paris Chefs who welcome guests to their homes and serve dishes at a community table. Join a conversation with strangers and relish a unique and personally prepared meal.</text:p>
      <text:h text:style-name="Heading_20_3" text:outline-level="3"><text:bookmark-start text:name="__RefHeading___dine_in_total_darkness_76"/><text:bookmark-start text:name="dine_in_total_darkness"/>Dine in Total Darkness<text:bookmark-end text:name="__RefHeading___dine_in_total_darkness_76"/><text:bookmark-end text:name="dine_in_total_darkness"/></text:h>
      <text:p text:style-name="Text_20_body"> at <text:a xlink:type="simple" xlink:href="https://paris.danslenoir.com/en/" text:style-name="Internet_20_link" text:visited-style-name="Visited_20_Internet_20_Link">Dans le Noir</text:a> where diners are led, hand on shoulder into a totally black, no lights dining room and served by sight impaired servers. I can assure you that darkness is complete as each diner is even asked to remove their glow-in-the-dark watches.</text:p>
      <text:p text:style-name="Text_20_body">Each diner has a normal table setting but un-seen. You must feel around to discover plates, glasses and cutlery. There is no menu so everyone must discover the excellent dishes served. Gentle movements, please so you will not tip over a full glass of wine or poke your unknown and unseen neighbor in the nose.</text:p>
      <text:h text:style-name="Heading_20_3" text:outline-level="3"><text:bookmark-start text:name="__RefHeading___dine_on_a_beach_77"/><text:bookmark-start text:name="dine_on_a_beach"/>Dine on a Beach<text:bookmark-end text:name="__RefHeading___dine_on_a_beach_77"/><text:bookmark-end text:name="dine_on_a_beach"/></text:h>
      <text:p text:style-name="Text_20_body"><text:a xlink:type="simple" xlink:href="http://www.cocodemer.fr/" text:style-name="Internet_20_link" text:visited-style-name="Visited_20_Internet_20_Link">http://www.cocodemer.fr/</text:a></text:p>
      <text:p text:style-name="Text_20_body">Paris Plage in the summer
<draw:frame draw:style-name="media" draw:name="2" text:anchor-type="as-char" draw:z-index="2" svg:width="" svg:rel-width="100%" svg:height="0cm"><draw:image xlink:href="Pictures/e0d37eef7935efde4d8ba08658918390.svg" xlink:type="simple" xlink:show="embed" xlink:actuate="onLoad"/></draw:frame></text:p>
      <text:h text:style-name="Heading_20_3" text:outline-level="3"><text:bookmark-start text:name="__RefHeading___dine_in_the_nude_78"/><text:bookmark-start text:name="dine_in_the_nude"/>Dine in the Nude<text:bookmark-end text:name="__RefHeading___dine_in_the_nude_78"/><text:bookmark-end text:name="dine_in_the_nude"/></text:h>
      <text:list text:style-name="List_20_1" text:continue-numbering="false">
        <text:list-item>
          <text:p text:style-name="LastListParagraph_List_20_1_Content_First"> <text:span text:style-name="Strong_20_Emphasis">Restaurant O'Naturel</text:span>  - Ooops. Paris first nude dining restaurant, O'Naturel, is now closed due to too few patrons willing to enjoy dining naked in a restaurant among other naked diners. Not to worry, folks!</text:p>
        </text:list-item>
      </text:list>
      <text:list text:style-name="List_20_1" text:continue-numbering="false">
        <text:list-item>
          <text:p text:style-name="LastListParagraph_List_20_1_Content_First"> <text:span text:style-name="Strong_20_Emphasis">Bois de Vincenne</text:span> - You can still dine au naturel in the Parisian park <text:a xlink:type="simple" xlink:href="https://www.sortiraparis.com/actualites/a-paris/articles/141918-l-espace-naturiste-du-bois-de-vincennes-a-paris-est-de-retour" text:style-name="Internet_20_link" text:visited-style-name="Visited_20_Internet_20_Link">Bois de Vincenne nudist zone</text:a> [totally legal] for a quiet self-served picnic. Bring a blanket &lt;borrow from the airline but please return it on your way home&gt;, from the hotel, a corkscrew, hotel glasses and buy a chilled bottle of wine. Include picnic items you bought at a good epicerie. <draw:frame draw:style-name="media" draw:name="3" text:anchor-type="as-char" draw:z-index="3" svg:width="" svg:rel-width="100%" svg:height="0cm"><draw:image xlink:href="Pictures/4331f3871a50c690d82c8b886a393265.svg" xlink:type="simple" xlink:show="embed" xlink:actuate="onLoad"/></draw:frame> In the park Bois de Vincenne, you can be fined for littering but not for drinking wine or for being naked.</text:p>
        </text:list-item>
      </text:list>
      <text:p text:style-name="Horizontal_20_Line"/>
      <text:h text:style-name="Heading_20_2" text:outline-level="2"><text:bookmark-start text:name="__RefHeading___restaurants_to_avoid_79"/><text:bookmark-start text:name="restaurants_to_avoid"/>Restaurants to Avoid<text:bookmark-end text:name="__RefHeading___restaurants_to_avoid_79"/><text:bookmark-end text:name="restaurants_to_avoid"/></text:h>
      <text:p text:style-name="Text_20_body">Many “Thai” restaurants are converted from old-style Chinese to Thai because Chinese cuisine lost popularity because of poor innovation and quality. Many Chinese restaurants changed the menu but keep the Chinese chefs. Some converted restaurants do not bother to change the Chinese-language logos or the stone Chinese dragon statues outside. Meh. Avoid any mixed Asian cuisine such as “we specialize in cuisine of China, Japan, Thailand and Korea.”</text:p>
      <text:list text:style-name="List_20_1" text:continue-numbering="false">
        <text:list-item>
          <text:p text:style-name="List_20_1_Content_First"> <text:span text:style-name="Strong_20_Emphasis">Restaurants that Specialize in Everything, Buffets or Rapid Service</text:span> - “Specialize in Japanese, Chinese, Thai, Korean &amp; Indian”….Eeek! If they specialize in everything, can even one dish be excellent? How much saucy food do they prepare ahead and keep on a steam plate or in a window display?</text:p>
        </text:list-item>
        <text:list-item>
          <text:p text:style-name="List_20_1_Content"> <text:span text:style-name="Strong_20_Emphasis">Avoid Restaurants with one Trip Advisor review of 5-star</text:span>s - Once I searched for top-rated restaurants and saw a guy gave a five star review of a burger joint because the guy thought the burgers were the best he had ever eaten in his entire life. Heh? Best meal in his life? Restaurant with only one review, a five-star review—&gt; Avoid.</text:p>
        </text:list-item>
        <text:list-item>
          <text:p text:style-name="List_20_1_Content_Last"> <text:span text:style-name="Strong_20_Emphasis">Is there such a thing as a five-star pizza</text:span>? Well, perhaps in Napoli? I adore pizza but for me five-star is reserved for rating best-of-my-life dining.</text:p>
        </text:list-item>
      </text:list>
      <text:h text:style-name="Heading_20_2" text:outline-level="2"><text:bookmark-start text:name="__RefHeading___fast_food_chains_80"/><text:bookmark-start text:name="fast_food_chains"/>Fast Food Chains<text:bookmark-end text:name="__RefHeading___fast_food_chains_80"/><text:bookmark-end text:name="fast_food_chains"/></text:h>
      <text:p text:style-name="Text_20_body">Fast Food - abounds, Cuisine Rapide. Although cheap, always avoid fast food because of poor quality. Avoid any restaurant with “Rapide” in their name. Never ever, EVER eat at McDonalds or Dominoes Pizza or Starbuck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17::56:54</meta:creation-date>
    <dc:creator>Generated</dc:creator>
    <dc:date>2026-08-27T17::56:54</dc:date>
    <dc:language>en-US</dc:language>
    <meta:editing-cycles>1</meta:editing-cycles>
    <meta:editing-duration>PT0S</meta:editing-duration>
    <dc:title>paris_yank:go:paris:eat:restaurants:start</dc:title>
  </office:meta>
</office:document-meta>
</file>