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0d37eef7935efde4d8ba08658918390.svg"/>
  <manifest:file-entry manifest:media-type="image/svg+xml" manifest:full-path="Pictures/4331f3871a50c690d82c8b886a393265.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paris:plan:start"/><text:bookmark-start text:name="__RefHeading___paris_1"/><text:bookmark-start text:name="paris"/>Paris<text:bookmark-end text:name="__RefHeading___paris_1"/><text:bookmark-end text:name="paris"/></text:h>
      <text:h text:style-name="Heading_20_5" text:outline-level="5"><text:bookmark-start text:name="__RefHeading___welcome_to_paris_home_page_2"/><text:bookmark-start text:name="welcome_to_paris_home_page"/>Welcome to Paris Home Page<text:bookmark-end text:name="__RefHeading___welcome_to_paris_home_page_2"/><text:bookmark-end text:name="welcome_to_paris_home_page"/></text:h>
      <text:p text:style-name="Text_20_body">this page and following pages are for all visitors to the <text:a xlink:type="simple" xlink:href="http://parisyank.com/doku.php?id=paris_yank:go:paris:understand:city_of_light" text:style-name="Internet_20_link" text:visited-style-name="Visited_20_Internet_20_Link">City of Light</text:a></text:p>
      <text:h text:style-name="Heading_20_2" text:outline-level="2"><text:bookmark-start text:name="__RefHeading___understand_3"/><text:bookmark-start text:name="understand"/>Understand<text:bookmark-end text:name="__RefHeading___understand_3"/><text:bookmark-end text:name="understand"/></text:h>
      <text:p text:style-name="Text_20_body"><text:a xlink:type="simple" xlink:href="http://parisyank.com/doku.php?id=wiki:faq" text:style-name="Internet_20_link" text:visited-style-name="Visited_20_Internet_20_Link">FAQ - Frequently Asked Questions</text:a></text:p>
      <text:p text:style-name="Text_20_body">To understand, we would categorize references as</text:p>
      <text:list text:style-name="List_20_1" text:continue-numbering="false">
        <text:list-item>
          <text:p text:style-name="LastListParagraph_List_20_1_Content_First"> <text:a xlink:type="simple" xlink:href="http://parisyank.com/doku.php?id=paris_yank:go:paris:do:priortoparis" text:style-name="Internet_20_link" text:visited-style-name="Visited_20_Internet_20_Link">Before Visiting Paris</text:a> - Information to help you plan <text:span text:style-name="Strong_20_Emphasis">prior</text:span> to arriving in Paris so you have the best experience.</text:p>
        </text:list-item>
      </text:list>
      <text:list text:style-name="List_20_1" text:continue-numbering="false">
        <text:list-item>
          <text:p text:style-name="LastListParagraph_List_20_1_Content_First"> <text:a xlink:type="simple" xlink:href="http://parisyank.com/doku.php?id=paris_yank:go:paris:navigate" text:style-name="Internet_20_link" text:visited-style-name="Visited_20_Internet_20_Link">Navigate Paris</text:a> - Once arrived in Paris your visit should be &lt;mostly&gt; planned. You will need your details plus essential items needed refer during your visit.</text:p>
        </text:list-item>
      </text:list>
      <text:list text:style-name="List_20_1" text:continue-numbering="false">
        <text:list-item>
          <text:p text:style-name="LastListParagraph_List_20_1_Content_First"> <text:a xlink:type="simple" xlink:href="http://parisyank.com/doku.php?id=practicalparisian:mobilereferences" text:style-name="Internet_20_link" text:visited-style-name="Visited_20_Internet_20_Link">Stuff to Take with You</text:a> is important to keep <text:span text:style-name="Emphasis">with you</text:span> during your voyage.</text:p>
        </text:list-item>
      </text:list>
      <text:list text:style-name="List_20_1" text:continue-numbering="false">
        <text:list-item>
          <text:p text:style-name="List_20_1_Content_First"> <text:a xlink:type="simple" xlink:href="http://parisyank.com/doku.php?id=paris_yank:go:paris:know" text:style-name="Internet_20_link" text:visited-style-name="Visited_20_Internet_20_Link">know</text:a></text:p>
        </text:list-item>
        <text:list-item>
          <text:p text:style-name="List_20_1_Content_Last"> <text:a xlink:type="simple" xlink:href="http://parisyank.com/doku.php?id=paris_yank:go:nice:history" text:style-name="Internet_20_link" text:visited-style-name="Visited_20_Internet_20_Link">history</text:a></text:p>
        </text:list-item>
      </text:list>
      <text:p text:style-name="Text_20_body"><draw:frame draw:style-name="media" draw:name="0" text:anchor-type="as-char" draw:z-index="0" svg:width="" svg:rel-width="100%" svg:height="0cm"><draw:image xlink:href="Pictures/e0d37eef7935efde4d8ba08658918390.svg" xlink:type="simple" xlink:show="embed" xlink:actuate="onLoad"/></draw:frame>
…………………………………… might be a double</text:p>
      <text:h text:style-name="Heading_20_3" text:outline-level="3"><text:bookmark-start text:name="__RefHeading___prepare_4"/><text:bookmark-start text:name="prepare"/>Prepare<text:bookmark-end text:name="__RefHeading___prepare_4"/><text:bookmark-end text:name="prepare"/></text:h>
      <text:p text:style-name="Text_20_body">prepare for your trip <draw:frame draw:style-name="media" draw:name="1" text:anchor-type="as-char" draw:z-index="1" svg:width="" svg:rel-width="100%" svg:height="0cm"><draw:image xlink:href="Pictures/e0d37eef7935efde4d8ba08658918390.svg" xlink:type="simple" xlink:show="embed" xlink:actuate="onLoad"/></draw:frame></text:p>
      <text:h text:style-name="Heading_20_3" text:outline-level="3"><text:bookmark-start text:name="__RefHeading___stay_5"/><text:bookmark-start text:name="stay"/>Stay<text:bookmark-end text:name="__RefHeading___stay_5"/><text:bookmark-end text:name="stay"/></text:h>
      <text:p text:style-name="Text_20_body">Find the perfect accommodation to suit your needs, whether it’s a luxury hotel, a quaint boutique, or an affordable hostel. Get tips on the best neighborhoods to stay in and what to expect.</text:p>
      <text:list text:style-name="List_20_1" text:continue-numbering="false">
        <text:list-item>
          <text:p text:style-name="List_20_1_Content_First"> <text:span text:style-name="Strong_20_Emphasis">Hotels</text:span>: Luxury, mid-range, and budget options with reviews and booking tips.</text:p>
        </text:list-item>
        <text:list-item>
          <text:p text:style-name="List_20_1_Content"> <text:span text:style-name="Strong_20_Emphasis">Apartments</text:span>: Guide to renting apartments for short stays.</text:p>
        </text:list-item>
        <text:list-item>
          <text:p text:style-name="List_20_1_Content_Last"> <text:span text:style-name="Strong_20_Emphasis">Hostels</text:span>: Best hostels for budget travelers and backpackers.</text:p>
        </text:list-item>
      </text:list>
      <text:h text:style-name="Heading_20_2" text:outline-level="2"><text:bookmark-start text:name="__RefHeading___accommodation_6"/><text:bookmark-start text:name="accommodation"/>Accommodation<text:bookmark-end text:name="__RefHeading___accommodation_6"/><text:bookmark-end text:name="accommodation"/></text:h>
      <text:p text:style-name="Text_20_body">Hotels: Paris has a range of hotels from luxury to budget. Consider location carefully to minimize travel time.
Apartments: Renting an apartment can be a great way to experience local life. Platforms like Airbnb offer many options.
Hostels: Ideal for budget travelers and those looking to meet others.</text:p>
      <text:h text:style-name="Heading_20_3" text:outline-level="3"><text:bookmark-start text:name="__RefHeading___do_7"/><text:bookmark-start text:name="do"/>Do<text:bookmark-end text:name="__RefHeading___do_7"/><text:bookmark-end text:name="do"/></text:h>
      <text:p text:style-name="Text_20_body">Discover a curated list of activities and experiences, from hidden gems and local markets to popular tourist attractions. Find out the best times to visit, how to avoid the crowds, and how to blend in like a local.</text:p>
      <text:list text:style-name="List_20_1" text:continue-numbering="false">
        <text:list-item>
          <text:p text:style-name="List_20_1_Content_First"> <text:span text:style-name="Strong_20_Emphasis">Activities</text:span>: Walking tours, boat rides on the Seine, art classes, wine tastings, and more.</text:p>
        </text:list-item>
        <text:list-item>
          <text:p text:style-name="List_20_1_Content_Last"> <text:span text:style-name="Strong_20_Emphasis">Events</text:span>: Information on festivals, concerts, and seasonal events.</text:p>
        </text:list-item>
      </text:list>
      <text:h text:style-name="Heading_20_2" text:outline-level="2"><text:bookmark-start text:name="__RefHeading___key_attractions_8"/><text:bookmark-start text:name="key_attractions"/>Key Attractions<text:bookmark-end text:name="__RefHeading___key_attractions_8"/><text:bookmark-end text:name="key_attractions"/></text:h>
      <text:p text:style-name="Text_20_body">Eiffel Tower: An iconic symbol of Paris. Consider visiting both during the day and at night to see it illuminated.
Louvre Museum: Home to the Mona Lisa and countless other masterpieces. Plan your visit to avoid long lines.
Notre-Dame Cathedral: Though it’s under restoration, its exterior and the area around it are still worth visiting.
Champs-Élysées and Arc de Triomphe: A walk down this famous avenue is a must, ending at the Arc de Triomphe.
Montmartre and Sacré-Cœur: A historic area with artists, cafes, and a stunning basilica offering panoramic views of the city.<draw:frame draw:style-name="media" draw:name="2" text:anchor-type="as-char" draw:z-index="2" svg:width="" svg:rel-width="100%" svg:height="0cm"><draw:image xlink:href="Pictures/e0d37eef7935efde4d8ba08658918390.svg" xlink:type="simple" xlink:show="embed" xlink:actuate="onLoad"/></draw:frame></text:p>
      <text:h text:style-name="Heading_20_2" text:outline-level="2"><text:bookmark-start text:name="__RefHeading___transportation_9"/><text:bookmark-start text:name="transportation"/>Transportation<text:bookmark-end text:name="__RefHeading___transportation_9"/><text:bookmark-end text:name="transportation"/></text:h>
      <text:p text:style-name="Text_20_body">Metro System: Paris has an extensive metro system. Familiarize yourself with the metro map and consider buying a multi-day pass.
Walking: Paris is very walkable, especially in areas like the Marais, Latin Quarter, and along the Seine.
Buses and Trams: Useful for areas not well-covered by the metro. Bus routes often provide a scenic view of the city.
Taxis and Ride-Sharing: Use apps like G7, Uber, or Bolt for convenience.<draw:frame draw:style-name="media" draw:name="3" text:anchor-type="as-char" draw:z-index="3" svg:width="" svg:rel-width="100%" svg:height="0cm"><draw:image xlink:href="Pictures/e0d37eef7935efde4d8ba08658918390.svg" xlink:type="simple" xlink:show="embed" xlink:actuate="onLoad"/></draw:frame></text:p>
      <text:h text:style-name="Heading_20_3" text:outline-level="3"><text:bookmark-start text:name="__RefHeading___see_10"/><text:bookmark-start text:name="see"/>See<text:bookmark-end text:name="__RefHeading___see_10"/><text:bookmark-end text:name="see"/></text:h>
      <text:p text:style-name="Text_20_body">Explore iconic landmarks, museums, parks, and cultural sites. Our guides provide historical context, must-see spots, and tips for the best photo ops.</text:p>
      <text:list text:style-name="List_20_1" text:continue-numbering="false">
        <text:list-item>
          <text:p text:style-name="List_20_1_Content_First"> <text:span text:style-name="Strong_20_Emphasis">Landmarks</text:span>: Eiffel Tower, Notre-Dame, Louvre Museum, Sacré-Cœur, etc.</text:p>
        </text:list-item>
        <text:list-item>
          <text:p text:style-name="List_20_1_Content_Last"> <text:span text:style-name="Strong_20_Emphasis">Museums</text:span>: Musée d'Orsay, Centre Pompidou, and lesser-known gems like the Musée Rodin.</text:p>
        </text:list-item>
      </text:list>
      <text:h text:style-name="Heading_20_1" text:outline-level="1"><text:bookmark-start text:name="__RefHeading___welcome_to_understand_paris_11"/><text:bookmark-start text:name="welcome_to_understand_paris"/>Welcome to 'Understand Paris'<text:bookmark-end text:name="__RefHeading___welcome_to_understand_paris_11"/><text:bookmark-end text:name="welcome_to_understand_paris"/></text:h>
      <text:p text:style-name="Text_20_body"><draw:frame draw:style-name="media" draw:name="4" text:anchor-type="as-char" draw:z-index="4" svg:width="" svg:rel-width="100%" svg:height="0cm"><draw:image xlink:href="Pictures/e0d37eef7935efde4d8ba08658918390.svg" xlink:type="simple" xlink:show="embed" xlink:actuate="onLoad"/></draw:frame> —&gt; history should be separate</text:p>
      <text:p text:style-name="Text_20_body">Like many cities Paris can be very complex to visitors</text:p>
      <text:p text:style-name="Text_20_body"><text:a xlink:type="simple" xlink:href="http://parisyank.com/doku.php?id=paris_yank:go:paris:understand:history:parishistory" text:style-name="Internet_20_link" text:visited-style-name="Visited_20_Internet_20_Link">History of Paris</text:a> <text:line-break/>
<text:a xlink:type="simple" xlink:href="http://parisyank.com/doku.php?id=understand:language" text:style-name="Internet_20_link" text:visited-style-name="Visited_20_Internet_20_Link">Language</text:a> <text:line-break/>
<text:a xlink:type="simple" xlink:href="http://parisyank.com/doku.php?id=understand:fashion" text:style-name="Internet_20_link" text:visited-style-name="Visited_20_Internet_20_Link">Paris Fashion</text:a> <text:line-break/>
<text:a xlink:type="simple" xlink:href="http://parisyank.com/doku.php?id=understand:fitin" text:style-name="Internet_20_link" text:visited-style-name="Visited_20_Internet_20_Link">Why &amp; How to Fit into Paris Life</text:a> <text:line-break/>
<text:a xlink:type="simple" xlink:href="http://parisyank.com/doku.php?id=paris_yank:go:paris:understand:culture:parisculture:filmsparis" text:style-name="Internet_20_link" text:visited-style-name="Visited_20_Internet_20_Link">Films Set in Paris</text:a> <text:line-break/>
………………………………………. might be a double</text:p>
      <text:h text:style-name="Heading_20_3" text:outline-level="3"><text:bookmark-start text:name="__RefHeading___before_visiting_paris_12"/><text:bookmark-start text:name="before_visiting_paris"/>Before Visiting Paris<text:bookmark-end text:name="__RefHeading___before_visiting_paris_12"/><text:bookmark-end text:name="before_visiting_paris"/></text:h>
      <text:p text:style-name="Text_20_body">Prepare for Paris. That is determine your schedule in Paris</text:p>
      <text:list text:style-name="List_20_1" text:continue-numbering="false">
        <text:list-item>
          <text:p text:style-name="List_20_1_Content_First"> <text:a xlink:type="simple" xlink:href="http://parisyank.com/doku.php?id=paris_yank:go:paris:understand:history:parishistory" text:style-name="Internet_20_link" text:visited-style-name="Visited_20_Internet_20_Link">History of Paris</text:a><text:line-break/></text:p>
        </text:list-item>
        <text:list-item>
          <text:p text:style-name="List_20_1_Content"> <text:a xlink:type="simple" xlink:href="http://parisyank.com/doku.php?id=practicalparisian:readparis" text:style-name="Internet_20_link" text:visited-style-name="Visited_20_Internet_20_Link">Books set in Paris</text:a></text:p>
        </text:list-item>
        <text:list-item>
          <text:p text:style-name="List_20_1_Content"> <text:a xlink:type="simple" xlink:href="http://parisyank.com/doku.php?id=practicalparisian:listenparis" text:style-name="Internet_20_link" text:visited-style-name="Visited_20_Internet_20_Link">Listen about Paris</text:a></text:p>
        </text:list-item>
        <text:list-item>
          <text:p text:style-name="List_20_1_Content"> <text:a xlink:type="simple" xlink:href="http://parisyank.com/doku.php?id=practicalparisian:filmsparis" text:style-name="Internet_20_link" text:visited-style-name="Visited_20_Internet_20_Link">Films set in Paris and Beyond</text:a></text:p>
        </text:list-item>
        <text:list-item>
          <text:p text:style-name="List_20_1_Content"> <text:a xlink:type="simple" xlink:href="http://parisyank.com/doku.php?id=practicalparisian:virtualparis" text:style-name="Internet_20_link" text:visited-style-name="Visited_20_Internet_20_Link">Virtually Visit Paris</text:a></text:p>
        </text:list-item>
        <text:list-item>
          <text:p text:style-name="List_20_1_Content"> <text:a xlink:type="simple" xlink:href="http://parisyank.com/doku.php?id=practicalparisian:parisonline" text:style-name="Internet_20_link" text:visited-style-name="Visited_20_Internet_20_Link">Paris on-line References</text:a></text:p>
        </text:list-item>
        <text:list-item>
          <text:p text:style-name="List_20_1_Content_Last"> <text:a xlink:type="simple" xlink:href="http://parisyank.com/doku.php?id=practicalparisian:parisculture" text:style-name="Internet_20_link" text:visited-style-name="Visited_20_Internet_20_Link">Paris Culture</text:a></text:p>
        </text:list-item>
      </text:list>
      <text:h text:style-name="Heading_20_2" text:outline-level="2"><text:bookmark-start text:name="__RefHeading___prepare_for_paris_13"/><text:bookmark-start text:name="prepare_for_paris"/>Prepare for Paris<text:bookmark-end text:name="__RefHeading___prepare_for_paris_13"/><text:bookmark-end text:name="prepare_for_paris"/></text:h>
      <text:p text:style-name="Text_20_body">now that you know some about Paris and a basic itintery, prepare for Paris</text:p>
      <text:h text:style-name="Heading_20_3" text:outline-level="3"><text:bookmark-start text:name="__RefHeading___visit_when_how_long_to_visit_14"/><text:bookmark-start text:name="visit_when_how_long_to_visit"/>Visit When &amp; How Long to Visit<text:bookmark-end text:name="__RefHeading___visit_when_how_long_to_visit_14"/><text:bookmark-end text:name="visit_when_how_long_to_visit"/></text:h>
      <text:p text:style-name="Text_20_body"><text:a xlink:type="simple" xlink:href="http://parisyank.com/doku.php?id=go:paris:paris_-_when_how_long" text:style-name="Internet_20_link" text:visited-style-name="Visited_20_Internet_20_Link">paris_-_when_how_long</text:a></text:p>
      <text:p text:style-name="Text_20_body"><text:a xlink:type="simple" xlink:href="http://parisyank.com/doku.php?id=practicalparisian:packparis" text:style-name="Internet_20_link" text:visited-style-name="Visited_20_Internet_20_Link">Packing for Paris</text:a></text:p>
      <text:h text:style-name="Heading_20_3" text:outline-level="3"><text:bookmark-start text:name="__RefHeading___references_during_your_visit_to_paris_15"/><text:bookmark-start text:name="references_during_your_visit_to_paris"/>References During your Visit to Paris<text:bookmark-end text:name="__RefHeading___references_during_your_visit_to_paris_15"/><text:bookmark-end text:name="references_during_your_visit_to_paris"/></text:h>
      <text:p text:style-name="Text_20_body">To make the best of the short time in Paris, I would recommend planning ahead as much as possible. Many readers of this post live in smaller cities and towns than Paris. It can be over whelming to visit a very large, compacted and busy city.</text:p>
      <text:p text:style-name="Text_20_body"><draw:frame draw:style-name="media" draw:name="5" text:anchor-type="as-char" draw:z-index="5" svg:width="" svg:rel-width="100%" svg:height="0cm"><draw:image xlink:href="Pictures/e0d37eef7935efde4d8ba08658918390.svg" xlink:type="simple" xlink:show="embed" xlink:actuate="onLoad"/></draw:frame> should be same as side panel. This list should be expended to equal first side menu</text:p>
      <text:list text:style-name="List_20_1" text:continue-numbering="false">
        <text:list-item>
          <text:p text:style-name="List_20_1_Content_First"> <text:a xlink:type="simple" xlink:href="http://parisyank.com/doku.php?id=benev_expert:go:paris:arrive" text:style-name="Internet_20_link" text:visited-style-name="Visited_20_Internet_20_Link">arrive</text:a></text:p>
        </text:list-item>
        <text:list-item>
          <text:p text:style-name="List_20_1_Content"> <text:a xlink:type="simple" xlink:href="http://parisyank.com/doku.php?id=benev_expert:go:paris:cope" text:style-name="Internet_20_link" text:visited-style-name="Visited_20_Internet_20_Link">cope</text:a></text:p>
        </text:list-item>
        <text:list-item>
          <text:p text:style-name="List_20_1_Content"> <text:a xlink:type="simple" xlink:href="http://parisyank.com/doku.php?id=paris_yank:go:paris:stay" text:style-name="Internet_20_link" text:visited-style-name="Visited_20_Internet_20_Link">stay</text:a></text:p>
        </text:list-item>
        <text:list-item>
          <text:p text:style-name="List_20_1_Content"> <text:a xlink:type="simple" xlink:href="http://parisyank.com/doku.php?id=benev_expert:go:paris:do" text:style-name="Internet_20_link" text:visited-style-name="Visited_20_Internet_20_Link">do</text:a></text:p>
        </text:list-item>
        <text:list-item>
          <text:p text:style-name="List_20_1_Content"> <text:a xlink:type="simple" xlink:href="http://parisyank.com/doku.php?id=benev_expert:go:paris:eat" text:style-name="Internet_20_link" text:visited-style-name="Visited_20_Internet_20_Link">eat</text:a></text:p>
        </text:list-item>
        <text:list-item>
          <text:p text:style-name="List_20_1_Content_Last"> <text:a xlink:type="simple" xlink:href="http://parisyank.com/doku.php?id=benev_expert:go:paris:next" text:style-name="Internet_20_link" text:visited-style-name="Visited_20_Internet_20_Link">next</text:a></text:p>
        </text:list-item>
      </text:list>
      <text:h text:style-name="Heading_20_3" text:outline-level="3"><text:bookmark-start text:name="__RefHeading___stuff_to_carry_during_your_visit_to_paris_16"/><text:bookmark-start text:name="stuff_to_carry_during_your_visit_to_paris"/>Stuff to Carry During your Visit to Paris<text:bookmark-end text:name="__RefHeading___stuff_to_carry_during_your_visit_to_paris_16"/><text:bookmark-end text:name="stuff_to_carry_during_your_visit_to_paris"/></text:h>
      <text:h text:style-name="Heading_20_2" text:outline-level="2"><text:bookmark-start text:name="__RefHeading___prepare_17"/><text:bookmark-start text:name="prepare1"/>Prepare<text:bookmark-end text:name="__RefHeading___prepare_17"/><text:bookmark-end text:name="prepare1"/></text:h>
      <text:p text:style-name="Text_20_body"><text:a xlink:type="simple" xlink:href="http://parisyank.com/doku.php?id=go:paris:paris_weather_climate" text:style-name="Internet_20_link" text:visited-style-name="Visited_20_Internet_20_Link">paris_weather_climate</text:a></text:p>
      <text:h text:style-name="Heading_20_3" text:outline-level="3"><text:bookmark-start text:name="__RefHeading___live_paris_webcams_18"/><text:bookmark-start text:name="live_paris_webcams"/>Live Paris Webcams<text:bookmark-end text:name="__RefHeading___live_paris_webcams_18"/><text:bookmark-end text:name="live_paris_webcams"/></text:h>
      <text:p text:style-name="Text_20_body">insert here</text:p>
      <text:h text:style-name="Heading_20_3" text:outline-level="3"><text:bookmark-start text:name="__RefHeading___listen_about_paris_france_19"/><text:bookmark-start text:name="listen_about_paris_france"/>Listen about Paris &amp; France<text:bookmark-end text:name="__RefHeading___listen_about_paris_france_19"/><text:bookmark-end text:name="listen_about_paris_france"/></text:h>
      <text:h text:style-name="Heading_20_4" text:outline-level="4"><text:bookmark-start text:name="__RefHeading___podcasts_20"/><text:bookmark-start text:name="podcasts"/>Podcasts<text:bookmark-end text:name="__RefHeading___podcasts_20"/><text:bookmark-end text:name="podcasts"/></text:h>
      <text:p text:style-name="Text_20_body">There are many podcasts and audio recordings to help the Parisian visitor <text:a xlink:type="simple" xlink:href="http://parisyank.com/doku.php?id=go:paris:paris_audio" text:style-name="Internet_20_link" text:visited-style-name="Visited_20_Internet_20_Link">paris_audio</text:a></text:p>
      <text:h text:style-name="Heading_20_4" text:outline-level="4"><text:bookmark-start text:name="__RefHeading___songs_about_paris_21"/><text:bookmark-start text:name="songs_about_paris"/>Songs about Paris<text:bookmark-end text:name="__RefHeading___songs_about_paris_21"/><text:bookmark-end text:name="songs_about_paris"/></text:h>
      <text:p text:style-name="Text_20_body">La Chançon Française</text:p>
      <text:p text:style-name="Text_20_body">French Rock 'n' Roll</text:p>
      <text:h text:style-name="Heading_20_5" text:outline-level="5"><text:bookmark-start text:name="__RefHeading___greatest_french_singers_22"/><text:bookmark-start text:name="greatest_french_singers"/>Greatest French Singers<text:bookmark-end text:name="__RefHeading___greatest_french_singers_22"/><text:bookmark-end text:name="greatest_french_singers"/></text:h>
      <text:p text:style-name="Horizontal_20_Line"/>
      <text:h text:style-name="Heading_20_1" text:outline-level="1"><text:bookmark-start text:name="__RefHeading___stay_in_paris_23"/><text:bookmark-start text:name="stay_in_paris"/>Stay in Paris<text:bookmark-end text:name="__RefHeading___stay_in_paris_23"/><text:bookmark-end text:name="stay_in_paris"/></text:h>
      <text:p text:style-name="Text_20_body">Choose wisely where you will <text:a xlink:type="simple" xlink:href="http://parisyank.com/doku.php?id=practicalparisian:stay" text:style-name="Internet_20_link" text:visited-style-name="Visited_20_Internet_20_Link">Stay in Paris</text:a> as this will be your temporary home in Paris. Where you stay will serve as your base for Parisian excursions and will be one of the most important expenses of your visit to Paris. Look for our special page <text:a xlink:type="simple" xlink:href="http://parisyank.com/doku.php?id=practicalparisian:stay" text:style-name="Internet_20_link" text:visited-style-name="Visited_20_Internet_20_Link">Stay in Paris</text:a> with more details such as:</text:p>
      <text:list text:style-name="List_20_1" text:continue-numbering="false">
        <text:list-item>
          <text:p text:style-name="List_20_1_Content_First"> Airbnb</text:p>
        </text:list-item>
        <text:list-item>
          <text:p text:style-name="List_20_1_Content"> Boutique Hotels</text:p>
        </text:list-item>
        <text:list-item>
          <text:p text:style-name="List_20_1_Content"> Grand Hotels</text:p>
        </text:list-item>
        <text:list-item>
          <text:p text:style-name="List_20_1_Content_Last"> Inexpensive</text:p>
        </text:list-item>
      </text:list>
      <text:p text:style-name="Horizontal_20_Line"/>
      <text:h text:style-name="Heading_20_1" text:outline-level="1"><text:bookmark-start text:name="__RefHeading___eat_drink_in_paris_24"/><text:bookmark-start text:name="eat_drink_in_paris"/>Eat &amp; Drink in Paris<text:bookmark-end text:name="__RefHeading___eat_drink_in_paris_24"/><text:bookmark-end text:name="eat_drink_in_paris"/></text:h>
      <text:p text:style-name="Text_20_body">Eating and Drinking go togehter</text:p>
      <text:h text:style-name="Heading_20_2" text:outline-level="2"><text:bookmark-start text:name="__RefHeading___eat_25"/><text:bookmark-start text:name="eat"/>Eat<text:bookmark-end text:name="__RefHeading___eat_25"/><text:bookmark-end text:name="eat"/></text:h>
      <text:p text:style-name="Text_20_body">There are approximately 16,000 restaurants in Paris. Here is the secret <draw:frame draw:style-name="media" draw:name="6" text:anchor-type="as-char" draw:z-index="6" svg:width="" svg:rel-width="100%" svg:height="0cm"><draw:image xlink:href="Pictures/4331f3871a50c690d82c8b886a393265.svg" xlink:type="simple" xlink:show="embed" xlink:actuate="onLoad"/></draw:frame> restaurants do no want you to know.</text:p>
      <text:list text:style-name="List_20_1" text:continue-numbering="false">
        <text:list-item>
          <text:p text:style-name="List_20_1_Content_First"> 25% are <text:span text:style-name="Strong_20_Emphasis"><text:span text:style-name="Emphasis">terrible</text:span></text:span> so let's forget the <text:span text:style-name="underline">bottom</text:span> 4,000 restaurants<text:line-break/></text:p>
        </text:list-item>
        <text:list-item>
          <text:p text:style-name="List_20_1_Content"> Next 25% are <text:span text:style-name="Strong_20_Emphasis"><text:span text:style-name="Emphasis">mediocre</text:span></text:span> so let's forget the <text:span text:style-name="underline">mediocre</text:span> 4,000 restaurants <text:line-break/></text:p>
        </text:list-item>
        <text:list-item>
          <text:p text:style-name="List_20_1_Content"> Next 25% are uh, <text:span text:style-name="Strong_20_Emphasis"><text:span text:style-name="Emphasis">OK but not worth it</text:span></text:span> so let's forget the next 4,000 restaurants. These restaurants are mediocre quality or price far exceeds the value<text:line-break/></text:p>
        </text:list-item>
        <text:list-item>
          <text:p text:style-name="List_20_1_Content_Last"> Look at the <text:span text:style-name="Strong_20_Emphasis"><text:span text:style-name="underline">best remaining 4,000 restaurants in Paris</text:span>.</text:span> Wow. Imagine choosing among 16,000 restaurants like so many visitors. <text:line-break/><text:line-break/>Our approach is to eliminate 12,000 of the poor and mediocre restaurants. Who needs the losers? Let's select among the best of the best with a wide selection with some specialties for anyone.</text:p>
        </text:list-item>
      </text:list>
      <text:p text:style-name="Text_20_body">—&gt; Let's focus on choosing among the Very Best Places to <text:a xlink:type="simple" xlink:href="http://parisyank.com/doku.php?id=paris_yank:go:paris:eat:start" text:style-name="Internet_20_link" text:visited-style-name="Visited_20_Internet_20_Link">Eat in Paris</text:a></text:p>
      <text:h text:style-name="Heading_20_1" text:outline-level="1"><text:bookmark-start text:name="__RefHeading___drink_26"/><text:bookmark-start text:name="drink"/>Drink<text:bookmark-end text:name="__RefHeading___drink_26"/><text:bookmark-end text:name="drink"/></text:h>
      <text:p text:style-name="Text_20_body">Let's define the drinking experience. Drinking is a social experience</text:p>
      <text:p text:style-name="Text_20_body"><text:a xlink:type="simple" xlink:href="http://parisyank.com/doku.php?id=practicalparisiean:drink" text:style-name="Internet_20_link" text:visited-style-name="Visited_20_Internet_20_Link">Drink in Paris</text:a></text:p>
      <text:h text:style-name="Heading_20_1" text:outline-level="1"><text:bookmark-start text:name="__RefHeading___do_27"/><text:bookmark-start text:name="do1"/>Do<text:bookmark-end text:name="__RefHeading___do_27"/><text:bookmark-end text:name="do1"/></text:h>
      <text:p text:style-name="Text_20_body">intro</text:p>
      <text:p text:style-name="Text_20_body"><text:a xlink:type="simple" xlink:href="http://parisyank.com/doku.php?id=practicalparisian:do" text:style-name="Internet_20_link" text:visited-style-name="Visited_20_Internet_20_Link">Do in Paris</text:a></text:p>
      <text:h text:style-name="Heading_20_1" text:outline-level="1"><text:bookmark-start text:name="__RefHeading___buy_28"/><text:bookmark-start text:name="buy"/>Buy<text:bookmark-end text:name="__RefHeading___buy_28"/><text:bookmark-end text:name="buy"/></text:h>
      <text:p text:style-name="Text_20_body"> - there are many things to buy in Paris. Some items are
Fashion - clothing, perfume
Clothing, Best and the Almost Best • Saint-Germain des Pres • rue de Rennes
Perfume - design you own
Artwork - from sketches to collector's specialties
Antiques - Musical Instruments
Wine</text:p>
      <text:h text:style-name="Heading_20_2" text:outline-level="2"><text:bookmark-start text:name="__RefHeading___safety_and_security_29"/><text:bookmark-start text:name="safety_and_security"/>Safety and Security<text:bookmark-end text:name="__RefHeading___safety_and_security_29"/><text:bookmark-end text:name="safety_and_security"/></text:h>
      <text:p text:style-name="Text_20_body">Pickpockets: Be vigilant, especially in crowded tourist areas and on public transport. Use a money belt or anti-theft bag.
Emergency Numbers: Know the emergency number 112, which works across the EU.
Strikes and Protests: These can be common in Paris. Stay informed about any potential disruptions during your vis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8::03:53</meta:creation-date>
    <dc:creator>Generated</dc:creator>
    <dc:date>2026-08-26T18::03:53</dc:date>
    <dc:language>en-US</dc:language>
    <meta:editing-cycles>1</meta:editing-cycles>
    <meta:editing-duration>PT0S</meta:editing-duration>
    <dc:title>paris_yank:go:paris:plan:start</dc:title>
  </office:meta>
</office:document-meta>
</file>