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safe"/><text:bookmark-start text:name="__RefHeading___safe_1"/><text:bookmark-start text:name="safe"/>Safe<text:bookmark-end text:name="__RefHeading___safe_1"/><text:bookmark-end text:name="safe"/></text:h>
      <text:p text:style-name="Text_20_body">Be Safe. </text:p>
      <text:p text:style-name="Text_20_body">1. Life Threatening
2. Life Threatening to Others
3. Financial Threat
4. Reputation Threat</text:p>
      <text:h text:style-name="Heading_20_3" text:outline-level="3"><text:bookmark-start text:name="__RefHeading___us_parisian_embassy_2"/><text:bookmark-start text:name="us_parisian_embassy"/>US Parisian Embassy<text:bookmark-end text:name="__RefHeading___us_parisian_embassy_2"/><text:bookmark-end text:name="us_parisian_embassy"/></text:h>
      <text:p text:style-name="Text_20_body">Current Safety Advisories for Paris &amp; France</text:p>
      <text:p text:style-name="Text_20_body">The US State Department currently shows a Level 2 travel warning for France, corresponding to the advice “Exercise increased caution” and citing risks including Covid-19, terrorism and potential civil unrest. See the full advisory here . </text:p>
      <text:h text:style-name="Heading_20_1" text:outline-level="1"><text:bookmark-start text:name="__RefHeading___emergency_help_in_france_3"/><text:bookmark-start text:name="emergency_help_in_france"/>Emergency Help in France<text:bookmark-end text:name="__RefHeading___emergency_help_in_france_3"/><text:bookmark-end text:name="emergency_help_in_france"/></text:h>
      <text:p text:style-name="Text_20_body">Homer Simpson, “Hello Operator. Quick. Give me the number to 911”</text:p>
      <text:p text:style-name="Text_20_body"><text:a xlink:type="simple" xlink:href="https://youtu.be/TINdNEMhga4?feature=shared" text:style-name="Internet_20_link" text:visited-style-name="Visited_20_Internet_20_Link">Homer's 911 Call</text:a></text:p>
      <text:h text:style-name="Heading_20_2" text:outline-level="2"><text:bookmark-start text:name="__RefHeading___rememberin_france_4"/><text:bookmark-start text:name="rememberin_france"/>Remember: In France<text:bookmark-end text:name="__RefHeading___rememberin_france_4"/><text:bookmark-end text:name="rememberin_france"/></text:h>
      <text:h text:style-name="Heading_20_2" text:outline-level="2"><text:bookmark-start text:name="__RefHeading___visitor_s_emergency_number_112_5"/><text:bookmark-start text:name="visitor_s_emergency_number_112"/>Visitor's Emergency Number = 112<text:bookmark-end text:name="__RefHeading___visitor_s_emergency_number_112_5"/><text:bookmark-end text:name="visitor_s_emergency_number_112"/></text:h>
      <text:p text:style-name="Text_20_body">The following is a comprehensive guide on getting help in Nice, France, for medical or safety emergencies, including important phone numbers, hospital options, and preparation tips:</text:p>
      <text:h text:style-name="Heading_20_2" text:outline-level="2"><text:bookmark-start text:name="__RefHeading___emergency_numbers_in_france_6"/><text:bookmark-start text:name="emergency_numbers_in_france"/>1. Emergency Numbers in France<text:bookmark-end text:name="__RefHeading___emergency_numbers_in_france_6"/><text:bookmark-end text:name="emergency_numbers_in_france"/></text:h>
      <text:p text:style-name="Text_20_body">Homer's question about the number to 911 is hilarious but in France, Homer asks a great question. The number to 911 is not “911” it is another number, as described following.</text:p>
      <text:h text:style-name="Heading_20_3" text:outline-level="3"><text:bookmark-start text:name="__RefHeading___european_emergency_number112_7"/><text:bookmark-start text:name="european_emergency_number112"/>--&gt; European Emergency Number: 112<text:bookmark-end text:name="__RefHeading___european_emergency_number112_7"/><text:bookmark-end text:name="european_emergency_number112"/></text:h>
      <text:list text:style-name="List_20_1" text:continue-numbering="false">
        <text:list-item>
          <text:p text:style-name="List_20_1_Content_First"> This universal emergency number works throughout the EU and connects you to local services. It is possible to use this line instead of choosing one of the other lines. They will <text:span text:style-name="underline">take care of any Emergency</text:span>.</text:p>
        </text:list-item>
        <text:list-item>
          <text:p text:style-name="List_20_1_Content"> <text:span text:style-name="underline">Travelers</text:span>: <text:span text:style-name="Strong_20_Emphasis">The one number to memorize</text:span>.</text:p>
        </text:list-item>
        <text:list-item>
          <text:p text:style-name="List_20_1_Content_Last"> Ideal for non-French speakers. Everyone speaks English on this line.</text:p>
        </text:list-item>
      </text:list>
      <text:h text:style-name="Heading_20_4" text:outline-level="4"><text:bookmark-start text:name="__RefHeading___medical_emergency_samu_15_8"/><text:bookmark-start text:name="medical_emergency_samu_15"/>Medical Emergency (SAMU) 15<text:bookmark-end text:name="__RefHeading___medical_emergency_samu_15_8"/><text:bookmark-end text:name="medical_emergency_samu_15"/></text:h>
      <text:list text:style-name="List_20_1" text:continue-numbering="false">
        <text:list-item>
          <text:p text:style-name="LastListParagraph_List_20_1_Content_First"> For serious health emergencies, such as accidents, heart attacks, or life-threatening conditions</text:p>
        </text:list-item>
      </text:list>
      <text:h text:style-name="Heading_20_4" text:outline-level="4"><text:bookmark-start text:name="__RefHeading___police_police_secours_17_9"/><text:bookmark-start text:name="police_police_secours_17"/>Police (Police Secours) 17<text:bookmark-end text:name="__RefHeading___police_police_secours_17_9"/><text:bookmark-end text:name="police_police_secours_17"/></text:h>
      <text:list text:style-name="List_20_1" text:continue-numbering="false">
        <text:list-item>
          <text:p text:style-name="LastListParagraph_List_20_1_Content_First"> For safety-related emergencies, such as crimes in progress or threats to personal safety.  </text:p>
        </text:list-item>
      </text:list>
      <text:h text:style-name="Heading_20_4" text:outline-level="4"><text:bookmark-start text:name="__RefHeading___fire_brigade_pompiers18_10"/><text:bookmark-start text:name="fire_brigade_pompiers18"/>Fire Brigade (Pompiers): 18<text:bookmark-end text:name="__RefHeading___fire_brigade_pompiers18_10"/><text:bookmark-end text:name="fire_brigade_pompiers18"/></text:h>
      <text:list text:style-name="List_20_1" text:continue-numbering="false">
        <text:list-item>
          <text:p text:style-name="LastListParagraph_List_20_1_Content_First"> For fires, accidents, or non-life-threatening medical assistance (e.g., minor injuries).  </text:p>
        </text:list-item>
      </text:list>
      <text:h text:style-name="Heading_20_4" text:outline-level="4"><text:bookmark-start text:name="__RefHeading___pharmacies_on_duty_pharmacie_de_garde3237_11"/><text:bookmark-start text:name="pharmacies_on_duty_pharmacie_de_garde3237"/>Pharmacies on Duty (Pharmacie de Garde): 3237<text:bookmark-end text:name="__RefHeading___pharmacies_on_duty_pharmacie_de_garde3237_11"/><text:bookmark-end text:name="pharmacies_on_duty_pharmacie_de_garde3237"/></text:h>
      <text:list text:style-name="List_20_1" text:continue-numbering="false">
        <text:list-item>
          <text:p text:style-name="LastListParagraph_List_20_1_Content_First"> Locate a pharmacy open outside regular hours.</text:p>
        </text:list-item>
      </text:list>
      <text:p text:style-name="Horizontal_20_Line"/>
      <text:h text:style-name="Heading_20_2" text:outline-level="2"><text:bookmark-start text:name="__RefHeading___hospitals_in_nice_with_emergency_services_12"/><text:bookmark-start text:name="hospitals_in_nice_with_emergency_services"/>2. Hospitals in Nice with Emergency Services<text:bookmark-end text:name="__RefHeading___hospitals_in_nice_with_emergency_services_12"/><text:bookmark-end text:name="hospitals_in_nice_with_emergency_services"/></text:h>
      <text:p text:style-name="Text_20_body">In case of a medical emergency, these hospitals in Nice are equipped to handle urgent care:</text:p>
      <text:h text:style-name="Heading_20_3" text:outline-level="3"><text:bookmark-start text:name="__RefHeading___centre_hospitalier_universitaire_chu_de_nice_hopital_pasteur_2_13"/><text:bookmark-start text:name="centre_hospitalier_universitaire_chu_de_nice_hopital_pasteur_2"/>1. Centre Hospitalier Universitaire (CHU) de Nice – Hôpital Pasteur 2<text:bookmark-end text:name="__RefHeading___centre_hospitalier_universitaire_chu_de_nice_hopital_pasteur_2_13"/><text:bookmark-end text:name="centre_hospitalier_universitaire_chu_de_nice_hopital_pasteur_2"/></text:h>
      <text:list text:style-name="List_20_1" text:continue-numbering="false">
        <text:list-item>
          <text:p text:style-name="List_20_1_Content_First"> <text:span text:style-name="Strong_20_Emphasis">Specialties</text:span>: Comprehensive emergency services, including trauma, cardiac care, and pediatrics.  </text:p>
        </text:list-item>
        <text:list-item>
          <text:p text:style-name="List_20_1_Content"> <text:span text:style-name="Strong_20_Emphasis">Address</text:span>: 30 Voie Romaine, 06000 Nice, France.  </text:p>
        </text:list-item>
        <text:list-item>
          <text:p text:style-name="List_20_1_Content"> <text:span text:style-name="Strong_20_Emphasis">Google Maps</text:span>: <text:a xlink:type="simple" xlink:href="https://www.google.com/maps/place/30+Voie+Romaine,+06000+Nice,+France" text:style-name="Internet_20_link" text:visited-style-name="Visited_20_Internet_20_Link">Hôpital Pasteur 2</text:a>  </text:p>
        </text:list-item>
        <text:list-item>
          <text:p text:style-name="List_20_1_Content_Last"> <text:span text:style-name="Strong_20_Emphasis">Phone</text:span>: <text:span text:style-name="Strong_20_Emphasis">+33 4 92 03 77 77</text:span></text:p>
        </text:list-item>
      </text:list>
      <text:h text:style-name="Heading_20_2" text:outline-level="2"><text:bookmark-start text:name="__RefHeading___polyclinique_saint_georges_14"/><text:bookmark-start text:name="polyclinique_saint_georges"/>2. Polyclinique Saint Georges<text:bookmark-end text:name="__RefHeading___polyclinique_saint_georges_14"/><text:bookmark-end text:name="polyclinique_saint_georges"/></text:h>
      <text:list text:style-name="List_20_1" text:continue-numbering="false">
        <text:list-item>
          <text:p text:style-name="List_20_1_Content_First"> <text:span text:style-name="Strong_20_Emphasis">Specialties</text:span>: Emergency care and specialized treatment in various medical fields.  </text:p>
        </text:list-item>
        <text:list-item>
          <text:p text:style-name="List_20_1_Content"> <text:span text:style-name="Strong_20_Emphasis">Address</text:span>: 2 Avenue de Rimiez, 06105 Nice, France.  </text:p>
        </text:list-item>
        <text:list-item>
          <text:p text:style-name="List_20_1_Content"> <text:span text:style-name="Strong_20_Emphasis">Google Maps</text:span>: [Polyclinique Saint Georges (<text:a xlink:type="simple" xlink:href="https://www.google.com/maps/place/2+Avenue+de+Rimiez,+06105+Nice,+France" text:style-name="Internet_20_link" text:visited-style-name="Visited_20_Internet_20_Link">https://www.google.com/maps/place/2+Avenue+de+Rimiez,+06105+Nice,+France</text:a>).  </text:p>
        </text:list-item>
        <text:list-item>
          <text:p text:style-name="List_20_1_Content_Last"> <text:span text:style-name="Strong_20_Emphasis">Phone</text:span>: <text:span text:style-name="Strong_20_Emphasis">+33 4 92 26 26 26</text:span>  </text:p>
        </text:list-item>
      </text:list>
      <text:list text:style-name="List_20_1" text:continue-numbering="false">
        <text:list-item>
          <text:p text:style-name="List_20_1_Content_First"> <text:span text:style-name="Strong_20_Emphasis">3. Centre Cardio-Thoracique de Monaco</text:span>  </text:p>
        </text:list-item>
        <text:list-item>
          <text:p text:style-name="List_20_1_Content"> <text:span text:style-name="Strong_20_Emphasis">Specialties</text:span>: For cardiac emergencies, this center near Nice is renowned for heart-related treatments.  </text:p>
        </text:list-item>
        <text:list-item>
          <text:p text:style-name="List_20_1_Content"> <text:span text:style-name="Strong_20_Emphasis">Address</text:span>: Avenue d’Ostende, 98000 Monaco (30 minutes from Nice).  </text:p>
        </text:list-item>
        <text:list-item>
          <text:p text:style-name="List_20_1_Content"> <text:span text:style-name="Strong_20_Emphasis">Google Maps</text:span>: [Cardio-Thoracic Center](<text:a xlink:type="simple" xlink:href="https://www.google.com/maps/place/Avenue+d" text:style-name="Internet_20_link" text:visited-style-name="Visited_20_Internet_20_Link">https://www.google.com/maps/place/Avenue+d</text:a>'Ostende,+98000+Monaco).  </text:p>
        </text:list-item>
        <text:list-item>
          <text:p text:style-name="List_20_1_Content_Last"> <text:span text:style-name="Strong_20_Emphasis">Phone</text:span>: <text:span text:style-name="Strong_20_Emphasis">+377 92 16 79 79</text:span></text:p>
        </text:list-item>
      </text:list>
      <text:p text:style-name="Horizontal_20_Line"/>
      <text:list text:style-name="List_20_1" text:continue-numbering="false">
        <text:list-item>
          <text:p text:style-name="List_20_1_Content_First"> <text:span text:style-name="Strong_20_Emphasis">3. Preparing for Emergencies in Advance</text:span></text:p>
        </text:list-item>
        <text:list-item>
          <text:p text:style-name="List_20_1_Content"> 1. <text:span text:style-name="Strong_20_Emphasis">Carry Emergency Information</text:span>:</text:p>
          <text:list text:style-name="List_20_1">
            <text:list-item>
              <text:p text:style-name="List_20_1_Content"> A copy of your passport and European Health Insurance Card (EHIC) or Global Health Insurance Card (GHIC) if you're from the EU/UK.  </text:p>
            </text:list-item>
            <text:list-item>
              <text:p text:style-name="List_20_1_Content_Last"> Travel insurance details, including policy number and 24-hour helpline.</text:p>
            </text:list-item>
          </text:list>
        </text:list-item>
      </text:list>
      <text:list text:style-name="List_20_1" text:continue-numbering="false">
        <text:list-item>
          <text:p text:style-name="List_20_1_Content_First"> 2. <text:span text:style-name="Strong_20_Emphasis">Have Key Numbers Handy</text:span>:</text:p>
          <text:list text:style-name="List_20_1">
            <text:list-item>
              <text:p text:style-name="List_20_1_Content"> Save emergency numbers on your phone, including local embassy contacts.  </text:p>
            </text:list-item>
            <text:list-item>
              <text:p text:style-name="List_20_1_Content_Last"> Note the number of your hotel or accommodation for quick reference.</text:p>
            </text:list-item>
          </text:list>
        </text:list-item>
      </text:list>
      <text:list text:style-name="List_20_1" text:continue-numbering="false">
        <text:list-item>
          <text:p text:style-name="List_20_1_Content_First"> 3. <text:span text:style-name="Strong_20_Emphasis">Understand the Language Barrier</text:span>:</text:p>
          <text:list text:style-name="List_20_1">
            <text:list-item>
              <text:p text:style-name="List_20_1_Content"> Learn basic French phrases for emergencies (e.g., “J’ai besoin d’aide” = “I need help”).  </text:p>
            </text:list-item>
            <text:list-item>
              <text:p text:style-name="List_20_1_Content_Last"> Use a translation app or card with emergency phrases in French if needed.</text:p>
            </text:list-item>
          </text:list>
        </text:list-item>
      </text:list>
      <text:list text:style-name="List_20_1" text:continue-numbering="false">
        <text:list-item>
          <text:p text:style-name="List_20_1_Content_First"> 4. <text:span text:style-name="Strong_20_Emphasis">Know Your Medications</text:span>:</text:p>
          <text:list text:style-name="List_20_1">
            <text:list-item>
              <text:p text:style-name="List_20_1_Content"> Bring a list of medications you take, including their generic names.  </text:p>
            </text:list-item>
            <text:list-item>
              <text:p text:style-name="List_20_1_Content_Last"> Have a small first aid kit with essentials.</text:p>
            </text:list-item>
          </text:list>
        </text:list-item>
      </text:list>
      <text:list text:style-name="List_20_1" text:continue-numbering="false">
        <text:list-item>
          <text:p text:style-name="List_20_1_Content_First"> 5. <text:span text:style-name="Strong_20_Emphasis">Locate Nearby Pharmacies</text:span>:</text:p>
          <text:list text:style-name="List_20_1">
            <text:list-item>
              <text:p text:style-name="List_20_1_Content_Last"> Pharmacies are marked with a green cross. For after-hours service, contact a “pharmacie de garde.”</text:p>
            </text:list-item>
          </text:list>
        </text:list-item>
      </text:list>
      <text:p text:style-name="Horizontal_20_Line"/>
      <text:p text:style-name="Text_20_body">### <text:span text:style-name="Strong_20_Emphasis">4. Steps to Follow in an Emergency</text:span>
1. <text:span text:style-name="Strong_20_Emphasis">Assess the Situation</text:span>:</text:p>
      <text:list text:style-name="Numbering_20_1" text:continue-numbering="false">
        <text:list-item>
          <text:p text:style-name="LastListParagraph_Numbering_20_1_Content_First"> For medical emergencies, call <text:span text:style-name="Strong_20_Emphasis">15</text:span> or <text:span text:style-name="Strong_20_Emphasis">112</text:span> and provide your location, the nature of the emergency, and any immediate concerns.</text:p>
        </text:list-item>
      </text:list>
      <text:p text:style-name="Text_20_body">2. <text:span text:style-name="Strong_20_Emphasis">Communicate Clearly</text:span>:</text:p>
      <text:list text:style-name="Numbering_20_1" text:continue-numbering="false">
        <text:list-item>
          <text:p text:style-name="LastListParagraph_Numbering_20_1_Content_First"> If you don’t speak French, ask, “Do you speak English?” Most emergency operators have access to interpreters.</text:p>
        </text:list-item>
      </text:list>
      <text:p text:style-name="Text_20_body">3. <text:span text:style-name="Strong_20_Emphasis">Follow Instructions</text:span>:</text:p>
      <text:list text:style-name="Numbering_20_1" text:continue-numbering="false">
        <text:list-item>
          <text:p text:style-name="LastListParagraph_Numbering_20_1_Content_First"> Emergency responders will guide you on what to do while waiting for help to arrive.</text:p>
        </text:list-item>
      </text:list>
      <text:p text:style-name="Text_20_body">4. <text:span text:style-name="Strong_20_Emphasis">Transport to a Hospital</text:span>:</text:p>
      <text:list text:style-name="Numbering_20_1" text:continue-numbering="false">
        <text:list-item>
          <text:p text:style-name="LastListParagraph_Numbering_20_1_Content_First"> Ambulances are managed by SAMU or private services, depending on the situation. In less severe cases, consider taking a taxi to the nearest emergency hospital.</text:p>
        </text:list-item>
      </text:list>
      <text:p text:style-name="Horizontal_20_Line"/>
      <text:p text:style-name="Text_20_body">### <text:span text:style-name="Strong_20_Emphasis">5. Other Safety Resources</text:span>
- <text:span text:style-name="Strong_20_Emphasis">Tourist Police (Police Touristique)</text:span>: For issues involving tourists, theft, or lost property. Located near the Promenade des Anglais.  
- <text:span text:style-name="Strong_20_Emphasis">Consular Assistance</text:span>: Contact your country’s consulate in Nice for passport issues or assistance in emergencies.</text:p>
      <text:h text:style-name="Heading_20_2" text:outline-level="2"><text:bookmark-start text:name="__RefHeading___bad_guys_in_france_15"/><text:bookmark-start text:name="bad_guys_in_france"/>Bad Guys in France<text:bookmark-end text:name="__RefHeading___bad_guys_in_france_15"/><text:bookmark-end text:name="bad_guys_in_france"/></text:h>
      <text:p text:style-name="Text_20_body"><text:a xlink:type="simple" xlink:href="https://www.thebrokebackpacker.com/is-paris-safe/" text:style-name="Internet_20_link" text:visited-style-name="Visited_20_Internet_20_Link">https://www.thebrokebackpacker.com/is-paris-safe/</text:a></text:p>
      <text:p text:style-name="Text_20_body">Bad guys are everywhere, even in our wonderful fair cities of Paris or Nice</text:p>
      <text:p text:style-name="Horizontal_20_Line"/>
      <text:h text:style-name="Heading_20_2" text:outline-level="2"><text:bookmark-start text:name="__RefHeading___the_short_con_in_france_16"/><text:bookmark-start text:name="the_short_con_in_france"/>The Short Con in France<text:bookmark-end text:name="__RefHeading___the_short_con_in_france_16"/><text:bookmark-end text:name="the_short_con_in_france"/></text:h>
      <text:p text:style-name="Text_20_body"><text:span text:style-name="Strong_20_Emphasis"><text:span text:style-name="underline">Confidence games</text:span></text:span> or <text:a xlink:type="simple" xlink:href="https://en.wikipedia.org/wiki/Confidence_trick" text:style-name="Internet_20_link" text:visited-style-name="Visited_20_Internet_20_Link">Confidence_trick</text:a> are very common in France, especially Paris. It is normally the 'Short Con' or 'Small Con'. 
Typically an unfortunate person needs your help. You are a totally normal person, benevolent, not quite an expert in Paris but and willing to help anyone in need.</text:p>
      <text:list text:style-name="List_20_1" text:continue-numbering="false">
        <text:list-item>
          <text:p text:style-name="List_20_1_Content_First"> <text:span text:style-name="Strong_20_Emphasis">Con</text:span>: Oh, Mister. Do you speak English? I need help.</text:p>
        </text:list-item>
        <text:list-item>
          <text:p text:style-name="List_20_1_Content"> <text:span text:style-name="Strong_20_Emphasis">You</text:span>: “Sure, I can help you. What do you need?”</text:p>
        </text:list-item>
        <text:list-item>
          <text:p text:style-name="List_20_1_Content"> <text:span text:style-name="Strong_20_Emphasis">Con</text:span>: The Con asks you to read a letter. It is always a sad story with a typically teary-eyed innocent woman to gain your confidence. “Oh, please help. My poor sick mother is dying. Someone stole my purse yesterday. I only need five euros… and I have not eaten since yesterday.”</text:p>
        </text:list-item>
        <text:list-item>
          <text:p text:style-name="List_20_1_Content"> <text:span text:style-name="Strong_20_Emphasis">You</text:span>: “My god. Here is five euros…..”</text:p>
        </text:list-item>
        <text:list-item>
          <text:p text:style-name="List_20_1_Content"> <text:span text:style-name="Strong_20_Emphasis">Con</text:span>: “Booohooo hooo. Sob, sob, sniff.”</text:p>
        </text:list-item>
        <text:list-item>
          <text:p text:style-name="List_20_1_Content"> <text:span text:style-name="Strong_20_Emphasis">You</text:span>: “OK, let's make it 10€. Damn, I have no 10€ note. OK here is a 20€ note; you look hungry and food is expensive.”</text:p>
        </text:list-item>
        <text:list-item>
          <text:p text:style-name="List_20_1_Content_Last"> <text:span text:style-name="Strong_20_Emphasis">You</text:span> feel really good about yourself for helping, smile and walk away. In the meantime. the needy person makes part of her daily con money that she will give the the boss man this evening.</text:p>
        </text:list-item>
      </text:list>
      <text:h text:style-name="Heading_20_3" text:outline-level="3"><text:bookmark-start text:name="__RefHeading___the_lost_gold_ring_17"/><text:bookmark-start text:name="the_lost_gold_ring"/>The Lost Gold Ring<text:bookmark-end text:name="__RefHeading___the_lost_gold_ring_17"/><text:bookmark-end text:name="the_lost_gold_ring"/></text:h>
      <text:p text:style-name="Text_20_body"><draw:frame draw:style-name="media" draw:name="0" text:anchor-type="as-char" draw:z-index="0" svg:width="" svg:rel-width="100%" svg:height="0cm"><draw:image xlink:href="Pictures/e0d37eef7935efde4d8ba08658918390.svg" xlink:type="simple" xlink:show="embed" xlink:actuate="onLoad"/></draw:frame></text:p>
      <text:h text:style-name="Heading_20_3" text:outline-level="3"><text:bookmark-start text:name="__RefHeading___the_atm_ate_my_card_18"/><text:bookmark-start text:name="the_atm_ate_my_card"/>The ATM ate my card<text:bookmark-end text:name="__RefHeading___the_atm_ate_my_card_18"/><text:bookmark-end text:name="the_atm_ate_my_card"/></text:h>
      <text:h text:style-name="Heading_20_3" text:outline-level="3"><text:bookmark-start text:name="__RefHeading___let_me_help_you_buy_your_train_ticket_19"/><text:bookmark-start text:name="let_me_help_you_buy_your_train_ticket"/>Let me Help You Buy Your Train Ticket<text:bookmark-end text:name="__RefHeading___let_me_help_you_buy_your_train_ticket_19"/><text:bookmark-end text:name="let_me_help_you_buy_your_train_ticket"/></text:h>
      <text:h text:style-name="Heading_20_3" text:outline-level="3"><text:bookmark-start text:name="__RefHeading___stay_safe_20"/><text:bookmark-start text:name="stay_safe"/>Stay Safe<text:bookmark-end text:name="__RefHeading___stay_safe_20"/><text:bookmark-end text:name="stay_safe"/></text:h>
      <text:p text:style-name="Text_20_body">• Register with the US State Department STEP Program so the good guys at the State Department know where you are in case of emergency. You already paid your taxes for this service so use it. It is easy and one never knows. • Always carry an identification card…naw, never your original passport</text:p>
      <text:h text:style-name="Heading_20_3" text:outline-level="3"><text:bookmark-start text:name="__RefHeading___do_you_speak_english_21"/><text:bookmark-start text:name="do_you_speak_english"/>Do you Speak English?<text:bookmark-end text:name="__RefHeading___do_you_speak_english_21"/><text:bookmark-end text:name="do_you_speak_english"/></text:h>
      <text:p text:style-name="Text_20_body"> Please read this letter from my aunt…</text:p>
      <text:p text:style-name="Horizontal_20_Line"/>
      <text:h text:style-name="Heading_20_2" text:outline-level="2"><text:bookmark-start text:name="__RefHeading___petty_thefts_22"/><text:bookmark-start text:name="petty_thefts"/>Petty Thefts<text:bookmark-end text:name="__RefHeading___petty_thefts_22"/><text:bookmark-end text:name="petty_thefts"/></text:h>
      <text:p text:style-name="Text_20_body"><draw:frame draw:style-name="media" draw:name="1" text:anchor-type="as-char" draw:z-index="1" svg:width="" svg:rel-width="100%" svg:height="0cm"><draw:image xlink:href="Pictures/e0d37eef7935efde4d8ba08658918390.svg" xlink:type="simple" xlink:show="embed" xlink:actuate="onLoad"/></draw:frame> <text:line-break/>
pickpockets <text:line-break/>
grab &amp; go <text:line-break/>
hotel theft <text:line-break/>
Automobile break-ins <text:line-break/></text:p>
      <text:p text:style-name="Horizontal_20_Line"/>
      <text:h text:style-name="Heading_20_2" text:outline-level="2"><text:bookmark-start text:name="__RefHeading___safety_in_crowds_23"/><text:bookmark-start text:name="safety_in_crowds"/>Safety in Crowds<text:bookmark-end text:name="__RefHeading___safety_in_crowds_23"/><text:bookmark-end text:name="safety_in_crowds"/></text:h>
      <text:p text:style-name="Text_20_body"><draw:frame draw:style-name="media" draw:name="2" text:anchor-type="as-char" draw:z-index="2" svg:width="" svg:rel-width="100%" svg:height="0cm"><draw:image xlink:href="Pictures/e0d37eef7935efde4d8ba08658918390.svg" xlink:type="simple" xlink:show="embed" xlink:actuate="onLoad"/></draw:frame> there are items mixed in several 'safety' subjects here. There are two copies of this subject. They must be consolidated.</text:p>
      <text:list text:style-name="List_20_1" text:continue-numbering="false">
        <text:list-item>
          <text:p text:style-name="List_20_1_Content_First"> <text:span text:style-name="Strong_20_Emphasis">Watch out for distraction techniques</text:span> – asking you to sign up to petitions, people working in groups, anything that seems off probably is.</text:p>
        </text:list-item>
        <text:list-item>
          <text:p text:style-name="List_20_1_Content"> <text:span text:style-name="Strong_20_Emphasis">Read about Scams</text:span> – like the ‘gold ring’ trick for example. There are loads out there, so do some research.</text:p>
        </text:list-item>
        <text:list-item>
          <text:p text:style-name="List_20_1_Content"> <text:span text:style-name="Strong_20_Emphasis">Don’t keep all your things in one place</text:span> – Form a “Plan B” If your purse is stolen with all your stuff in it, you’ll be screwed. Be smart! Consider keeping an emergency stash in a money belt (leave some cash in the hotel room safe).</text:p>
        </text:list-item>
        <text:list-item>
          <text:p text:style-name="List_20_1_Content"> <text:span text:style-name="Strong_20_Emphasis">Keep your belongings close to you</text:span> – don’t let your bag dangle around, or hang it on the back of your chair, anything like that. It will disappear from under your nose.</text:p>
        </text:list-item>
        <text:list-item>
          <text:p text:style-name="List_20_1_Content"> <text:span text:style-name="Strong_20_Emphasis">Be wary of your luggage</text:span> – around transit hubs and places like your hotel lobby.</text:p>
        </text:list-item>
        <text:list-item>
          <text:p text:style-name="List_20_1_Content"> <text:span text:style-name="Strong_20_Emphasis">Use the hotel safe for your belongings</text:span> – you never know when things might go missing.</text:p>
        </text:list-item>
        <text:list-item>
          <text:p text:style-name="List_20_1_Content"> <text:span text:style-name="Strong_20_Emphasis">Be smart with drugs</text:span> – make sure you know who you’re buying from, if you must partake.</text:p>
        </text:list-item>
        <text:list-item>
          <text:p text:style-name="List_20_1_Content"> <text:span text:style-name="Strong_20_Emphasis">Pickpockets are a thing</text:span> – all over the metro and at big tourist sights like the Eiffel Tower, the Louvre, Pompidou Centre, Champs Élysées.</text:p>
        </text:list-item>
        <text:list-item>
          <text:p text:style-name="List_20_1_Content"> <text:span text:style-name="Strong_20_Emphasis">Try not to look wealthy</text:span> – it may be a chic city (or seen as one) but try to blend in. Looking like a tourist makes you a target.</text:p>
        </text:list-item>
        <text:list-item>
          <text:p text:style-name="List_20_1_Content"> <text:span text:style-name="Strong_20_Emphasis">Watch when retrieving money from ATMs</text:span> – scammers and potential thieves could be lurking behind you.</text:p>
        </text:list-item>
        <text:list-item>
          <text:p text:style-name="List_20_1_Content"> <text:span text:style-name="Strong_20_Emphasis">Learn some French</text:span> – Young French people like practicing English. Approach a young person and be polite. This will really help you.</text:p>
        </text:list-item>
        <text:list-item>
          <text:p text:style-name="List_20_1_Content_Last"> <text:span text:style-name="Strong_20_Emphasis">Steer clear of any political protests</text:span> – Actually, you could go to them if you’re like me and are interested in the things that a city find important. It’s exciting to get caught up in a moment of history. But do be alert. Don’t be caught in a big crowd, it’s best to avoid active protests with riot-police patrols.</text:p>
        </text:list-item>
      </text:list>
      <text:p text:style-name="Horizontal_20_Line"/>
      <text:h text:style-name="Heading_20_2" text:outline-level="2"><text:bookmark-start text:name="__RefHeading___staying_safe_in_crowds_24"/><text:bookmark-start text:name="staying_safe_in_crowds"/>Staying Safe in Crowds<text:bookmark-end text:name="__RefHeading___staying_safe_in_crowds_24"/><text:bookmark-end text:name="staying_safe_in_crowds"/></text:h>
      <text:h text:style-name="Heading_20_3" text:outline-level="3"><text:bookmark-start text:name="__RefHeading___managing_risks_from_terrorist_threats_to_pickpockets_25"/><text:bookmark-start text:name="managing_risks_from_terrorist_threats_to_pickpockets"/>Managing Risks from Terrorist Threats to Pickpockets<text:bookmark-end text:name="__RefHeading___managing_risks_from_terrorist_threats_to_pickpockets_25"/><text:bookmark-end text:name="managing_risks_from_terrorist_threats_to_pickpockets"/></text:h>
      <text:p text:style-name="Text_20_body">Crowds can pose various safety challenges, ranging from petty theft to more severe risks like stampedes or terrorist incidents. Awareness, preparation, and a calm approach are key to staying safe. Here’s how to manage risks and protect yourself in crowded settings:</text:p>
      <text:p text:style-name="Horizontal_20_Line"/>
      <text:h text:style-name="Heading_20_3" text:outline-level="3"><text:bookmark-start text:name="__RefHeading___understanding_risks_in_crowds_26"/><text:bookmark-start text:name="understanding_risks_in_crowds"/>1. Understanding Risks in Crowds<text:bookmark-end text:name="__RefHeading___understanding_risks_in_crowds_26"/><text:bookmark-end text:name="understanding_risks_in_crowds"/></text:h>
      <text:h text:style-name="Heading_20_4" text:outline-level="4"><text:bookmark-start text:name="__RefHeading___common_risks_27"/><text:bookmark-start text:name="common_risks"/>Common Risks<text:bookmark-end text:name="__RefHeading___common_risks_27"/><text:bookmark-end text:name="common_risks"/></text:h>
      <text:list text:style-name="List_20_1" text:continue-numbering="false">
        <text:list-item>
          <text:p text:style-name="List_20_1_Content_First"> <text:span text:style-name="Strong_20_Emphasis">Pickpockets</text:span>: Crowded areas provide cover for thieves to target valuables.</text:p>
        </text:list-item>
        <text:list-item>
          <text:p text:style-name="List_20_1_Content"> <text:span text:style-name="Strong_20_Emphasis">Physical Harm</text:span>: Stampedes, accidents, or getting trapped in tight spaces.</text:p>
        </text:list-item>
        <text:list-item>
          <text:p text:style-name="List_20_1_Content"> <text:span text:style-name="Strong_20_Emphasis">Terrorist Risks</text:span>: Crowds can be targets for malicious acts.</text:p>
        </text:list-item>
        <text:list-item>
          <text:p text:style-name="List_20_1_Content"> <text:span text:style-name="Strong_20_Emphasis">Getting Lost</text:span>: Particularly concerning for children or group travelers.</text:p>
        </text:list-item>
        <text:list-item>
          <text:p text:style-name="List_20_1_Content_Last"> <text:span text:style-name="Strong_20_Emphasis">Overwhelming Situations</text:span>: Anxiety or panic in tightly packed spaces.</text:p>
        </text:list-item>
      </text:list>
      <text:h text:style-name="Heading_20_2" text:outline-level="2"><text:bookmark-start text:name="__RefHeading___why_risks_are_higher_in_crowds_28"/><text:bookmark-start text:name="why_risks_are_higher_in_crowds"/>Why Risks Are Higher in Crowds<text:bookmark-end text:name="__RefHeading___why_risks_are_higher_in_crowds_28"/><text:bookmark-end text:name="why_risks_are_higher_in_crowds"/></text:h>
      <text:list text:style-name="List_20_1" text:continue-numbering="false">
        <text:list-item>
          <text:p text:style-name="List_20_1_Content_First"> Distractions make it easier for threats to go unnoticed.</text:p>
        </text:list-item>
        <text:list-item>
          <text:p text:style-name="List_20_1_Content"> Limited mobility can hinder escape during emergencies.</text:p>
        </text:list-item>
        <text:list-item>
          <text:p text:style-name="List_20_1_Content_Last"> Group dynamics may create confusion or panic.</text:p>
        </text:list-item>
      </text:list>
      <text:p text:style-name="Horizontal_20_Line"/>
      <text:h text:style-name="Heading_20_3" text:outline-level="3"><text:bookmark-start text:name="__RefHeading___staying_safe_in_crowds_29"/><text:bookmark-start text:name="staying_safe_in_crowds1"/>2. Staying Safe in Crowds<text:bookmark-end text:name="__RefHeading___staying_safe_in_crowds_29"/><text:bookmark-end text:name="staying_safe_in_crowds1"/></text:h>
      <text:p text:style-name="Text_20_body"> * <text:span text:style-name="Strong_20_Emphasis">Preparation Before Entering a Crowd</text:span>:</text:p>
      <text:list text:style-name="List_20_1" text:continue-numbering="false">
        <text:list-item>
          <text:p text:style-name="List_20_1_Content_First"> <text:span text:style-name="Strong_20_Emphasis">Dress Securely</text:span>: Avoid flashy jewelry or easily accessible bags. Use cross-body bags with zippers.</text:p>
        </text:list-item>
        <text:list-item>
          <text:p text:style-name="List_20_1_Content"> <text:span text:style-name="Strong_20_Emphasis">Plan an Exit Strategy</text:span>: Know where the nearest exits are and identify less crowded routes.</text:p>
        </text:list-item>
        <text:list-item>
          <text:p text:style-name="List_20_1_Content"> <text:span text:style-name="Strong_20_Emphasis">Keep Valuables Minimal</text:span>: Carry only essentials like ID, a small amount of cash, and one payment card.</text:p>
        </text:list-item>
        <text:list-item>
          <text:p text:style-name="List_20_1_Content_Last"> <text:span text:style-name="Strong_20_Emphasis">Use Anti-Theft Accessories</text:span>: Wear money belts, and use wallets with RFID protection.</text:p>
        </text:list-item>
      </text:list>
      <text:list text:style-name="List_20_1" text:continue-numbering="false">
        <text:list-item>
          <text:p text:style-name="List_20_1_Content_First"> <text:span text:style-name="Strong_20_Emphasis">Situational Awareness in Crowds</text:span>:</text:p>
        </text:list-item>
        <text:list-item>
          <text:p text:style-name="List_20_1_Content"> <text:span text:style-name="Strong_20_Emphasis">Scan the Area</text:span>: Regularly observe your surroundings and the behavior of others.</text:p>
        </text:list-item>
        <text:list-item>
          <text:p text:style-name="List_20_1_Content"> <text:span text:style-name="Strong_20_Emphasis">Be Mindful of Suspicious Behavior</text:span>:</text:p>
          <text:list text:style-name="List_20_1">
            <text:list-item>
              <text:p text:style-name="List_20_1_Content"> People jostling without cause or unnecessarily close contact.</text:p>
            </text:list-item>
            <text:list-item>
              <text:p text:style-name="List_20_1_Content"> Abandoned bags or packages.</text:p>
            </text:list-item>
          </text:list>
        </text:list-item>
        <text:list-item>
          <text:p text:style-name="List_20_1_Content_Last"> <text:span text:style-name="Strong_20_Emphasis">Stay on the Edge of the Crowd</text:span>: Avoid the densest areas where movement is most restricted.</text:p>
        </text:list-item>
      </text:list>
      <text:h text:style-name="Heading_20_3" text:outline-level="3"><text:bookmark-start text:name="__RefHeading___protecting_your_valuables_30"/><text:bookmark-start text:name="protecting_your_valuables"/>Protecting Your Valuables<text:bookmark-end text:name="__RefHeading___protecting_your_valuables_30"/><text:bookmark-end text:name="protecting_your_valuables"/></text:h>
      <text:list text:style-name="List_20_1" text:continue-numbering="false">
        <text:list-item>
          <text:p text:style-name="List_20_1_Content_First"> Keep bags in front of you, not on your back or side.</text:p>
        </text:list-item>
        <text:list-item>
          <text:p text:style-name="List_20_1_Content"> Use inside pockets for important items like your phone, wallet, and passport.</text:p>
        </text:list-item>
        <text:list-item>
          <text:p text:style-name="List_20_1_Content_Last"> Avoid pulling out cash or valuables in plain view.</text:p>
        </text:list-item>
      </text:list>
      <text:h text:style-name="Heading_20_3" text:outline-level="3"><text:bookmark-start text:name="__RefHeading___crowd_movement_safety_31"/><text:bookmark-start text:name="crowd_movement_safety"/>Crowd Movement Safety<text:bookmark-end text:name="__RefHeading___crowd_movement_safety_31"/><text:bookmark-end text:name="crowd_movement_safety"/></text:h>
      <text:list text:style-name="List_20_1" text:continue-numbering="false">
        <text:list-item>
          <text:p text:style-name="List_20_1_Content_First"> Walk with the flow to avoid being pushed or trampled.</text:p>
        </text:list-item>
        <text:list-item>
          <text:p text:style-name="List_20_1_Content_Last"> Stay alert to shifts in crowd dynamics, like sudden surges or tension.</text:p>
        </text:list-item>
      </text:list>
      <text:p text:style-name="Horizontal_20_Line"/>
      <text:h text:style-name="Heading_20_3" text:outline-level="3"><text:bookmark-start text:name="__RefHeading___responding_to_threats_in_a_crowd_32"/><text:bookmark-start text:name="responding_to_threats_in_a_crowd"/>3. Responding to Threats in a Crowd<text:bookmark-end text:name="__RefHeading___responding_to_threats_in_a_crowd_32"/><text:bookmark-end text:name="responding_to_threats_in_a_crowd"/></text:h>
      <text:h text:style-name="Heading_20_4" text:outline-level="4"><text:bookmark-start text:name="__RefHeading___if_you_suspect_pickpockets_33"/><text:bookmark-start text:name="if_you_suspect_pickpockets"/>If You Suspect Pickpockets<text:bookmark-end text:name="__RefHeading___if_you_suspect_pickpockets_33"/><text:bookmark-end text:name="if_you_suspect_pickpockets"/></text:h>
      <text:list text:style-name="List_20_1" text:continue-numbering="false">
        <text:list-item>
          <text:p text:style-name="List_20_1_Content_First"> Move to a less crowded area if possible.</text:p>
        </text:list-item>
        <text:list-item>
          <text:p text:style-name="List_20_1_Content"> Check your belongings discreetly, avoiding panic or confrontation.</text:p>
        </text:list-item>
        <text:list-item>
          <text:p text:style-name="List_20_1_Content_Last"> Report theft to police immediately if you discover something missing.</text:p>
        </text:list-item>
      </text:list>
      <text:h text:style-name="Heading_20_3" text:outline-level="3"><text:bookmark-start text:name="__RefHeading___if_you_feel_threatened_or_unsafe_34"/><text:bookmark-start text:name="if_you_feel_threatened_or_unsafe"/>If You Feel Threatened or Unsafe<text:bookmark-end text:name="__RefHeading___if_you_feel_threatened_or_unsafe_34"/><text:bookmark-end text:name="if_you_feel_threatened_or_unsafe"/></text:h>
      <text:list text:style-name="List_20_1" text:continue-numbering="false">
        <text:list-item>
          <text:p text:style-name="List_20_1_Content_First"> Signal distress to nearby security or law enforcement personnel.</text:p>
        </text:list-item>
        <text:list-item>
          <text:p text:style-name="List_20_1_Content"> Look for exits and avoid staying in the densest part of the crowd.</text:p>
        </text:list-item>
        <text:list-item>
          <text:p text:style-name="List_20_1_Content_Last"> Use your phone to call for help (112 in Europe) or notify authorities via apps if available.</text:p>
        </text:list-item>
      </text:list>
      <text:h text:style-name="Heading_20_3" text:outline-level="3"><text:bookmark-start text:name="__RefHeading___in_a_terrorist_incident_35"/><text:bookmark-start text:name="in_a_terrorist_incident"/>In a Terrorist Incident<text:bookmark-end text:name="__RefHeading___in_a_terrorist_incident_35"/><text:bookmark-end text:name="in_a_terrorist_incident"/></text:h>
      <text:list text:style-name="List_20_1" text:continue-numbering="false">
        <text:list-item>
          <text:p text:style-name="List_20_1_Content_First"> <text:span text:style-name="Strong_20_Emphasis">Stay Calm</text:span>: Avoid panic, which can worsen the situation.</text:p>
        </text:list-item>
        <text:list-item>
          <text:p text:style-name="List_20_1_Content"> <text:span text:style-name="Strong_20_Emphasis">Find Cover</text:span>: Move away from the threat and seek shelter behind solid objects.</text:p>
        </text:list-item>
        <text:list-item>
          <text:p text:style-name="List_20_1_Content"> <text:span text:style-name="Strong_20_Emphasis">Follow Instructions</text:span>: Obey police or security personnel. They are trained to manage such events.</text:p>
        </text:list-item>
        <text:list-item>
          <text:p text:style-name="List_20_1_Content_Last"> <text:span text:style-name="Strong_20_Emphasis">Remain Low-Key</text:span>: Avoid drawing attention to yourself.</text:p>
        </text:list-item>
      </text:list>
      <text:p text:style-name="Horizontal_20_Line"/>
      <text:h text:style-name="Heading_20_3" text:outline-level="3"><text:bookmark-start text:name="__RefHeading___reaching_for_help_in_a_crowd_36"/><text:bookmark-start text:name="reaching_for_help_in_a_crowd"/>4. Reaching for Help in a Crowd<text:bookmark-end text:name="__RefHeading___reaching_for_help_in_a_crowd_36"/><text:bookmark-end text:name="reaching_for_help_in_a_crowd"/></text:h>
      <text:h text:style-name="Heading_20_4" text:outline-level="4"><text:bookmark-start text:name="__RefHeading___immediate_actions_37"/><text:bookmark-start text:name="immediate_actions"/>Immediate Actions<text:bookmark-end text:name="__RefHeading___immediate_actions_37"/><text:bookmark-end text:name="immediate_actions"/></text:h>
      <text:list text:style-name="List_20_1" text:continue-numbering="false">
        <text:list-item>
          <text:p text:style-name="List_20_1_Content_First"> <text:span text:style-name="Strong_20_Emphasis">Call Emergency Services</text:span>: Dial <text:span text:style-name="Strong_20_Emphasis">112</text:span> in Europe or the local emergency number. Clearly state your location and the situation.</text:p>
        </text:list-item>
        <text:list-item>
          <text:p text:style-name="List_20_1_Content"> <text:span text:style-name="Strong_20_Emphasis">Alert Authorities</text:span>: Notify police or event security staff if available.</text:p>
        </text:list-item>
        <text:list-item>
          <text:p text:style-name="List_20_1_Content_Last"> <text:span text:style-name="Strong_20_Emphasis">Seek Assistance from Bystanders</text:span>: Signal others around you for help, especially those who appear calm or authoritative.</text:p>
        </text:list-item>
      </text:list>
      <text:h text:style-name="Heading_20_4" text:outline-level="4"><text:bookmark-start text:name="__RefHeading___when_communication_is_challenging_38"/><text:bookmark-start text:name="when_communication_is_challenging"/>When Communication is Challenging<text:bookmark-end text:name="__RefHeading___when_communication_is_challenging_38"/><text:bookmark-end text:name="when_communication_is_challenging"/></text:h>
      <text:list text:style-name="List_20_1" text:continue-numbering="false">
        <text:list-item>
          <text:p text:style-name="List_20_1_Content_First"> Use visual cues, like waving your hand, to attract attention.</text:p>
        </text:list-item>
        <text:list-item>
          <text:p text:style-name="List_20_1_Content_Last"> Move towards marked help stations or information points at events or transportation hubs.</text:p>
        </text:list-item>
      </text:list>
      <text:p text:style-name="Horizontal_20_Line"/>
      <text:h text:style-name="Heading_20_2" text:outline-level="2"><text:bookmark-start text:name="__RefHeading___dealing_with_panic_or_stampedes_39"/><text:bookmark-start text:name="dealing_with_panic_or_stampedes"/>5. Dealing with Panic or Stampedes<text:bookmark-end text:name="__RefHeading___dealing_with_panic_or_stampedes_39"/><text:bookmark-end text:name="dealing_with_panic_or_stampedes"/></text:h>
      <text:h text:style-name="Heading_20_3" text:outline-level="3"><text:bookmark-start text:name="__RefHeading___during_a_stampede_40"/><text:bookmark-start text:name="during_a_stampede"/>During a Stampede<text:bookmark-end text:name="__RefHeading___during_a_stampede_40"/><text:bookmark-end text:name="during_a_stampede"/></text:h>
      <text:list text:style-name="List_20_1" text:continue-numbering="false">
        <text:list-item>
          <text:p text:style-name="List_20_1_Content_First"> Stay upright and avoid falling. If you do fall, curl into a ball to protect vital organs and wait for a chance to get back up.</text:p>
        </text:list-item>
        <text:list-item>
          <text:p text:style-name="List_20_1_Content"> Keep your arms near your chest to create breathing space.</text:p>
        </text:list-item>
        <text:list-item>
          <text:p text:style-name="List_20_1_Content_Last"> Move diagonally towards the edge of the crowd.</text:p>
        </text:list-item>
      </text:list>
      <text:h text:style-name="Heading_20_3" text:outline-level="3"><text:bookmark-start text:name="__RefHeading___avoiding_panic_41"/><text:bookmark-start text:name="avoiding_panic"/>Avoiding Panic<text:bookmark-end text:name="__RefHeading___avoiding_panic_41"/><text:bookmark-end text:name="avoiding_panic"/></text:h>
      <text:list text:style-name="List_20_1" text:continue-numbering="false">
        <text:list-item>
          <text:p text:style-name="List_20_1_Content_First"> Breathe deeply to stay calm.</text:p>
        </text:list-item>
        <text:list-item>
          <text:p text:style-name="List_20_1_Content_Last"> Focus on a clear goal, such as moving towards an exit or locating a security officer.</text:p>
        </text:list-item>
      </text:list>
      <text:p text:style-name="Horizontal_20_Line"/>
      <text:h text:style-name="Heading_20_2" text:outline-level="2"><text:bookmark-start text:name="__RefHeading___summary_of_tips_for_crowd_safety_42"/><text:bookmark-start text:name="summary_of_tips_for_crowd_safety"/>6. Summary of Tips for Crowd Safety<text:bookmark-end text:name="__RefHeading___summary_of_tips_for_crowd_safety_42"/><text:bookmark-end text:name="summary_of_tips_for_crowd_safety"/></text:h>
      <text:list text:style-name="List_20_1" text:continue-numbering="false">
        <text:list-item>
          <text:p text:style-name="List_20_1_Content_First"> <text:span text:style-name="Strong_20_Emphasis">Preparation</text:span>: Travel light, dress smart, and plan ahead.</text:p>
        </text:list-item>
        <text:list-item>
          <text:p text:style-name="List_20_1_Content"> <text:span text:style-name="Strong_20_Emphasis">Awareness</text:span>: Keep alert to your surroundings and your belongings.</text:p>
        </text:list-item>
        <text:list-item>
          <text:p text:style-name="List_20_1_Content"> <text:span text:style-name="Strong_20_Emphasis">Action</text:span>: Know how to seek help quickly and respond to threats calmly.</text:p>
        </text:list-item>
        <text:list-item>
          <text:p text:style-name="List_20_1_Content_Last"> <text:span text:style-name="Strong_20_Emphasis">Communication</text:span>: Always have emergency contacts and numbers on hand.</text:p>
        </text:list-item>
      </text:list>
      <text:p text:style-name="Text_20_body">By staying vigilant and proactive, you can significantly reduce risks and enjoy crowded events or public spaces safely.</text:p>
      <text:p text:style-name="Horizontal_20_Line"/>
      <text:h text:style-name="Heading_20_1" text:outline-level="1"><text:bookmark-start text:name="__RefHeading___summary_43"/><text:bookmark-start text:name="summary"/>Summary<text:bookmark-end text:name="__RefHeading___summary_43"/><text:bookmark-end text:name="summary"/></text:h>
      <text:p text:style-name="Text_20_body">With advanced preparation, such as saving emergency numbers and knowing nearby hospitals, you can handle emergencies confidently in Nice. Local emergency services are well-organized and accessible, ensuring timely and efficient assist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5::32:39</meta:creation-date>
    <dc:creator>Generated</dc:creator>
    <dc:date>2026-08-26T05::32:39</dc:date>
    <dc:language>en-US</dc:language>
    <meta:editing-cycles>1</meta:editing-cycles>
    <meta:editing-duration>PT0S</meta:editing-duration>
    <dc:title>paris_yank:go:paris:safe</dc:title>
  </office:meta>
</office:document-meta>
</file>