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paris_yank_wiki_1"/><text:bookmark-start text:name="paris_yank_wiki"/>Paris Yank Wiki<text:bookmark-end text:name="__RefHeading___paris_yank_wiki_1"/><text:bookmark-end text:name="paris_yank_wiki"/></text:h>
      <text:p text:style-name="Horizontal_20_Line"/>
      <text:p text:style-name="Text_20_body"><text:span text:style-name="Strong_20_Emphasis">Go</text:span></text:p>
      <text:list text:style-name="List_20_1" text:continue-numbering="false">
        <text:list-item>
          <text:p text:style-name="List_20_1_Content_First"> <text:a xlink:type="simple" xlink:href="http://parisyank.com/doku.php?id=paris_yank:go:paris:start" text:style-name="Internet_20_link" text:visited-style-name="Visited_20_Internet_20_Link">Paris, France</text:a></text:p>
        </text:list-item>
        <text:list-item>
          <text:p text:style-name="List_20_1_Content_Last"> <text:a xlink:type="simple" xlink:href="http://parisyank.com/doku.php?id=paris_yank:go:nice:start" text:style-name="Internet_20_link" text:visited-style-name="Visited_20_Internet_20_Link">Nice, France</text:a></text:p>
        </text:list-item>
      </text:list>
      <text:p text:style-name="Horizontal_20_Line"/>
      <text:p text:style-name="Text_20_body"><text:span text:style-name="Strong_20_Emphasis">Eat</text:span></text:p>
      <text:list text:style-name="List_20_1" text:continue-numbering="false">
        <text:list-item>
          <text:p text:style-name="List_20_1_Content_First"> Dine Out</text:p>
          <text:list text:style-name="List_20_1">
            <text:list-item>
              <text:p text:style-name="List_20_1_Content"> <text:a xlink:type="simple" xlink:href="http://parisyank.com/doku.php?id=paris_yank:eat:paris:restaurants:restaurants" text:style-name="Internet_20_link" text:visited-style-name="Visited_20_Internet_20_Link">Paris Restaurants</text:a></text:p>
            </text:list-item>
            <text:list-item>
              <text:p text:style-name="List_20_1_Content"> <text:a xlink:type="simple" xlink:href="http://parisyank.com/doku.php?id=paris_yank:eat:nice:restaurants" text:style-name="Internet_20_link" text:visited-style-name="Visited_20_Internet_20_Link">Nice Restaurants</text:a></text:p>
            </text:list-item>
          </text:list>
        </text:list-item>
        <text:list-item>
          <text:p text:style-name="List_20_1_Content"> Dine Home</text:p>
          <text:list text:style-name="List_20_1">
            <text:list-item>
              <text:p text:style-name="List_20_1_Content"> <text:a xlink:type="simple" xlink:href="http://parisyank.com/doku.php?id=paris_yank:eat:preparein:ingredients" text:style-name="Internet_20_link" text:visited-style-name="Visited_20_Internet_20_Link">Ingredients</text:a></text:p>
            </text:list-item>
            <text:list-item>
              <text:p text:style-name="List_20_1_Content"> <text:a xlink:type="simple" xlink:href="http://parisyank.com/doku.php?id=paris_yank:eat:preparein:recipes:start" text:style-name="Internet_20_link" text:visited-style-name="Visited_20_Internet_20_Link">Recipes</text:a></text:p>
            </text:list-item>
            <text:list-item>
              <text:p text:style-name="List_20_1_Content"> <text:a xlink:type="simple" xlink:href="http://parisyank.com/doku.php?id=paris_yank:eat:preparein:menus" text:style-name="Internet_20_link" text:visited-style-name="Visited_20_Internet_20_Link">Menus</text:a></text:p>
            </text:list-item>
          </text:list>
        </text:list-item>
        <text:list-item>
          <text:p text:style-name="List_20_1_Content"> Make at Home</text:p>
          <text:list text:style-name="List_20_1">
            <text:list-item>
              <text:p text:style-name="List_20_1_Content"> <text:a xlink:type="simple" xlink:href="http://parisyank.com/doku.php?id=paris_yank:eat:preparein:products:start" text:style-name="Internet_20_link" text:visited-style-name="Visited_20_Internet_20_Link">Products</text:a></text:p>
            </text:list-item>
            <text:list-item>
              <text:p text:style-name="List_20_1_Content"> <text:a xlink:type="simple" xlink:href="http://parisyank.com/doku.php?id=paris_yank:eat:preparein:cooking_tools" text:style-name="Internet_20_link" text:visited-style-name="Visited_20_Internet_20_Link">Cooking Tools</text:a></text:p>
            </text:list-item>
            <text:list-item>
              <text:p text:style-name="List_20_1_Content"> <text:a xlink:type="simple" xlink:href="http://parisyank.com/doku.php?id=paris_yank:eat:preparein:techniques" text:style-name="Internet_20_link" text:visited-style-name="Visited_20_Internet_20_Link">Cooking Techniques</text:a></text:p>
            </text:list-item>
            <text:list-item>
              <text:p text:style-name="List_20_1_Content_Last"> <text:a xlink:type="simple" xlink:href="http://parisyank.com/doku.php?id=paris_yank:eat:preparein:cook_references" text:style-name="Internet_20_link" text:visited-style-name="Visited_20_Internet_20_Link">Cooking References</text:a></text:p>
            </text:list-item>
          </text:list>
        </text:list-item>
      </text:list>
      <text:p text:style-name="Horizontal_20_Line"/>
      <text:p text:style-name="Text_20_body"><text:span text:style-name="Strong_20_Emphasis">Community</text:span></text:p>
      <text:list text:style-name="List_20_1" text:continue-numbering="false">
        <text:list-item>
          <text:p text:style-name="List_20_1_Content_First"> <text:a xlink:type="simple" xlink:href="http://parisyank.com/doku.php?id=wiki:account" text:style-name="Internet_20_link" text:visited-style-name="Visited_20_Internet_20_Link">Create a Wiki Account</text:a></text:p>
        </text:list-item>
        <text:list-item>
          <text:p text:style-name="List_20_1_Content"> <text:a xlink:type="simple" xlink:href="http://parisyank.com/doku.php?id=wiki:blog" text:style-name="Internet_20_link" text:visited-style-name="Visited_20_Internet_20_Link">Community Blog &amp; News</text:a></text:p>
        </text:list-item>
        <text:list-item>
          <text:p text:style-name="List_20_1_Content"> <text:a xlink:type="simple" xlink:href="http://parisyank.com/doku.php?id=wiki:photo_gallery" text:style-name="Internet_20_link" text:visited-style-name="Visited_20_Internet_20_Link">Photo Gallery</text:a></text:p>
        </text:list-item>
        <text:list-item>
          <text:p text:style-name="List_20_1_Content"> <text:a xlink:type="simple" xlink:href="http://parisyank.com/doku.php?id=wiki:blog:smithsonian_releases_millions_of_images_to_the_public" text:style-name="Internet_20_link" text:visited-style-name="Visited_20_Internet_20_Link">Smithsonian Releases Millions of Images to the Public</text:a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"> <text:a xlink:type="simple" xlink:href="http://parisyank.com/doku.php?id=bulletin_board" text:style-name="Internet_20_link" text:visited-style-name="Visited_20_Internet_20_Link">Bulletin Board</text:a></text:p>
        </text:list-item>
        <text:list-item>
          <text:p text:style-name="List_20_1_Content"> <text:a xlink:type="simple" xlink:href="http://parisyank.com/doku.php?id=share:share" text:style-name="Internet_20_link" text:visited-style-name="Visited_20_Internet_20_Link">Share</text:a></text:p>
        </text:list-item>
        <text:list-item>
          <text:p text:style-name="List_20_1_Content"> <text:a xlink:type="simple" xlink:href="http://parisyank.com/doku.php?id=ama" text:style-name="Internet_20_link" text:visited-style-name="Visited_20_Internet_20_Link">Ask Me Anything</text:a></text:p>
        </text:list-item>
        <text:list-item>
          <text:p text:style-name="List_20_1_Content_Last">      Forum  <draw:frame draw:style-name="media" draw:name="1" text:anchor-type="as-char" draw:z-index="1" svg:width="" svg:rel-width="100%" svg:height="0cm"><draw:image xlink:href="Pictures/e0d37eef7935efde4d8ba08658918390.svg" xlink:type="simple" xlink:show="embed" xlink:actuate="onLoad"/></draw:frame></text:p>
        </text:list-item>
      </text:list>
      <text:p text:style-name="Horizontal_20_Line"/>
      <text:p text:style-name="Text_20_body"><text:span text:style-name="Strong_20_Emphasis">Tools</text:span></text:p>
      <text:list text:style-name="List_20_1" text:continue-numbering="false">
        <text:list-item>
          <text:p text:style-name="List_20_1_Content_First"> <text:a xlink:type="simple" xlink:href="http://parisyank.com/doku.php?id=wiki:syntax" text:style-name="Internet_20_link" text:visited-style-name="Visited_20_Internet_20_Link">Wiki Syntax</text:a></text:p>
        </text:list-item>
        <text:list-item>
          <text:p text:style-name="List_20_1_Content"> <text:a xlink:type="simple" xlink:href="http://parisyank.com/doku.php?id=wiki:print_export" text:style-name="Internet_20_link" text:visited-style-name="Visited_20_Internet_20_Link">Print or Export</text:a></text:p>
        </text:list-item>
        <text:list-item>
          <text:p text:style-name="List_20_1_Content"> <text:a xlink:type="simple" xlink:href="http://parisyank.com/doku.php?id=book" text:style-name="Internet_20_link" text:visited-style-name="Visited_20_Internet_20_Link">Create a PDF Book</text:a> <draw:frame draw:style-name="media" draw:name="2" text:anchor-type="as-char" draw:z-index="2" svg:width="" svg:rel-width="100%" svg:height="0cm"><draw:image xlink:href="Pictures/e0d37eef7935efde4d8ba08658918390.svg" xlink:type="simple" xlink:show="embed" xlink:actuate="onLoad"/></draw:frame></text:p>
        </text:list-item>
        <text:list-item>
          <text:p text:style-name="List_20_1_Content_Last"> <text:a xlink:type="simple" xlink:href="http://parisyank.com/doku.php?id=wiki:playground" text:style-name="Internet_20_link" text:visited-style-name="Visited_20_Internet_20_Link">Syntax Playground</text:a> </text:p>
        </text:list-item>
      </text:list>
      <text:p text:style-name="Horizontal_20_Line"/>
      <text:p text:style-name="Text_20_body"><text:span text:style-name="Strong_20_Emphasis">About</text:span></text:p>
      <text:list text:style-name="List_20_1" text:continue-numbering="false">
        <text:list-item>
          <text:p text:style-name="List_20_1_Content_First"> <text:a xlink:type="simple" xlink:href="http://parisyank.com/doku.php?id=wiki:faq" text:style-name="Internet_20_link" text:visited-style-name="Visited_20_Internet_20_Link">FAQs</text:a></text:p>
        </text:list-item>
        <text:list-item>
          <text:p text:style-name="List_20_1_Content"> <text:a xlink:type="simple" xlink:href="http://parisyank.com/doku.php?id=wiki:contact_us" text:style-name="Internet_20_link" text:visited-style-name="Visited_20_Internet_20_Link">Contact Us</text:a></text:p>
        </text:list-item>
        <text:list-item>
          <text:p text:style-name="List_20_1_Content_Last"> <text:a xlink:type="simple" xlink:href="http://parisyank.com/doku.php?id=wiki:policies_and_guidelines" text:style-name="Internet_20_link" text:visited-style-name="Visited_20_Internet_20_Link">Policies and Guidelin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05:15</meta:creation-date>
    <dc:creator>Generated</dc:creator>
    <dc:date>2026-08-25T09::05:15</dc:date>
    <dc:language>en-US</dc:language>
    <meta:editing-cycles>1</meta:editing-cycles>
    <meta:editing-duration>PT0S</meta:editing-duration>
    <dc:title>sidebar</dc:title>
  </office:meta>
</office:document-meta>
</file>