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welcome_to_1"/><text:bookmark-start text:name="welcome_to"/>Welcome to ...<text:bookmark-end text:name="__RefHeading___welcome_to_1"/><text:bookmark-end text:name="welcome_to"/></text:h>
      <text:h text:style-name="Heading_20_1" text:outline-level="1"><text:bookmark-start text:name="__RefHeading___paris_yank_2"/><text:bookmark-start text:name="paris_yank"/>Paris Yank<text:bookmark-end text:name="__RefHeading___paris_yank_2"/><text:bookmark-end text:name="paris_yank"/></text:h>
      <text:p text:style-name="Text_20_body"><text:span text:style-name="Emphasis"><text:span text:style-name="Strong_20_Emphasis">a Benevolent Yankee in France</text:span></text:span></text:p>
      <text:p text:style-name="Text_20_body"><text:a xlink:type="simple" xlink:href="https://parisyank.com" text:style-name="Internet_20_link" text:visited-style-name="Visited_20_Internet_20_Link">https://parisyank.com</text:a> -or- <text:a xlink:type="simple" xlink:href="https://parisyank.com" text:style-name="Internet_20_link" text:visited-style-name="Visited_20_Internet_20_Link">parisyank.com</text:a> [this web page]</text:p>
      <text:p text:style-name="Text_20_body"><text:span text:style-name="Strong_20_Emphasis">Paris Yank Wiki </text:span> <text:span text:style-name="Emphasis"> V 0.9</text:span> is a <text:a xlink:type="simple" xlink:href="https://en.wikipedia.org/wiki/Minimum Viable Product" text:style-name="Internet_20_link" text:visited-style-name="Visited_20_Internet_20_Link">Minimum Viable Product</text:a>, (early Beta version) <text:line-break/></text:p>
      <text:list text:style-name="List_20_1" text:continue-numbering="false">
        <text:list-item>
          <text:p text:style-name="List_20_1_Content_First"> To Receive Feedback from testers and <text:line-break/></text:p>
        </text:list-item>
        <text:list-item>
          <text:p text:style-name="List_20_1_Content_Last"> To Introduce the concept of this website.</text:p>
        </text:list-item>
      </text:list>
      <text:p text:style-name="Text_20_body">Please let me know your thoughts in the discussion window at the bottom of this page. <text:line-break/></text:p>
      <text:p text:style-name="Horizontal_20_Line"/>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Welcome to <text:span text:style-name="Strong_20_Emphasis">Paris Yank</text:span>, a guide crafted by Parisians, tailored for anglophone visitors to Paris. Whether you’re planning your first trip to the <text:a xlink:type="simple" xlink:href="http://parisyank.com/doku.php?id=paris_yank:go:paris:understand:city_of_light" text:style-name="Internet_20_link" text:visited-style-name="Visited_20_Internet_20_Link">City of Light</text:a>
 or you're a seasoned traveler, Paris Yank provides an authentic, local perspective to help you explore, enjoy, and experience Paris like a true local Parisian.</text:p>
      <text:p text:style-name="Horizontal_20_Line"/>
      <text:h text:style-name="Heading_20_2" text:outline-level="2"><text:bookmark-start text:name="__RefHeading___our_mission_4"/><text:bookmark-start text:name="our_mission"/>Our Mission<text:bookmark-end text:name="__RefHeading___our_mission_4"/><text:bookmark-end text:name="our_mission"/></text:h>
      <text:p text:style-name="Text_20_body">Paris Yank aims to bridge the gap between the local charm of Paris and the needs of English-speaking visitors. Our goal is to make your visit smooth, enjoyable, and memorable, offering insider tips and practical advice, especially for those unfamiliar with city life. By the way, “Our” Mission means we the Community of Paris Yank contributors.</text:p>
      <text:p text:style-name="Text_20_body">Note that this website is in a Wiki Style and does not present flash and pow as many current websites present. Our goal is to present as much information as possible to the reader without a lot of 'blah, blah.' It's just our style</text:p>
      <text:p text:style-name="Text_20_body">Although Paris Yank offers a variety of features, the main goal is to provide a guide of Paris [and other cities] written by locals of those cities.</text:p>
      <text:p text:style-name="Horizontal_20_Line"/>
      <text:h text:style-name="Heading_20_2" text:outline-level="2"><text:bookmark-start text:name="__RefHeading___connect_and_share_5"/><text:bookmark-start text:name="connect_and_share"/>Connect and Share<text:bookmark-end text:name="__RefHeading___connect_and_share_5"/><text:bookmark-end text:name="connect_and_share"/></text:h>
      <text:p text:style-name="Text_20_body">Paris Yank is not just a guide; it’s a community. Engage with fellow travelers and locals through our social features:</text:p>
      <text:h text:style-name="Heading_20_3" text:outline-level="3"><text:bookmark-start text:name="__RefHeading___chat_and_q_a_6"/><text:bookmark-start text:name="chat_and_q_a"/>Chat and Q&amp;A<text:bookmark-end text:name="__RefHeading___chat_and_q_a_6"/><text:bookmark-end text:name="chat_and_q_a"/></text:h>
      <text:p text:style-name="Text_20_body">Ask questions, share experiences, and get real-time advice from Parisians and other visitors. Whether you need a quick recommendation or detailed travel advice, our community is here to help.</text:p>
      <text:list text:style-name="List_20_1" text:continue-numbering="false">
        <text:list-item>
          <text:p text:style-name="List_20_1_Content_First"> <text:span text:style-name="Strong_20_Emphasis">Live Chat</text:span>: Real-time chat support for urgent inquiries.</text:p>
        </text:list-item>
        <text:list-item>
          <text:p text:style-name="List_20_1_Content_Last"> <text:span text:style-name="Strong_20_Emphasis">Discussion Forums</text:span>: Thematic forums for various interests (e.g., art lovers, foodies, history buffs).</text:p>
        </text:list-item>
      </text:list>
      <text:h text:style-name="Heading_20_3" text:outline-level="3"><text:bookmark-start text:name="__RefHeading___dining_guide_and_recipe_exchange_7"/><text:bookmark-start text:name="dining_guide_and_recipe_exchange"/>Dining Guide and Recipe Exchange<text:bookmark-end text:name="__RefHeading___dining_guide_and_recipe_exchange_7"/><text:bookmark-end text:name="dining_guide_and_recipe_exchange"/></text:h>
      <text:p text:style-name="Text_20_body">Share your favorite recipes and discover new ones. Our recipe exchange includes traditional French recipes and international dishes contributed by our diverse community. It’s a great way to connect over a shared love of food and cooking.</text:p>
      <text:list text:style-name="List_20_1" text:continue-numbering="false">
        <text:list-item>
          <text:p text:style-name="List_20_1_Content_First"> <text:span text:style-name="Strong_20_Emphasis">Recipe Categories</text:span>: Starters, main courses, desserts, and drinks.</text:p>
        </text:list-item>
        <text:list-item>
          <text:p text:style-name="List_20_1_Content_Last"> <text:span text:style-name="Strong_20_Emphasis">User Contributions</text:span>: Highlight popular recipes from visitors.</text:p>
        </text:list-item>
      </text:list>
      <text:p text:style-name="Horizontal_20_Line"/>
      <text:h text:style-name="Heading_20_2" text:outline-level="2"><text:bookmark-start text:name="__RefHeading___additional_social_elements_8"/><text:bookmark-start text:name="additional_social_elements"/>Additional Social Elements<text:bookmark-end text:name="__RefHeading___additional_social_elements_8"/><text:bookmark-end text:name="additional_social_elements"/></text:h>
      <text:p text:style-name="Text_20_body">To enhance the community spirit, we also offer:</text:p>
      <text:h text:style-name="Heading_20_3" text:outline-level="3"><text:bookmark-start text:name="__RefHeading___event_calendar_9"/><text:bookmark-start text:name="event_calendar"/>Event Calendar<text:bookmark-end text:name="__RefHeading___event_calendar_9"/><text:bookmark-end text:name="event_calendar"/></text:h>
      <text:p text:style-name="Text_20_body">Stay updated on local events, festivals, and happenings around Paris. Plan your visit around these events to make the most of your time in the city. <draw:frame draw:style-name="media" draw:name="0" text:anchor-type="as-char" draw:z-index="0" svg:width="" svg:rel-width="100%" svg:height="0cm"><draw:image xlink:href="Pictures/e0d37eef7935efde4d8ba08658918390.svg" xlink:type="simple" xlink:show="embed" xlink:actuate="onLoad"/></draw:frame> Install calendar plugin and configure</text:p>
      <text:list text:style-name="List_20_1" text:continue-numbering="false">
        <text:list-item>
          <text:p text:style-name="List_20_1_Content_First"> <text:span text:style-name="Strong_20_Emphasis">Upcoming Events</text:span>: A calendar with detailed descriptions of events.</text:p>
        </text:list-item>
        <text:list-item>
          <text:p text:style-name="List_20_1_Content_Last"> <text:span text:style-name="Strong_20_Emphasis">Submit an Event</text:span>: Allow users to contribute events they know about.</text:p>
        </text:list-item>
      </text:list>
      <text:h text:style-name="Heading_20_3" text:outline-level="3"><text:bookmark-start text:name="__RefHeading___photo_gallery_10"/><text:bookmark-start text:name="photo_gallery"/>Photo Gallery<text:bookmark-end text:name="__RefHeading___photo_gallery_10"/><text:bookmark-end text:name="photo_gallery"/></text:h>
      <text:p text:style-name="Text_20_body">Share your travel photos and browse through the visual stories of others. It’s a wonderful way to get inspired and see Paris through different lenses.</text:p>
      <text:list text:style-name="List_20_1" text:continue-numbering="false">
        <text:list-item>
          <text:p text:style-name="List_20_1_Content_First"> <text:span text:style-name="Strong_20_Emphasis">User Galleries</text:span>: Personal photo albums from visitors.</text:p>
        </text:list-item>
        <text:list-item>
          <text:p text:style-name="List_20_1_Content_Last"> <text:span text:style-name="Strong_20_Emphasis">Photo Contests</text:span>: Monthly themes and contests to encourage participation.</text:p>
        </text:list-item>
      </text:list>
      <text:h text:style-name="Heading_20_3" text:outline-level="3"><text:bookmark-start text:name="__RefHeading___blog_and_stories_11"/><text:bookmark-start text:name="blog_and_stories"/>Blog and Stories<text:bookmark-end text:name="__RefHeading___blog_and_stories_11"/><text:bookmark-end text:name="blog_and_stories"/></text:h>
      <text:p text:style-name="Text_20_body">Read and contribute to our blog, featuring travel stories, tips, and personal experiences from our community members.</text:p>
      <text:list text:style-name="List_20_1" text:continue-numbering="false">
        <text:list-item>
          <text:p text:style-name="List_20_1_Content_First"> <text:span text:style-name="Strong_20_Emphasis">Featured Articles</text:span>: In-depth articles on Parisian culture, history, and lifestyle.</text:p>
        </text:list-item>
        <text:list-item>
          <text:p text:style-name="List_20_1_Content_Last"> <text:span text:style-name="Strong_20_Emphasis">Guest Posts</text:span>: Invite users to share their own stories and travel experiences.</text:p>
        </text:list-item>
      </text:list>
      <text:p text:style-name="Text_20_body">Join Paris Yank today and start your journey to experiencing Paris with the insight and warmth of a local. Bon voyage!</text:p>
      <text:p text:style-name="Horizontal_20_Line"/>
      <text:h text:style-name="Heading_20_2" text:outline-level="2"><text:bookmark-start text:name="__RefHeading___site_navigation_12"/><text:bookmark-start text:name="site_navigation"/>Site Navigation<text:bookmark-end text:name="__RefHeading___site_navigation_12"/><text:bookmark-end text:name="site_navigation"/></text:h>
      <text:p text:style-name="Text_20_body">With so many links, pages, subjects and discussions…this Wiki website may be complex. This Wiki runs on a mobile phone but navigation is more difficult because the menus do not fit on a mobile phone screen.</text:p>
      <text:p text:style-name="Text_20_body">There are several ways to navigate</text:p>
      <text:list text:style-name="Numbering_20_1" text:continue-numbering="false">
        <text:list-item>
          <text:p text:style-name="Numbering_20_1_Content_First"> <text:span text:style-name="Strong_20_Emphasis">Logo</text:span> on the top left side: click to reach the Wiki Homepage <text:line-break/></text:p>
        </text:list-item>
        <text:list-item>
          <text:p text:style-name="Numbering_20_1_Content"> <text:span text:style-name="Strong_20_Emphasis">Left-hand column</text:span> will contain list of contents within the subject within you are located. For example… “Go → Paris” will have a list of contents specifically for Paris. <text:line-break/></text:p>
        </text:list-item>
        <text:list-item>
          <text:p text:style-name="Numbering_20_1_Content_Last"> <text:span text:style-name="Strong_20_Emphasis">Upper right page</text:span> has a list of contents for the page that you visit  <text:line-break/></text:p>
        </text:list-item>
      </text:list>
      <text:p text:style-name="Horizontal_20_Line"/>
      <text:h text:style-name="Heading_20_2" text:outline-level="2"><text:bookmark-start text:name="__RefHeading___about_the_wiki_13"/><text:bookmark-start text:name="about_the_wiki"/>About the Wiki<text:bookmark-end text:name="__RefHeading___about_the_wiki_13"/><text:bookmark-end text:name="about_the_wiki"/></text:h>
      <text:p text:style-name="Text_20_body">The DokuWiki engine is licensed under <text:a xlink:type="simple" xlink:href="http://www.gnu.org/licenses/gpl.html" text:style-name="Internet_20_link" text:visited-style-name="Visited_20_Internet_20_Link">GNU General Public License</text:a> Version 2.</text:p>
      <text:p text:style-name="Text_20_body">Not sure what this means? See the <text:a xlink:type="simple" xlink:href="https://www.dokuwiki.org/faq%3Alicense" text:style-name="Internet_20_link" text:visited-style-name="Visited_20_Internet_20_Link">FAQ on the Licenses</text:a>.</text:p>
      <text:p text:style-name="Text_20_body"> in the wiki page wiki:ebook
<text:a xlink:type="simple" xlink:href="http://parisyank.com/doku.php?id=wiki:ebook" text:style-name="Internet_20_link" text:visited-style-name="Visited_20_Internet_20_Link">ebook</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5::51:14</meta:creation-date>
    <dc:creator>Generated</dc:creator>
    <dc:date>2026-08-25T05::51:14</dc:date>
    <dc:language>en-US</dc:language>
    <meta:editing-cycles>1</meta:editing-cycles>
    <meta:editing-duration>PT0S</meta:editing-duration>
    <dc:title>start</dc:title>
  </office:meta>
</office:document-meta>
</file>