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log:smithsonian_releases_millions_of_images_to_the_public"/><text:bookmark-start text:name="__RefHeading___smithsonian_releases_millions_of_images_to_the_public_1"/><text:bookmark-start text:name="smithsonian_releases_millions_of_images_to_the_public"/>Smithsonian Releases Millions of Images to the Public<text:bookmark-end text:name="__RefHeading___smithsonian_releases_millions_of_images_to_the_public_1"/><text:bookmark-end text:name="smithsonian_releases_millions_of_images_to_the_public"/></text:h>
      <text:p text:style-name="Text_20_body">Continuing with a trend of creating digital 'museums' the Smithsonian Institute has released millions of images to the public under the <text:a xlink:type="simple" xlink:href="https://creativecommons.org/publicdomain/zero/1.0/" text:style-name="Internet_20_link" text:visited-style-name="Visited_20_Internet_20_Link">Creative Commons CC0</text:a> license. The CC0 license allows the public to use and display the work without permission or attribution. The creator releases the work from the copywrite license. <text:a xlink:type="simple" xlink:href="http://parisyank.com/doku.php?id=start" text:style-name="Internet_20_link" text:visited-style-name="Visited_20_Internet_20_Link">The Benevolent Expert</text:a> will use these images and try to attribute any images under CC0 to the provider.</text:p>
      <text:h text:style-name="Heading_20_3" text:outline-level="3"><text:bookmark-start text:name="__RefHeading___reference_2"/><text:bookmark-start text:name="reference"/>Reference<text:bookmark-end text:name="__RefHeading___reference_2"/><text:bookmark-end text:name="reference"/></text:h>
      <text:p text:style-name="Text_20_body"><text:a xlink:type="simple" xlink:href="https://www.smithsonianmag.com/smithsonian-institution/smithsonian-releases-28-million-images-public-domain-180974263/" text:style-name="Internet_20_link" text:visited-style-name="Visited_20_Internet_20_Link">Millions of Images Released by the Smithsonian Institute</text:a></text:p>
      <text:p text:style-name="Text_20_body"> — <text:span text:style-name="Emphasis"><text:a xlink:type="simple" xlink:href="mailto:admin@admin.com" text:style-name="Internet_20_link" text:visited-style-name="Visited_20_Internet_20_Link">admin</text:a> 2023/Jan/27 11:4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0::46:35</meta:creation-date>
    <dc:creator>Generated</dc:creator>
    <dc:date>2026-08-26T00::46:35</dc:date>
    <dc:language>en-US</dc:language>
    <meta:editing-cycles>1</meta:editing-cycles>
    <meta:editing-duration>PT0S</meta:editing-duration>
    <dc:title>wiki:blog:smithsonian_releases_millions_of_images_to_the_public</dc:title>
  </office:meta>
</office:document-meta>
</file>