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faq"/><text:bookmark-start text:name="__RefHeading___faq_-_frequently_asked_questions_1"/><text:bookmark-start text:name="faq_-_frequently_asked_questions"/>FAQ - Frequently Asked Questions<text:bookmark-end text:name="__RefHeading___faq_-_frequently_asked_questions_1"/><text:bookmark-end text:name="faq_-_frequently_asked_questions"/></text:h>
      <text:p text:style-name="Text_20_body">What is this page about?</text:p>
      <text:p text:style-name="Text_20_body">A: To share info</text:p>
      <text:p text:style-name="Text_20_body">A: 183cm</text:p>
      <text:p text:style-name="Text_20_body">Request a Q&amp;A in the discussion at the bottom of this page.</text:p>
      <text:p text:style-name="Horizontal_20_Line"/>
      <text:h text:style-name="Heading_20_2" text:outline-level="2"><text:bookmark-start text:name="__RefHeading___site_navigation_2"/><text:bookmark-start text:name="site_navigation"/>Site Navigation<text:bookmark-end text:name="__RefHeading___site_navigation_2"/><text:bookmark-end text:name="site_navigation"/></text:h>
      <text:p text:style-name="Text_20_body">A: click on the site logo in the upper left page corner</text:p>
      <text:p text:style-name="Text_20_body"><text:span text:style-name="Strong_20_Emphasis">Benevolent Expert Wiki</text:span> was created for Experts to share their expertise.</text:p>
      <text:p text:style-name="Text_20_body">First, let's define terms</text:p>
      <text:p text:style-name="Text_20_body"><text:span text:style-name="Emphasis"><text:span text:style-name="Strong_20_Emphasis">Benevolence</text:span></text:span> is a giving, caring personal attribute. A benevolent person has the inclination to perform kind, charitable acts. A benevolent person is a sharing person. <text:line-break/></text:p>
      <text:p text:style-name="Text_20_body">An <text:span text:style-name="Emphasis"><text:span text:style-name="Strong_20_Emphasis">Expert</text:span></text:span> is a person with a high degree of skill in or knowledge of a certain subject. An experienced, skilful, or practiced person; one skilled or thoroughly informed in any particular department of knowledge or art. Honestly, we have never met a single person who does not know something we do not know, from less than 5 years old to well over 100 years old. Everyone is an expert in some way and we want to listen and learn. <text:line-break/></text:p>
      <text:p text:style-name="Text_20_body">A <text:span text:style-name="Emphasis"><text:span text:style-name="Strong_20_Emphasis">Wiki</text:span></text:span> is a collaborative website whose content can be edited by anyone who has access to it. <text:line-break/></text:p>
      <text:p text:style-name="Text_20_body">You may know and use <text:a xlink:type="simple" xlink:href="https://en.wikipedia.org/wiki/Paris" text:style-name="Internet_20_link" text:visited-style-name="Visited_20_Internet_20_Link">Wikipedia Paris</text:a> that has thousands of contributors and provides information to millions. We find the Paris section of Wikipedia excellent and powerfully, a very detailed Wiki. But this Wiki is so overpowering that we find it is sometimes not accessible and not as easy for what we want to do. <text:line-break/></text:p>
      <text:p text:style-name="Text_20_body">You may know and use <text:a xlink:type="simple" xlink:href="https://en.wikivoyage.org/wiki/Paris" text:style-name="Internet_20_link" text:visited-style-name="Visited_20_Internet_20_Link">Wikivoyage Paris</text:a>. Wiki Voyage was created for fellow <text:span text:style-name="Strong_20_Emphasis"><text:span text:style-name="Emphasis">travelers</text:span></text:span> with many hundreds of contributors. Although excellent, it again may be too complex for our target audience, especially those who would like to contribute. <text:line-break/></text:p>
      <text:p text:style-name="Text_20_body"><text:a xlink:type="simple" xlink:href="http://parisyank.com/doku.php?id=wiki:start" text:style-name="Internet_20_link" text:visited-style-name="Visited_20_Internet_20_Link">The Benevolent Expert</text:a> certainly does not have the volume of views as the popular Wikis. Our Wiki is for folks like you and me who provide in plain language and provide information in which we are expert. <text:line-break/></text:p>
      <text:h text:style-name="Heading_20_1" text:outline-level="1"><text:bookmark-start text:name="__RefHeading___the_benevolent_expert_3"/><text:bookmark-start text:name="the_benevolent_expert"/>The Benevolent Expert<text:bookmark-end text:name="__RefHeading___the_benevolent_expert_3"/><text:bookmark-end text:name="the_benevolent_expert"/></text:h>
      <text:p text:style-name="Text_20_body">In other words, <text:a xlink:type="simple" xlink:href="http://parisyank.com/doku.php?id=wiki:start" text:style-name="Internet_20_link" text:visited-style-name="Visited_20_Internet_20_Link">The Benevolent Expert Wiki</text:a> is a place to share your knowledge and your expertise. You certainly have interesting knowledge of which many readers will benefit. This website is all about sharing as a Benevolent person and an Expert person, sharing to others you may not know. Contributing to the knowledge of our community.</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9::53:26</meta:creation-date>
    <dc:creator>Generated</dc:creator>
    <dc:date>2026-08-26T09::53:26</dc:date>
    <dc:language>en-US</dc:language>
    <meta:editing-cycles>1</meta:editing-cycles>
    <meta:editing-duration>PT0S</meta:editing-duration>
    <dc:title>wiki:faq</dc:title>
  </office:meta>
</office:document-meta>
</file>