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82a5b3fe53f3a42c42a9fdf1d0d2dc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playground"/><text:bookmark-start text:name="__RefHeading___this_is_the_wiki_playground_1"/><text:bookmark-start text:name="this_is_the_wiki_playground"/>This is the wiki Playground<text:bookmark-end text:name="__RefHeading___this_is_the_wiki_playground_1"/><text:bookmark-end text:name="this_is_the_wiki_playground"/></text:h>
      <text:p text:style-name="Text_20_body">This page, Playground or Sandbox, is useful for testing syntax without worry of making errors on “live” pages.</text:p>
      <text:p text:style-name="Text_20_body">Have fun but don't be mean and throw sand  <draw:frame draw:style-name="media" draw:name="0" text:anchor-type="as-char" draw:z-index="0" svg:width="" svg:rel-width="100%" svg:height="0cm"><draw:image xlink:href="Pictures/b82a5b3fe53f3a42c42a9fdf1d0d2dcc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1::48:58</meta:creation-date>
    <dc:creator>Generated</dc:creator>
    <dc:date>2026-08-24T21::48:58</dc:date>
    <dc:language>en-US</dc:language>
    <meta:editing-cycles>1</meta:editing-cycles>
    <meta:editing-duration>PT0S</meta:editing-duration>
    <dc:title>wiki:playground</dc:title>
  </office:meta>
</office:document-meta>
</file>