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e0d37eef7935efde4d8ba08658918390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policies_and_guidelines"/><text:bookmark-start text:name="__RefHeading___policies_and_guidelines_1"/><text:bookmark-start text:name="policies_and_guidelines"/>Policies and Guidelines<text:bookmark-end text:name="__RefHeading___policies_and_guidelines_1"/><text:bookmark-end text:name="policies_and_guidelines"/></text:h>
      <text:p text:style-name="Text_20_body"><draw:frame draw:style-name="media" draw:name="0" text:anchor-type="as-char" draw:z-index="0" svg:width="" svg:rel-width="100%" svg:height="0cm"><draw:image xlink:href="Pictures/e0d37eef7935efde4d8ba08658918390.svg" xlink:type="simple" xlink:show="embed" xlink:actuate="onLoad"/></draw:frame>
This page will be created as soon as possible</text:p>
      <text:p text:style-name="Text_20_body">This page is to describe policies and guidelines for this Wiki</text:p>
      <text:p text:style-name="Text_20_body"><text:a xlink:type="simple" xlink:href="https://creativecommons.org/licenses/by-nc-sa/4.0/deed.en" text:style-name="Internet_20_link" text:visited-style-name="Visited_20_Internet_20_Link">https://creativecommons.org/licenses/by-nc-sa/4.0/deed.en</text:a></text:p>
      <text:p text:style-name="Text_20_body">The DokuWiki engine is licensed under <text:a xlink:type="simple" xlink:href="http://www.gnu.org/licenses/gpl.html" text:style-name="Internet_20_link" text:visited-style-name="Visited_20_Internet_20_Link">GNU General Public License</text:a> Version 2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08::18:28</meta:creation-date>
    <dc:creator>Generated</dc:creator>
    <dc:date>2026-08-26T08::18:28</dc:date>
    <dc:language>en-US</dc:language>
    <meta:editing-cycles>1</meta:editing-cycles>
    <meta:editing-duration>PT0S</meta:editing-duration>
    <dc:title>wiki:policies_and_guidelines</dc:title>
  </office:meta>
</office:document-meta>
</file>