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cooking_tools"/><text:bookmark-start text:name="__RefHeading___welcome_to_cooking_tools_1"/><text:bookmark-start text:name="welcome_to_cooking_tools"/>Welcome to Cooking Tools<text:bookmark-end text:name="__RefHeading___welcome_to_cooking_tools_1"/><text:bookmark-end text:name="welcome_to_cooking_tools"/></text:h>
      <text:p text:style-name="Text_20_body"><text:a xlink:type="simple" xlink:href="https://parisyank.com/doku.php?id=benev_expert:eat:preparein:sous_vide" text:style-name="Internet_20_link" text:visited-style-name="Visited_20_Internet_20_Link">Sous-Vide Equipment</text:a><text:line-break/>
<text:a xlink:type="simple" xlink:href="https://parisyank.com/doku.php?id=benev_expert:eat:preparein:cooker" text:style-name="Internet_20_link" text:visited-style-name="Visited_20_Internet_20_Link">eCookers Instapot &amp; Fast/Slow Pro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8::11:09</meta:creation-date>
    <dc:creator>Generated</dc:creator>
    <dc:date>2026-08-22T08::11:09</dc:date>
    <dc:language>en-US</dc:language>
    <meta:editing-cycles>1</meta:editing-cycles>
    <meta:editing-duration>PT0S</meta:editing-duration>
    <dc:title>paris_yank:eat:preparein:cooking_tools</dc:title>
  </office:meta>
</office:document-meta>
</file>