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jambon_cru"/><text:bookmark-start text:name="__RefHeading___jambon_cru_1"/><text:bookmark-start text:name="jambon_cru"/>Jambon Cru<text:bookmark-end text:name="__RefHeading___jambon_cru_1"/><text:bookmark-end text:name="jambon_cru"/></text:h>
      <text:p text:style-name="Text_20_body"> 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</text:p>
      <text:p text:style-name="Text_20_body"><text:span text:style-name="Strong_20_Emphasis">Jambon de Parme</text:span> (<text:span text:style-name="Emphasis">Prosciutto di Parma</text:span>) is the authentic Italian dry-cured ham, whereas <text:span text:style-name="Strong_20_Emphasis">Jambon Serrano</text:span> is Spanish. </text:p>
      <text:p text:style-name="Text_20_body">Jamón ibérico (Spanish: [xaˈmon iˈβeɾiko]; Spanish for “Iberian ham”), known in Portuguese as presunto ibérico (Portuguese: [pɾɨˈzũtu iˈβɛɾiku]), is a variety of jamón or presunto, a type of cured leg of pork</text:p>
      <text:p text:style-name="Text_20_body">The key differences between the two are:</text:p>
      <text:p text:style-name="Text_20_body">Origin: Jambon de Parme is produced exclusively in the Parma region of Italy under strict AOP regulations, while Jambon Serrano comes from various mountainous regions in Spain. 
Taste and Texture: Jambon de Parme is known for its sweet, delicate, and melt-in-the-mouth texture with a mild flavor.  In contrast, Jambon Serrano is saltier, firmer, and drier, with more intense, robust notes. 
Production: Jambon de Parme uses only salt and is aged for at least 12 months, often benefiting from the region's humid climate.  Jambon Serrano may include preservatives, is aged for 7 to 16 months, and is cured in drier mountain air. 
For an elegant, sweet Italian antipasti experience, choose Jambon de Parme.  For a saltier, rustic option often used in tapas or cooked dishes, choose Jambon Serran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0::12:34</meta:creation-date>
    <dc:creator>Generated</dc:creator>
    <dc:date>2026-09-12T10::12:34</dc:date>
    <dc:language>en-US</dc:language>
    <meta:editing-cycles>1</meta:editing-cycles>
    <meta:editing-duration>PT0S</meta:editing-duration>
    <dc:title>paris_yank:eat:preparein:jambon_cru</dc:title>
  </office:meta>
</office:document-meta>
</file>