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menus:apero_dinatoire:claude:202609"/><text:bookmark-start text:name="__RefHeading___algerian_fish_tagine_dinner_1"/><text:bookmark-start text:name="algerian_fish_tagine_dinner"/>Algerian Fish Tagine Dinner<text:bookmark-end text:name="__RefHeading___algerian_fish_tagine_dinner_1"/><text:bookmark-end text:name="algerian_fish_tagine_dinner"/></text:h>
      <text:h text:style-name="Heading_20_2" text:outline-level="2"><text:bookmark-start text:name="__RefHeading___a_planning_guide_for_four_guests_2"/><text:bookmark-start text:name="a_planning_guide_for_four_guests"/>A Planning Guide for Four Guests<text:bookmark-end text:name="__RefHeading___a_planning_guide_for_four_guests_2"/><text:bookmark-end text:name="a_planning_guide_for_four_guests"/></text:h>
      <text:h text:style-name="Heading_20_2" text:outline-level="2"><text:bookmark-start text:name="__RefHeading___in_a_casual_relaxed_3"/><text:bookmark-start text:name="in_a_casual_relaxed"/>in a Casual, Relaxed<text:bookmark-end text:name="__RefHeading___in_a_casual_relaxed_3"/><text:bookmark-end text:name="in_a_casual_relaxed"/></text:h>
      <text:h text:style-name="Heading_20_2" text:outline-level="2"><text:bookmark-start text:name="__RefHeading___and_welcoming_environment_4"/><text:bookmark-start text:name="and_welcoming_environment"/>and Welcoming Environment<text:bookmark-end text:name="__RefHeading___and_welcoming_environment_4"/><text:bookmark-end text:name="and_welcoming_environment"/></text:h>
      <text:p text:style-name="Text_20_body">An Algerian Spiced Fish Tagine offers a relaxed, aromatic dinner for four, typically requiring about 2 hours and 45 minutes from prep to plate.  The dish centers on fresh fish fillets marinated in a blend of cilantro, garlic, ginger, cumin, coriander, anise, and cayenne, served alongside slow-baked tomatoes, eggplant, and Moroccan black olives. </text:p>
      <text:p text:style-name="Text_20_body">To prepare, blend the spice mixture with olive oil and lemon juice, then marinate the 2 pounds of fish for 2 hours to infuse deep flavor.  While the fish rests, bake halved plum tomatoes at 300°F for 1.5 hours until soft and concentrated. </text:p>
      <text:p text:style-name="Text_20_body">Serve the dish by layering the marinated fish and chopped vegetables in a tagine or baking dish, then bake or simmer for 20–30 minutes until the fish is cooked through.  This Mediterranean-style meal is naturally gluten-free and pairs beautifully with saffron maftoul or couscous for a wholesome, low-effort family dinner. </text:p>
      <text:p text:style-name="Horizontal_20_Line"/>
      <text:h text:style-name="Heading_20_3" text:outline-level="3"><text:bookmark-start text:name="__RefHeading___menu_at_a_glance_5"/><text:bookmark-start text:name="menu_at_a_glance"/>Menu at a Glance<text:bookmark-end text:name="__RefHeading___menu_at_a_glance_5"/><text:bookmark-end text:name="menu_at_a_glance"/></text:h>
      <text:list text:style-name="List_20_1" text:continue-numbering="false">
        <text:list-item>
          <text:p text:style-name="List_20_1_Content_First"> <text:span text:style-name="Strong_20_Emphasis">Appetizers</text:span>: bourek pastries, zaalouk, shlada, citrous salad, olives &amp; preserved lemons</text:p>
        </text:list-item>
        <text:list-item>
          <text:p text:style-name="List_20_1_Content"> <text:span text:style-name="Strong_20_Emphasis">Main</text:span>: Algerian-style fish tagine (grouper, monkfish, or dorade)</text:p>
        </text:list-item>
        <text:list-item>
          <text:p text:style-name="List_20_1_Content"> <text:span text:style-name="Strong_20_Emphasis">Sides</text:span>: vegetable couscous, <text:span text:style-name="Emphasis">ras el hanout</text:span> roasted vegetables, fennel &amp; orange salad</text:p>
        </text:list-item>
        <text:list-item>
          <text:p text:style-name="List_20_1_Content"> <text:span text:style-name="Strong_20_Emphasis">Beverages</text:span>: mint tea, orange blossom lemonade, Provençal rosé, cardamom coffee</text:p>
        </text:list-item>
        <text:list-item>
          <text:p text:style-name="List_20_1_Content_Last"> <text:span text:style-name="Strong_20_Emphasis">Dessert</text:span>: makroudh, chebakia, or dates from African Market Nice</text:p>
        </text:list-item>
      </text:list>
      <text:p text:style-name="Horizontal_20_Line"/>
      <text:h text:style-name="Heading_20_4" text:outline-level="4"><text:bookmark-start text:name="__RefHeading___fish_notes_6"/><text:bookmark-start text:name="fish_notes"/>Fish Notes<text:bookmark-end text:name="__RefHeading___fish_notes_6"/><text:bookmark-end text:name="fish_notes"/></text:h>
      <text:list text:style-name="List_20_1" text:continue-numbering="false">
        <text:list-item>
          <text:p text:style-name="List_20_1_Content_First"> <text:span text:style-name="Strong_20_Emphasis">Traditional choice</text:span>: grouper (mérou), firm and classic for Maghrebi tagines.</text:p>
        </text:list-item>
        <text:list-item>
          <text:p text:style-name="List_20_1_Content"> <text:span text:style-name="Strong_20_Emphasis">Easiest to work with</text:span>: monkfish (lotte) — very firm, forgiving, freezes and thaws well. Widely available:</text:p>
          <text:list text:style-name="List_20_1">
            <text:list-item>
              <text:p text:style-name="List_20_1_Content"> <text:span text:style-name="Strong_20_Emphasis">sea bream</text:span> (dorade), hake (merlu), or cod (cabillaud).</text:p>
            </text:list-item>
            <text:list-item>
              <text:p text:style-name="List_20_1_Content"> <text:span text:style-name="Strong_20_Emphasis">Picard</text:span> is a perfectly good source for monkfish or cod fillets if you want a stress-free, pre-portioned option.</text:p>
            </text:list-item>
          </text:list>
        </text:list-item>
        <text:list-item>
          <text:p text:style-name="List_20_1_Content_Last"> For a more special-occasion presentation, buy grouper or dorade fresh from a fishmonger at Marché Provençal.</text:p>
        </text:list-item>
      </text:list>
      <text:p text:style-name="Horizontal_20_Line"/>
      <text:h text:style-name="Heading_20_3" text:outline-level="3"><text:bookmark-start text:name="__RefHeading___ambiance_7"/><text:bookmark-start text:name="ambiance"/>Ambiance<text:bookmark-end text:name="__RefHeading___ambiance_7"/><text:bookmark-end text:name="ambiance"/></text:h>
      <text:list text:style-name="List_20_1" text:continue-numbering="false">
        <text:list-item>
          <text:p text:style-name="List_20_1_Content_First"> <text:span text:style-name="Strong_20_Emphasis">Music</text:span>: Algerian raï (Cheb Khaled, Cheb Mami, Rachid Taha) for arrival and after dinner; chaâbi or Andalusian-influenced malouf as a mellower backdrop during the meal.</text:p>
        </text:list-item>
        <text:list-item>
          <text:p text:style-name="List_20_1_Content"> <text:span text:style-name="Strong_20_Emphasis">Decor</text:span>: low warm lighting (candles, lanterns), a patterned kilim-style table runner, brass or copper serving pieces, fresh mint and citrus as a simple centerpiece, incense or bakhoor lit before guests arrive.</text:p>
        </text:list-item>
        <text:list-item>
          <text:p text:style-name="List_20_1_Content_Last"> <text:span text:style-name="Strong_20_Emphasis">Don't forget</text:span>: a bread basket, a small bowl for olive pits, a lemon or rose-petal water bowl for rinsing fingers, and harissa served on the side rather than mixed in.</text:p>
        </text:list-item>
      </text:list>
      <text:p text:style-name="Horizontal_20_Line"/>
      <text:h text:style-name="Heading_20_2" text:outline-level="2"><text:bookmark-start text:name="__RefHeading___shopping_list_8"/><text:bookmark-start text:name="shopping_list"/>Shopping List<text:bookmark-end text:name="__RefHeading___shopping_list_8"/><text:bookmark-end text:name="shopping_list"/></text:h>
      <text:p text:style-name="Text_20_body">Organized by where to buy each item.</text:p>
      <text:h text:style-name="Heading_20_3" text:outline-level="3"><text:bookmark-start text:name="__RefHeading___african_market_nice_9"/><text:bookmark-start text:name="african_market_nice"/>African Market Nice<text:bookmark-end text:name="__RefHeading___african_market_nice_9"/><text:bookmark-end text:name="african_market_nice"/></text:h>
      <text:p text:style-name="Text_20_body">— 37 Route de Turin, 06300 Nice
Open Tue–Sat 10h–19h30 (Fri closed 13h–15h), Mon 12h–19h30, Sun 10h–16h30.</text:p>
      <text:list text:style-name="List_20_1" text:continue-numbering="false">
        <text:list-item>
          <text:p text:style-name="List_20_1_Content_First"> Ras el hanout, cumin, sweet &amp; smoked paprika, ground coriander</text:p>
        </text:list-item>
        <text:list-item>
          <text:p text:style-name="List_20_1_Content"> Harissa (jar or tube)</text:p>
        </text:list-item>
        <text:list-item>
          <text:p text:style-name="List_20_1_Content"> Preserved lemons</text:p>
        </text:list-item>
        <text:list-item>
          <text:p text:style-name="List_20_1_Content"> Dried dates (dessert fallback)</text:p>
        </text:list-item>
        <text:list-item>
          <text:p text:style-name="List_20_1_Content"> Makroudh, chebakia, or other pastries — call ahead to check stock</text:p>
        </text:list-item>
        <text:list-item>
          <text:p text:style-name="List_20_1_Content"> Orange blossom water</text:p>
        </text:list-item>
        <text:list-item>
          <text:p text:style-name="List_20_1_Content"> Mint tea (gunpowder green tea)</text:p>
        </text:list-item>
        <text:list-item>
          <text:p text:style-name="List_20_1_Content_Last"> Feuilles de brick (bourek/brik pastry sheets), if in stock</text:p>
        </text:list-item>
      </text:list>
      <text:h text:style-name="Heading_20_3" text:outline-level="3"><text:bookmark-start text:name="__RefHeading___marche_provencal_10"/><text:bookmark-start text:name="marche_provencal"/>Marché Provençal<text:bookmark-end text:name="__RefHeading___marche_provencal_10"/><text:bookmark-end text:name="marche_provencal"/></text:h>
      <text:p text:style-name="Text_20_body">– Cours Saleya (mornings, closed Monday)</text:p>
      <text:list text:style-name="List_20_1" text:continue-numbering="false">
        <text:list-item>
          <text:p text:style-name="List_20_1_Content_First"> Fresh fish — grouper or dorade, from a fishmonger stall (if not using Picard)</text:p>
        </text:list-item>
        <text:list-item>
          <text:p text:style-name="List_20_1_Content"> Fresh mint, large bunch</text:p>
        </text:list-item>
        <text:list-item>
          <text:p text:style-name="List_20_1_Content"> Vegetables: carrots, zucchini, turnips, fennel, tomatoes, onions</text:p>
        </text:list-item>
        <text:list-item>
          <text:p text:style-name="List_20_1_Content"> Oranges, for the fennel-orange salad</text:p>
        </text:list-item>
        <text:list-item>
          <text:p text:style-name="List_20_1_Content"> Olives and marinated vegetablesCrusty bread or semoule bread</text:p>
        </text:list-item>
        <text:list-item>
          <text:p text:style-name="List_20_1_Content_Last"> Monday only: browse the antiques/flea market for a secondhand tagine dish</text:p>
        </text:list-item>
      </text:list>
      <text:h text:style-name="Heading_20_3" text:outline-level="3"><text:bookmark-start text:name="__RefHeading___picard_11"/><text:bookmark-start text:name="picard"/>Picard<text:bookmark-end text:name="__RefHeading___picard_11"/><text:bookmark-end text:name="picard"/></text:h>
      <text:p text:style-name="Text_20_body">(if buying fish frozen)</text:p>
      <text:list text:style-name="List_20_1" text:continue-numbering="false">
        <text:list-item>
          <text:p text:style-name="List_20_1_Content_First"> Frozen monkfish or cod fillets, portioned for 4</text:p>
        </text:list-item>
        <text:list-item>
          <text:p text:style-name="List_20_1_Content"> Regular Grocery (Casino, Carrefour, etc.)</text:p>
        </text:list-item>
        <text:list-item>
          <text:p text:style-name="List_20_1_Content"> Couscous (semoule)Roasted almonds</text:p>
        </text:list-item>
        <text:list-item>
          <text:p text:style-name="List_20_1_Content"> Olive oil, extra lemons</text:p>
        </text:list-item>
        <text:list-item>
          <text:p text:style-name="List_20_1_Content"> Dry Provençal rosé</text:p>
        </text:list-item>
        <text:list-item>
          <text:p text:style-name="List_20_1_Content"> Sparkling water or a non-alcoholic option</text:p>
        </text:list-item>
        <text:list-item>
          <text:p text:style-name="List_20_1_Content_Last"> Ground coffee and cardamom pods, for after dinner</text:p>
        </text:list-item>
      </text:list>
      <text:p text:style-name="Horizontal_20_Line"/>
      <text:h text:style-name="Heading_20_3" text:outline-level="3"><text:bookmark-start text:name="__RefHeading___preparation_timeline_12"/><text:bookmark-start text:name="preparation_timeline"/>Preparation Timeline<text:bookmark-end text:name="__RefHeading___preparation_timeline_12"/><text:bookmark-end text:name="preparation_timeline"/></text:h>
      <text:p text:style-name="Text_20_body">Worked backward from serving time, so the day of the party stays calm.</text:p>
      <text:h text:style-name="Heading_20_4" text:outline-level="4"><text:bookmark-start text:name="__RefHeading___days_before_13"/><text:bookmark-start text:name="days_before"/>1–2 Days Before<text:bookmark-end text:name="__RefHeading___days_before_13"/><text:bookmark-end text:name="days_before"/></text:h>
      <text:list text:style-name="List_20_1" text:continue-numbering="false">
        <text:list-item>
          <text:p text:style-name="List_20_1_Content_First"> Buy dry goods and spices from the African Market Nice</text:p>
        </text:list-item>
        <text:list-item>
          <text:p text:style-name="List_20_1_Content"> Buy rosé and non-perishables from the regular grocery store</text:p>
        </text:list-item>
        <text:list-item>
          <text:p text:style-name="List_20_1_Content"> If going the flea-market route, this is the window for a Monday Cours Saleya visit</text:p>
        </text:list-item>
        <text:list-item>
          <text:p text:style-name="List_20_1_Content"> Make the zaalouk / chtitha (eggplant dip) — improves after a day in the fridge</text:p>
        </text:list-item>
        <text:list-item>
          <text:p text:style-name="List_20_1_Content"> Make the Citrous salad — also holds well</text:p>
        </text:list-item>
        <text:list-item>
          <text:p text:style-name="List_20_1_Content_Last"> If using frozen fish, buy it now and keep it in the freezer</text:p>
        </text:list-item>
      </text:list>
      <text:h text:style-name="Heading_20_4" text:outline-level="4"><text:bookmark-start text:name="__RefHeading___day_before_14"/><text:bookmark-start text:name="day_before"/>Day Before<text:bookmark-end text:name="__RefHeading___day_before_14"/><text:bookmark-end text:name="day_before"/></text:h>
      <text:list text:style-name="List_20_1" text:continue-numbering="false">
        <text:list-item>
          <text:p text:style-name="List_20_1_Content_First"> Move frozen fish from freezer to fridge to thaw slowly overnight (skip if buying fresh)</text:p>
        </text:list-item>
        <text:list-item>
          <text:p text:style-name="List_20_1_Content"> Prep fennel &amp; orange salad components; store separately, dress just before serving</text:p>
        </text:list-item>
        <text:list-item>
          <text:p text:style-name="List_20_1_Content"> Make the shlada (tomato-cucumber salad) — best made a few hours to a day ahead</text:p>
        </text:list-item>
        <text:list-item>
          <text:p text:style-name="List_20_1_Content"> Chop vegetables for the tagine and the roasted vegetable side</text:p>
        </text:list-item>
        <text:list-item>
          <text:p text:style-name="List_20_1_Content"> Mix the chermoula marinade; marinate the fish overnight if the recipe allows</text:p>
        </text:list-item>
        <text:list-item>
          <text:p text:style-name="List_20_1_Content_Last"> Set the table and put out decor — runner, candles, brass pieces</text:p>
        </text:list-item>
      </text:list>
      <text:h text:style-name="Heading_20_4" text:outline-level="4"><text:bookmark-start text:name="__RefHeading___day_of_morning_15"/><text:bookmark-start text:name="day_of_morning"/>Day Of — Morning<text:bookmark-end text:name="__RefHeading___day_of_morning_15"/><text:bookmark-end text:name="day_of_morning"/></text:h>
      <text:p text:style-name="Preformatted_20_Text"><text:s text:c="2"/>• If buying fish fresh, go to Marché Provençal early<text:line-break/><text:s text:c="2"/>• Assemble bourek/brik rolls (don't fry yet); keep covered in the fridge<text:line-break/><text:s text:c="2"/>• Roast the vegetables for the side — reheat later<text:line-break/><text:s text:c="2"/>• Prep the couscous base — reheat with a splash of water/oil before serving<text:line-break/><text:s text:c="2"/>• Make the mint tea concentrate or have everything ready to brew fresh<text:line-break/><text:s text:c="2"/></text:p>
      <text:h text:style-name="Heading_20_4" text:outline-level="4"><text:bookmark-start text:name="__RefHeading___afternoon_3_4_hours_before_guests_arrive_16"/><text:bookmark-start text:name="afternoon_3_4_hours_before_guests_arrive"/>Afternoon (3–4 Hours Before Guests Arrive)<text:bookmark-end text:name="__RefHeading___afternoon_3_4_hours_before_guests_arrive_16"/><text:bookmark-end text:name="afternoon_3_4_hours_before_guests_arrive"/></text:h>
      <text:p text:style-name="Preformatted_20_Text"><text:s text:c="2"/>• Light prep only — nothing that needs full attention<text:line-break/><text:s text:c="2"/>• Set out olives, almonds, preserved lemons in serving dishes<text:line-break/><text:s text:c="2"/>• Chill the rosé<text:line-break/><text:s text:c="2"/>• Confirm harissa is in its own small serving bowl</text:p>
      <text:p text:style-name="Text_20_body">Preparation Timeline
Worked backward from serving time, so the day of the party stays calm.
1–2 Days Before</text:p>
      <text:p text:style-name="Preformatted_20_Text"><text:s text:c="2"/>• Buy dry goods and spices from African Market Nice<text:line-break/><text:s text:c="2"/>• Buy rosé and non-perishables from the regular grocery store<text:line-break/><text:s text:c="2"/>• If going the flea-market route, this is the window for a Monday Cours Saleya visit<text:line-break/><text:s text:c="2"/>• Make the zaalouk / chtitha (eggplant dip) — improves after a day in the fridge<text:line-break/><text:s text:c="2"/>• Make the carrot salad — also holds well<text:line-break/><text:s text:c="2"/>• If using frozen fish, buy it now and keep it in the freezer</text:p>
      <text:p text:style-name="Text_20_body">Afternoon (3–4 Hours Before Guests Arrive)</text:p>
      <text:p text:style-name="Preformatted_20_Text"><text:s text:c="2"/>• Light prep only — nothing that needs full attention<text:line-break/><text:s text:c="2"/>• Set out olives, almonds, preserved lemons in serving dishes<text:line-break/><text:s text:c="2"/>• Chill the rosé<text:line-break/><text:s text:c="2"/>• Confirm harissa is in its own small serving bowl</text:p>
      <text:p text:style-name="Text_20_body">1.5–2 Hours Before Guests Arrive</text:p>
      <text:p text:style-name="Preformatted_20_Text"><text:s text:c="2"/>• Start the tagine — gives it time to braise gently without rushing<text:line-break/><text:s text:c="2"/>• While it simmers: shower, change, take a breath</text:p>
      <text:p text:style-name="Text_20_body">When Guests Arrive</text:p>
      <text:p text:style-name="Preformatted_20_Text"><text:s text:c="2"/>• Bourek and olives out immediately as they settle in<text:line-break/><text:s text:c="2"/>• Brew and pour mint tea or lemonade<text:line-break/><text:s text:c="2"/>• Tagine finishes on low heat in the background — check once, then let it be</text:p>
      <text:p text:style-name="Text_20_body">After the Meal</text:p>
      <text:p text:style-name="Preformatted_20_Text"><text:s text:c="2"/>• Cardamom coffee or a second round of mint tea<text:line-break/><text:s text:c="2"/>• Dessert plated — no cooking required if bought at African Market Ni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09::52:38</meta:creation-date>
    <dc:creator>Generated</dc:creator>
    <dc:date>2026-09-12T09::52:38</dc:date>
    <dc:language>en-US</dc:language>
    <meta:editing-cycles>1</meta:editing-cycles>
    <meta:editing-duration>PT0S</meta:editing-duration>
    <dc:title>paris_yank:eat:preparein:menus:apero_dinatoire:claude:202609</dc:title>
  </office:meta>
</office:document-meta>
</file>