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menus:apero_dinatoire:joselyn:202604"/><text:bookmark-start text:name="__RefHeading___late_summer_apero_1"/><text:bookmark-start text:name="late_summer_apero"/>Late Summer Apéro<text:bookmark-end text:name="__RefHeading___late_summer_apero_1"/><text:bookmark-end text:name="late_summer_apero"/></text:h>
      <text:h text:style-name="Heading_20_2" text:outline-level="2"><text:bookmark-start text:name="__RefHeading___with_jocelyn_2"/><text:bookmark-start text:name="with_jocelyn"/>with Jocelyn<text:bookmark-end text:name="__RefHeading___with_jocelyn_2"/><text:bookmark-end text:name="with_jocelyn"/></text:h>
      <text:p text:style-name="Text_20_body">—-</text:p>
      <text:h text:style-name="Heading_20_2" text:outline-level="2"><text:bookmark-start text:name="__RefHeading___boissons_3"/><text:bookmark-start text:name="boissons"/>Boissons<text:bookmark-end text:name="__RefHeading___boissons_3"/><text:bookmark-end text:name="boissons"/></text:h>
      <text:list text:style-name="List_20_1" text:continue-numbering="false">
        <text:list-item>
          <text:p text:style-name="List_20_1_Content_First"> Vin blanc – sancerre?</text:p>
        </text:list-item>
        <text:list-item>
          <text:p text:style-name="List_20_1_Content"> Vin rouge – syrah?</text:p>
        </text:list-item>
        <text:list-item>
          <text:p text:style-name="List_20_1_Content"> Eau for an apéro</text:p>
          <text:list text:style-name="List_20_1">
            <text:list-item>
              <text:p text:style-name="List_20_1_Content"> Eau plate</text:p>
            </text:list-item>
            <text:list-item>
              <text:p text:style-name="List_20_1_Content_Last"> Eau gazeuses</text:p>
            </text:list-item>
          </text:list>
        </text:list-item>
      </text:list>
      <text:h text:style-name="Heading_20_2" text:outline-level="2"><text:bookmark-start text:name="__RefHeading___main_4"/><text:bookmark-start text:name="main"/>Main<text:bookmark-end text:name="__RefHeading___main_4"/><text:bookmark-end text:name="main"/></text:h>
      <text:list text:style-name="List_20_1" text:continue-numbering="false">
        <text:list-item>
          <text:p text:style-name="LastListParagraph_List_20_1_Content_First"> <text:a xlink:type="simple" xlink:href="https://parisyank.com/doku.php?id=paris_yank:eat:preparein:menus:apero_dinatoire:joselyn:cucumber_with_chevre_frais_and_salmon_fume_tartine" text:style-name="Internet_20_link" text:visited-style-name="Visited_20_Internet_20_Link">Cucumber with Chèvre Frais and Salmon fumé tartiné</text:a></text:p>
        </text:list-item>
      </text:list>
      <text:p text:style-name="Text_20_body">            ▪ chèvre frais</text:p>
      <text:p text:style-name="Preformatted_20_Text"><text:s text:c="10"/>▪ cucumber</text:p>
      <text:p text:style-name="Preformatted_20_Text"><text:s text:c="6"/>◦ Cheese<text:line-break/><text:s text:c="10"/>▪ bleu crème<text:line-break/><text:s text:c="10"/>▪ Compté <text:line-break/><text:s text:c="10"/>▪ camembert<text:line-break/><text:s text:c="6"/>◦ jambon cru italien</text:p>
      <text:p text:style-name="Preformatted_20_Text"><text:s text:c="6"/>◦ veggies<text:line-break/><text:s text:c="10"/>▪ bâtonnets de légume<text:line-break/><text:s text:c="10"/>▪ houmous<text:line-break/><text:s text:c="10"/>▪ tapenade(s)</text:p>
      <text:p text:style-name="Preformatted_20_Text"><text:s text:c="6"/>◦ Bread<text:line-break/><text:s text:c="10"/>▪ grissini<text:line-break/><text:s text:c="10"/>▪ baguette de campagne<text:line-break/><text:s text:c="10"/>▪ pain nois; pavé </text:p>
      <text:p text:style-name="Preformatted_20_Text"><text:s text:c="6"/>◦ Salade de concombre<text:line-break/><text:s text:c="10"/>▪ concombre<text:line-break/><text:s text:c="10"/>▪ tomates <text:line-break/><text:s text:c="10"/>▪ onion <text:line-break/><text:s text:c="10"/>▪ vinaigrette <text:line-break/><text:s text:c="12"/><text:line-break/><text:s text:c="6"/>◦ Dessert<text:line-break/><text:s text:c="6"/>Tiramisu<text:line-break/><text:s text:c="6"/>Pecorino cheese</text:p>
      <text:p text:style-name="Text_20_body">+Instead of camenbert )</text:p>
      <text:p text:style-name="Text_20_body">Figues fraîches 
Apricots 
(Check 21 Paysans )</text:p>
      <text:p text:style-name="Text_20_body">Aprma ham or serrano / pata Negra ham
35m</text:p>
      <text:p text:style-name="Text_20_body">Macarons LAC or Tiramis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2::04:48</meta:creation-date>
    <dc:creator>Generated</dc:creator>
    <dc:date>2026-09-07T12::04:48</dc:date>
    <dc:language>en-US</dc:language>
    <meta:editing-cycles>1</meta:editing-cycles>
    <meta:editing-duration>PT0S</meta:editing-duration>
    <dc:title>paris_yank:eat:preparein:menus:apero_dinatoire:joselyn:202604</dc:title>
  </office:meta>
</office:document-meta>
</file>