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eat:preparein:menus:artisanal_cheeses"/><text:bookmark-start text:name="__RefHeading___artisanal_cheeses_1"/><text:bookmark-start text:name="artisanal_cheeses"/>Artisanal Cheeses<text:bookmark-end text:name="__RefHeading___artisanal_cheeses_1"/><text:bookmark-end text:name="artisanal_cheeses"/></text:h>
      <text:h text:style-name="Heading_20_2" text:outline-level="2"><text:bookmark-start text:name="__RefHeading___for_an_apero_dinatoire_2"/><text:bookmark-start text:name="for_an_apero_dinatoire"/>for an Apéro Dînatoire<text:bookmark-end text:name="__RefHeading___for_an_apero_dinatoire_2"/><text:bookmark-end text:name="for_an_apero_dinatoire"/></text:h>
      <text:h text:style-name="Heading_20_3" text:outline-level="3"><text:bookmark-start text:name="__RefHeading___or_assemble_cheeses_to_treat_for_yourself_3"/><text:bookmark-start text:name="or_assemble_cheeses_to_treat_for_yourself"/>or assemble cheeses to treat for yourself<text:bookmark-end text:name="__RefHeading___or_assemble_cheeses_to_treat_for_yourself_3"/><text:bookmark-end text:name="or_assemble_cheeses_to_treat_for_yourself"/></text:h>
      <text:p text:style-name="Text_20_body"><text:a xlink:type="simple" xlink:href="https://parisyank.com/doku.php?id=paris_yank:eat:preparein:menus:apero_dinatoire:apero_dinatoire" text:style-name="Internet_20_link" text:visited-style-name="Visited_20_Internet_20_Link">Apéro Dînatoire</text:a> , a French concept, combines the casualness of apéritif hour with the elegance of a dinner party. When selecting artisanal cheeses for this occasion, consider the following tips:</text:p>
      <text:h text:style-name="Heading_20_3" text:outline-level="3"><text:bookmark-start text:name="__RefHeading___variety_4"/><text:bookmark-start text:name="variety"/>Variety<text:bookmark-end text:name="__RefHeading___variety_4"/><text:bookmark-end text:name="variety"/></text:h>
      <text:list text:style-name="List_20_1" text:continue-numbering="false">
        <text:list-item>
          <text:p text:style-name="LastListParagraph_List_20_1_Content_First"> Offer a range of textures, flavors, and colors to engage your guests’ senses. Include soft-ripened, hard, blue, and mild goat’s milk cheeses.</text:p>
        </text:list-item>
      </text:list>
      <text:h text:style-name="Heading_20_3" text:outline-level="3"><text:bookmark-start text:name="__RefHeading___french_inspiration_5"/><text:bookmark-start text:name="french_inspiration"/>French inspiration<text:bookmark-end text:name="__RefHeading___french_inspiration_5"/><text:bookmark-end text:name="french_inspiration"/></text:h>
      <text:p text:style-name="Text_20_body">Draw from French artisanal cheese traditions, such as:</text:p>
      <text:list text:style-name="List_20_1" text:continue-numbering="false">
        <text:list-item>
          <text:p text:style-name="LastListParagraph_List_20_1_Content_First"> <text:span text:style-name="Strong_20_Emphasis">Triple-cream cheeses</text:span> like Brillat-Savarin or Sainte-Maure de Touraine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Blue cheese, Roquefort</text:span> (AOC, Occitanie region): A classic blue cheese with a distinctive veined appearance, Roquefort is a staple of French cheese plates. Its pungent, tangy flavor pairs well with fruit and cracker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Washed-rind cheeses</text:span> like Époisses or Pont l’Évêque (AOC, Normandy region): A semi-soft, washed-rind cheese with a reddish-orange color, Pont l’Évêque offers a balanced flavor profile, combining earthy, mushroomy notes with a hint of saltines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mté</text:span> (AOP, Franche-Comté region): A firm, golden-hued cheese with a nutty, slightly sweet flavor, Comté is a popular choice for French cheese plates. Its rich, complex taste is perfect for pairing with fruit, nuts, and crackers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Soft-ripened cheeses</text:span> like Camembert or Brie</text:p>
        </text:list-item>
      </text:list>
      <text:h text:style-name="Heading_20_3" text:outline-level="3"><text:bookmark-start text:name="__RefHeading___pairing_possibilities_6"/><text:bookmark-start text:name="pairing_possibilities"/>Pairing possibilities<text:bookmark-end text:name="__RefHeading___pairing_possibilities_6"/><text:bookmark-end text:name="pairing_possibilities"/></text:h>
      <text:p text:style-name="Text_20_body">Consider pairing cheeses with complementary flavors, such as:</text:p>
      <text:list text:style-name="List_20_1" text:continue-numbering="false">
        <text:list-item>
          <text:p text:style-name="List_20_1_Content_First"> <text:span text:style-name="Strong_20_Emphasis">Fresh fruit</text:span> (e.g., grapes, berries) for sweet and savory contrasts</text:p>
        </text:list-item>
        <text:list-item>
          <text:p text:style-name="List_20_1_Content"> <text:span text:style-name="Strong_20_Emphasis">Nuts</text:span> (e.g., almonds, walnuts) for crunchy textures</text:p>
        </text:list-item>
        <text:list-item>
          <text:p text:style-name="List_20_1_Content"> <text:span text:style-name="Strong_20_Emphasis">Cured meats</text:span> (e.g., prosciutto, saucisson) for salty, umami flavors</text:p>
        </text:list-item>
        <text:list-item>
          <text:p text:style-name="List_20_1_Content_Last"> <text:span text:style-name="Strong_20_Emphasis">Breads and crackers</text:span> for textural variety</text:p>
        </text:list-item>
      </text:list>
      <text:h text:style-name="Heading_20_3" text:outline-level="3"><text:bookmark-start text:name="__RefHeading___garnishes_and_accompaniments_7"/><text:bookmark-start text:name="garnishes_and_accompaniments"/>Garnishes and accompaniments<text:bookmark-end text:name="__RefHeading___garnishes_and_accompaniments_7"/><text:bookmark-end text:name="garnishes_and_accompaniments"/></text:h>
      <text:p text:style-name="Text_20_body">Add visual appeal and enhance flavors with:</text:p>
      <text:list text:style-name="List_20_1" text:continue-numbering="false">
        <text:list-item>
          <text:p text:style-name="List_20_1_Content_First"> <text:span text:style-name="Strong_20_Emphasis">Fresh herbs</text:span> (e.g., thyme, rosemary)</text:p>
        </text:list-item>
        <text:list-item>
          <text:p text:style-name="List_20_1_Content"> <text:span text:style-name="Strong_20_Emphasis">Chutneys or jams</text:span></text:p>
        </text:list-item>
        <text:list-item>
          <text:p text:style-name="List_20_1_Content"> <text:span text:style-name="Strong_20_Emphasis">Honey or truffle honey</text:span></text:p>
        </text:list-item>
        <text:list-item>
          <text:p text:style-name="List_20_1_Content_Last"> <text:span text:style-name="Strong_20_Emphasis">Pickled or marinated items</text:span> (e.g., artichoke hearts, olives)</text:p>
        </text:list-item>
      </text:list>
      <text:h text:style-name="Heading_20_3" text:outline-level="3"><text:bookmark-start text:name="__RefHeading___specific_artisanal_cheese_recommendations_for_an_apero_dinatoire_8"/><text:bookmark-start text:name="specific_artisanal_cheese_recommendations_for_an_apero_dinatoire"/>Specific artisanal cheese recommendations for an Apéro Dinatoire<text:bookmark-end text:name="__RefHeading___specific_artisanal_cheese_recommendations_for_an_apero_dinatoire_8"/><text:bookmark-end text:name="specific_artisanal_cheese_recommendations_for_an_apero_dinatoire"/></text:h>
      <text:list text:style-name="List_20_1" text:continue-numbering="false">
        <text:list-item>
          <text:p text:style-name="List_20_1_Content_First"> <text:span text:style-name="Strong_20_Emphasis">Péché Mignon Nature</text:span> (France): A creamy, pleasantly pungent soft cheese perfect for pairing with fruit and nuts.</text:p>
        </text:list-item>
        <text:list-item>
          <text:p text:style-name="List_20_1_Content"> <text:span text:style-name="Strong_20_Emphasis">Brillat-Savarin</text:span> (France): A rich, triple-cream cheese ideal for serving with crackers and fruit.</text:p>
        </text:list-item>
        <text:list-item>
          <text:p text:style-name="List_20_1_Content"> <text:span text:style-name="Strong_20_Emphasis">Marieke Gouda</text:span> (USA): A smooth, creamy goat’s milk cheese that pairs well with sweet and savory accompaniments.</text:p>
        </text:list-item>
        <text:list-item>
          <text:p text:style-name="List_20_1_Content_Last"> <text:span text:style-name="Strong_20_Emphasis">Capriole</text:span> (USA): A tangy, crumbly goat’s milk cheese that complements fresh herbs and chutneys. A Frenchman would suggest a <text:span text:style-name="Strong_20_Emphasis"><text:span text:style-name="Emphasis">Chèvre frais</text:span></text:span>.</text:p>
        </text:list-item>
      </text:list>
      <text:p text:style-name="Text_20_body">Remember to store your artisanal cheeses properly, and consider aging them to enhance their flavors and textures. </text:p>
      <text:p text:style-name="Text_20_body">For a truly French Apéro Dînatoire experience, serve your cheeses with a dry sparkling wine, such as Crémant or Champagne.</text:p>
      <text:p text:style-name="Text_20_body">Zut, do you know, <text:a xlink:type="simple" xlink:href="https://parisyank.com/doku.php?id=paris_yank:eat:preparein:menus:are_french_cheese_rinds_are_edible" text:style-name="Internet_20_link" text:visited-style-name="Visited_20_Internet_20_Link">is French Cheese Rind is edible?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1::35:28</meta:creation-date>
    <dc:creator>Generated</dc:creator>
    <dc:date>2026-09-14T21::35:28</dc:date>
    <dc:language>en-US</dc:language>
    <meta:editing-cycles>1</meta:editing-cycles>
    <meta:editing-duration>PT0S</meta:editing-duration>
    <dc:title>paris_yank:eat:preparein:menus:artisanal_cheeses</dc:title>
  </office:meta>
</office:document-meta>
</file>