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menus:french_breakfast"/><text:bookmark-start text:name="__RefHeading___a_french_home_breakfast_for_children_1"/><text:bookmark-start text:name="a_french_home_breakfast_for_children"/>A French Home Breakfast for Children<text:bookmark-end text:name="__RefHeading___a_french_home_breakfast_for_children_1"/><text:bookmark-end text:name="a_french_home_breakfast_for_children"/></text:h>
      <text:h text:style-name="Heading_20_2" text:outline-level="2"><text:bookmark-start text:name="__RefHeading___adults_love_this_too_2"/><text:bookmark-start text:name="adults_love_this_too"/>Adults Love this Too<text:bookmark-end text:name="__RefHeading___adults_love_this_too_2"/><text:bookmark-end text:name="adults_love_this_too"/></text:h>
      <text:p text:style-name="Text_20_body">French breakfasts are light and simple, yet delicious. Here’s how to prepare a typical French breakfast for children, featuring <text:span text:style-name="Strong_20_Emphasis">hot chocolate made with <text:a xlink:type="simple" xlink:href="https://parisyank.com/doku.php?id=paris_yank:eat:preparein:products:nutella_powder" text:style-name="Internet_20_link" text:visited-style-name="Visited_20_Internet_20_Link">nutella_powder</text:a> and <text:a xlink:type="simple" xlink:href="https://parisyank.com/doku.php?id=paris_yank:eat:preparein:products:a2_milk_france" text:style-name="Internet_20_link" text:visited-style-name="Visited_20_Internet_20_Link">A2 French Cow’s Milk</text:a></text:span>, along with a classic tartine. See this note about using <text:a xlink:type="simple" xlink:href="https://parisyank.com/doku.php?id=paris_yank:eat:preparein:products:raw_milk" text:style-name="Internet_20_link" text:visited-style-name="Visited_20_Internet_20_Link">raw_milk</text:a> in this epoch of Avian Flu.</text:p>
      <text:h text:style-name="Heading_20_2" text:outline-level="2"><text:bookmark-start text:name="__RefHeading___hot_chocolate_preparation_3"/><text:bookmark-start text:name="hot_chocolate_preparation"/>Hot Chocolate Preparation<text:bookmark-end text:name="__RefHeading___hot_chocolate_preparation_3"/><text:bookmark-end text:name="hot_chocolate_preparation"/></text:h>
      <text:p text:style-name="Text_20_body"><text:span text:style-name="Strong_20_Emphasis">Ingredients:</text:span></text:p>
      <text:list text:style-name="List_20_1" text:continue-numbering="false">
        <text:list-item>
          <text:p text:style-name="List_20_1_Content_First"> 2 tablespoons of <text:a xlink:type="simple" xlink:href="https://parisyank.com/doku.php?id=paris_yank:eat:preparein:products:nutella_powder" text:style-name="Internet_20_link" text:visited-style-name="Visited_20_Internet_20_Link">nutella_powder</text:a> (or any nutty chocolate-flavored cocoa powder)  </text:p>
        </text:list-item>
        <text:list-item>
          <text:p text:style-name="List_20_1_Content"> 1 large cup of <text:a xlink:type="simple" xlink:href="https://parisyank.com/doku.php?id=paris_yank:eat:preparein:products:a2_milk_france" text:style-name="Internet_20_link" text:visited-style-name="Visited_20_Internet_20_Link">A2 French Cow’s Milk</text:a> (or any milk of preference)</text:p>
        </text:list-item>
        <text:list-item>
          <text:p text:style-name="List_20_1_Content"> (Optional) a small shot of espresso coffee</text:p>
        </text:list-item>
        <text:list-item>
          <text:p text:style-name="List_20_1_Content_Last"> (Optional) Whipped cream or a sprinkle of cinnamon for topping  </text:p>
        </text:list-item>
      </text:list>
      <text:p text:style-name="Text_20_body"><text:span text:style-name="Strong_20_Emphasis">Instructions:</text:span></text:p>
      <text:list text:style-name="List_20_1" text:continue-numbering="false">
        <text:list-item>
          <text:p text:style-name="List_20_1_Content_First"> <text:span text:style-name="Strong_20_Emphasis">Step 1</text:span>: Pour 1 cup of A2 milk into a small saucepan. Heat on medium-low until hot but not boiling (about 60–70°C/140–160°F).  </text:p>
        </text:list-item>
        <text:list-item>
          <text:p text:style-name="List_20_1_Content"> <text:span text:style-name="Strong_20_Emphasis">Step 2</text:span>: In a deep bowl, add 2 tablespoons of Nutella powder.  </text:p>
        </text:list-item>
        <text:list-item>
          <text:p text:style-name="List_20_1_Content"> <text:span text:style-name="Strong_20_Emphasis">Step 3</text:span>: Pour a small amount of hot milk into the bowl and stir vigorously to create a smooth paste. This prevents lumps.  </text:p>
        </text:list-item>
        <text:list-item>
          <text:p text:style-name="List_20_1_Content"> <text:span text:style-name="Strong_20_Emphasis">Step 4</text:span>: Gradually pour in the rest of the milk, stirring continuously until fully combined. At this point Adults often add a small cup of espresso.</text:p>
        </text:list-item>
        <text:list-item>
          <text:p text:style-name="List_20_1_Content_Last"> <text:span text:style-name="Strong_20_Emphasis">Step 5</text:span>: Optionally, top with whipped cream or a sprinkle of cinnamon.  </text:p>
        </text:list-item>
      </text:list>
      <text:p text:style-name="Horizontal_20_Line"/>
      <text:h text:style-name="Heading_20_2" text:outline-level="2"><text:bookmark-start text:name="__RefHeading___tartine_with_jam_4"/><text:bookmark-start text:name="tartine_with_jam"/>Tartine with Jam<text:bookmark-end text:name="__RefHeading___tartine_with_jam_4"/><text:bookmark-end text:name="tartine_with_jam"/></text:h>
      <text:p text:style-name="Text_20_body">A <text:span text:style-name="Strong_20_Emphasis">tartine</text:span> is a slice of bread (usually a baguette or country bread) spread with <text:a xlink:type="simple" xlink:href="https://parisyank.com/doku.php?id=paris_yank:eat:preparein:products:french_butter" text:style-name="Internet_20_link" text:visited-style-name="Visited_20_Internet_20_Link">french_butter</text:a>, jam, or honey. It’s a quintessential French breakfast item.  </text:p>
      <text:p text:style-name="Text_20_body"><text:span text:style-name="Strong_20_Emphasis">How to Make:</text:span></text:p>
      <text:list text:style-name="Numbering_20_1" text:continue-numbering="false">
        <text:list-item>
          <text:p text:style-name="Numbering_20_1_Content_First"> Slice a fresh baguette or country bread into manageable portions.  </text:p>
        </text:list-item>
        <text:list-item>
          <text:p text:style-name="Numbering_20_1_Content"> Lightly toast the slices (optional).  </text:p>
        </text:list-item>
        <text:list-item>
          <text:p text:style-name="Numbering_20_1_Content_Last"> Spread with <text:span text:style-name="Strong_20_Emphasis">butter</text:span> and <text:span text:style-name="Strong_20_Emphasis">fruit jam</text:span> (e.g., strawberry, apricot, or raspberry).  </text:p>
        </text:list-item>
      </text:list>
      <text:p text:style-name="Horizontal_20_Line"/>
      <text:h text:style-name="Heading_20_2" text:outline-level="2"><text:bookmark-start text:name="__RefHeading___optionally_include_5"/><text:bookmark-start text:name="optionally_include"/>Optionally Include<text:bookmark-end text:name="__RefHeading___optionally_include_5"/><text:bookmark-end text:name="optionally_include"/></text:h>
      <text:list text:style-name="List_20_1" text:continue-numbering="false">
        <text:list-item>
          <text:p text:style-name="List_20_1_Content_First"> <text:span text:style-name="Strong_20_Emphasis">Croissants or Viennoiseries</text:span>: A small croissant or pain au chocolat is perfect for dunking into hot chocolate.  </text:p>
        </text:list-item>
        <text:list-item>
          <text:p text:style-name="List_20_1_Content"> <text:span text:style-name="Strong_20_Emphasis">Yogurt and Fruits</text:span>: Serve plain or flavored yogurt with apple slices, grapes, or berries for added nutrition.  </text:p>
        </text:list-item>
        <text:list-item>
          <text:p text:style-name="List_20_1_Content"> <text:span text:style-name="Strong_20_Emphasis">Petit Beurre Biscuits or Madeleines</text:span>: A few small, buttery biscuits or madeleines pair well with hot chocolate.  </text:p>
        </text:list-item>
        <text:list-item>
          <text:p text:style-name="List_20_1_Content"> <text:span text:style-name="Strong_20_Emphasis">Cheese</text:span>: Include small portions of kid-friendly cheeses like Babybel or Emmental slices for variety.  </text:p>
        </text:list-item>
        <text:list-item>
          <text:p text:style-name="List_20_1_Content_Last"> <text:span text:style-name="Strong_20_Emphasis">Cereal or Muesli</text:span>: A small bowl of cereal with milk can be added as an alternative.  </text:p>
        </text:list-item>
      </text:list>
      <text:p text:style-name="Horizontal_20_Line"/>
      <text:h text:style-name="Heading_20_2" text:outline-level="2"><text:bookmark-start text:name="__RefHeading___serving_tips_6"/><text:bookmark-start text:name="serving_tips"/>Serving Tips<text:bookmark-end text:name="__RefHeading___serving_tips_6"/><text:bookmark-end text:name="serving_tips"/></text:h>
      <text:list text:style-name="Numbering_20_1" text:continue-numbering="false">
        <text:list-item>
          <text:p text:style-name="Numbering_20_1_Content_First"> Use colorful mugs and plates to make breakfast more engaging for children.  </text:p>
        </text:list-item>
        <text:list-item>
          <text:p text:style-name="Numbering_20_1_Content_Last"> Arrange the items attractively on a tray or plate for a café-style presentation.  </text:p>
        </text:list-item>
      </text:list>
      <text:p text:style-name="Horizontal_20_Line"/>
      <text:p text:style-name="Text_20_body">This classic French breakfast with hot chocolate and a tartine is a comforting, balanced way to start the day for child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7::36:10</meta:creation-date>
    <dc:creator>Generated</dc:creator>
    <dc:date>2026-09-04T17::36:10</dc:date>
    <dc:language>en-US</dc:language>
    <meta:editing-cycles>1</meta:editing-cycles>
    <meta:editing-duration>PT0S</meta:editing-duration>
    <dc:title>paris_yank:eat:preparein:menus:french_breakfast</dc:title>
  </office:meta>
</office:document-meta>
</file>