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is_yank:eat:preparein:menus:french_picnic"/><text:bookmark-start text:name="__RefHeading___the_perfect_classic_french_picnic_1"/><text:bookmark-start text:name="the_perfect_classic_french_picnic"/>The Perfect, Classic French Picnic<text:bookmark-end text:name="__RefHeading___the_perfect_classic_french_picnic_1"/><text:bookmark-end text:name="the_perfect_classic_french_picnic"/></text:h>
      <text:p text:style-name="Text_20_body">A perfect, classic picnic evokes images of a sunny, breezy day in a grassy meadow or park. Here's what it might include:</text:p>
      <text:h text:style-name="Heading_20_2" text:outline-level="2"><text:bookmark-start text:name="__RefHeading___setting_2"/><text:bookmark-start text:name="setting"/>Setting<text:bookmark-end text:name="__RefHeading___setting_2"/><text:bookmark-end text:name="setting"/></text:h>
      <text:p text:style-name="Text_20_body">A cozy, shaded spot under a tree, or a blanket laid out in a field with a view of rolling hills or a serene lake.</text:p>
      <text:h text:style-name="Heading_20_2" text:outline-level="2"><text:bookmark-start text:name="__RefHeading___essentials_3"/><text:bookmark-start text:name="essentials"/>Essentials<text:bookmark-end text:name="__RefHeading___essentials_3"/><text:bookmark-end text:name="essentials"/></text:h>
      <text:p text:style-name="Text_20_body">A wicker basket, gingham blanket, and reusable tableware.</text:p>
      <text:h text:style-name="Heading_20_2" text:outline-level="2"><text:bookmark-start text:name="__RefHeading___food_4"/><text:bookmark-start text:name="food"/>Food<text:bookmark-end text:name="__RefHeading___food_4"/><text:bookmark-end text:name="food"/></text:h>
      <text:p text:style-name="Text_20_body">Finger sandwiches, fresh fruit (like strawberries or watermelon), cheese and crackers, a crusty baguette, a selection of cured meats, a pasta salad, and homemade lemonade or chilled wine. For dessert, cookies or a slice of pie.
Basically, like any French meal, the quintessential picnic has several essential parts:</text:p>
      <text:p text:style-name="Text_20_body">the apéritif, which may or may not involve drinks
the main courses, whose content we'll examine below
dessert (I'll include cheese in this one). Try an easy French recipe for <text:a xlink:type="simple" xlink:href="https://parisyank.com/doku.php?id=eat:preparein:clafoutis" text:style-name="Internet_20_link" text:visited-style-name="Visited_20_Internet_20_Link">clafoutis</text:a>, the baked fruit dish.
all accompanied by a baguette or two, of course!
You can prepare all these yourself, or, this being France, you can pick up part of the food at the local market or from a traiteur, the French equivalent of a delicatessen.</text:p>
      <text:h text:style-name="Heading_20_1" text:outline-level="1"><text:bookmark-start text:name="__RefHeading___picnic_resources_5"/><text:bookmark-start text:name="picnic_resources"/>Picnic Resources<text:bookmark-end text:name="__RefHeading___picnic_resources_5"/><text:bookmark-end text:name="picnic_resources"/></text:h>
      <text:h text:style-name="Heading_20_2" text:outline-level="2"><text:bookmark-start text:name="__RefHeading___nice_france_6"/><text:bookmark-start text:name="nice_france"/>Nice, France<text:bookmark-end text:name="__RefHeading___nice_france_6"/><text:bookmark-end text:name="nice_france"/></text:h>
      <text:h text:style-name="Heading_20_3" text:outline-level="3"><text:bookmark-start text:name="__RefHeading___traiteurs_delivery_7"/><text:bookmark-start text:name="traiteurs_delivery"/>Traiteurs &amp; Delivery<text:bookmark-end text:name="__RefHeading___traiteurs_delivery_7"/><text:bookmark-end text:name="traiteurs_delivery"/></text:h>
      <text:p text:style-name="Text_20_body">Voici quelques options de traiteurs à Nice qui proposent des services de picnic</text:p>
      <text:list text:style-name="List_20_1" text:continue-numbering="false">
        <text:list-item>
          <text:p text:style-name="List_20_1_Content_First"> <text:span text:style-name="Strong_20_Emphasis"><text:a xlink:type="simple" xlink:href="https://allopicnic.com/" text:style-name="Internet_20_link" text:visited-style-name="Visited_20_Internet_20_Link">Allopicnic - Allo Picnic</text:a></text:span> : Ce traiteur propose des paniers repas pour les groupes, avec des options de fromages, charcuterie, pains, fruits, et plus encore. Ils livrent dans la région de Nice et ses environs. (Pas de présence physique à Nice, mais livraison possible)</text:p>
        </text:list-item>
        <text:list-item>
          <text:p text:style-name="List_20_1_Content"> <text:span text:style-name="Strong_20_Emphasis"><text:a xlink:type="simple" xlink:href="https://lebonpicnic.com/" text:style-name="Internet_20_link" text:visited-style-name="Visited_20_Internet_20_Link">LEBONPICNIC</text:a></text:span> : Ce traiteur vise à éveiller les consciences et les papilles des voyageurs avec des offres de picnic responsables et authentiques, valorisant le patrimoine culturel et la production locale de chaque région de France. Ils proposent des menus variés et des choix de produits locaux. (Pas de présence physique à Nice, mais livraison possible)</text:p>
        </text:list-item>
        <text:list-item>
          <text:p text:style-name="List_20_1_Content_Last"> <text:span text:style-name="Strong_20_Emphasis"><text:a xlink:type="simple" xlink:href="https://www.le-kineret.fr/" text:style-name="Internet_20_link" text:visited-style-name="Visited_20_Internet_20_Link">Le Kineret</text:a></text:span> : Ce traiteur cacher à Nice propose des plats de <text:span text:style-name="Emphasis">chabbat</text:span> et d’autres spécialités pour les événements, ainsi qu’un restaurant tous les midis. Ils ont une longue expérience dans la région et proposent des options de pains fait maison et pâtisseries gourmandes.</text:p>
        </text:list-item>
      </text:list>
      <text:h text:style-name="Heading_20_3" text:outline-level="3"><text:bookmark-start text:name="__RefHeading___fresh_markets_8"/><text:bookmark-start text:name="fresh_markets"/>Fresh Markets<text:bookmark-end text:name="__RefHeading___fresh_markets_8"/><text:bookmark-end text:name="fresh_markets"/></text:h>
      <text:h text:style-name="Heading_20_3" text:outline-level="3"><text:bookmark-start text:name="__RefHeading___epiceries_deli_9"/><text:bookmark-start text:name="epiceries_deli"/>Epiceries &amp; Deli<text:bookmark-end text:name="__RefHeading___epiceries_deli_9"/><text:bookmark-end text:name="epiceries_deli"/></text:h>
      <text:list text:style-name="List_20_1" text:continue-numbering="false">
        <text:list-item>
          <text:p text:style-name="LastListParagraph_List_20_1_Content_First"> <text:span text:style-name="Strong_20_Emphasis"><text:a xlink:type="simple" xlink:href="https://delibo.fr/" text:style-name="Internet_20_link" text:visited-style-name="Visited_20_Internet_20_Link">Deli Bo</text:a></text:span> (5 Rue Fodéré, 06300 Nice) A popular deli and pâtisserie with a wide range of sweet and savory treats, including artisanal chocolates and custom-made cakes.</text:p>
        </text:list-item>
      </text:list>
      <text:p text:style-name="Text_20_body">Offers online ordering and delivery.</text:p>
      <text:list text:style-name="List_20_1" text:continue-numbering="false">
        <text:list-item>
          <text:p text:style-name="LastListParagraph_List_20_1_Content_First"> <text:span text:style-name="Strong_20_Emphasis"><text:a xlink:type="simple" xlink:href="https://traiteurduport.fr/" text:style-name="Internet_20_link" text:visited-style-name="Visited_20_Internet_20_Link">Le Traiteur du Port</text:a></text:span> (43 Boulevard Stalingrad, 06000 Nice) A well-reviewed traiteur (catering service, suited for groups) specializing in Lebanese cuisine, offering a variety of dishes for events and receptions. Located in the heart of Nice, with online ordering and delivery options.</text:p>
        </text:list-item>
      </text:list>
      <text:list text:style-name="List_20_1" text:continue-numbering="false">
        <text:list-item>
          <text:p text:style-name="LastListParagraph_List_20_1_Content_First"> <text:span text:style-name="Strong_20_Emphasis"><text:a xlink:type="simple" xlink:href="https://www.larossettisserie.com/en/" text:style-name="Internet_20_link" text:visited-style-name="Visited_20_Internet_20_Link">La Rôtisserie</text:a> (16 Boulevard Gambetta, 06000 Nice)</text:span> A cozy rotisserie serving a range of traditional French dishes, including roasted meats and vegetables. Offers online ordering and delivery, as well as a take-out service.</text:p>
        </text:list-item>
      </text:list>
      <text:list text:style-name="List_20_1" text:continue-numbering="false">
        <text:list-item>
          <text:p text:style-name="LastListParagraph_List_20_1_Content_First"> <text:span text:style-name="Strong_20_Emphasis"><text:a xlink:type="simple" xlink:href="https://particuliers.toutetbon.fr/" text:style-name="Internet_20_link" text:visited-style-name="Visited_20_Internet_20_Link">Tout &amp; Bon</text:a></text:span> (multiple locations in Nice) A reputable traiteur and epicerie offering a wide range of gourmet products, including organic and gluten-free options. Provides catering services for events and receptions, with online ordering and delivery options.</text:p>
        </text:list-item>
      </text:list>
      <text:list text:style-name="List_20_1" text:continue-numbering="false">
        <text:list-item>
          <text:p text:style-name="LastListParagraph_List_20_1_Content_First"> <text:span text:style-name="Strong_20_Emphasis"><text:a xlink:type="simple" xlink:href="http://www.feemaison.com/" text:style-name="Internet_20_link" text:visited-style-name="Visited_20_Internet_20_Link">Le Fée Maison Traiteur</text:a></text:span> Delivery. A traiteur and pâtisserie offering custom-made cakes and pastries, as well as catering services for events.</text:p>
        </text:list-item>
      </text:list>
      <text:h text:style-name="Heading_20_2" text:outline-level="2"><text:bookmark-start text:name="__RefHeading___references_10"/><text:bookmark-start text:name="references"/>References<text:bookmark-end text:name="__RefHeading___references_10"/><text:bookmark-end text:name="references"/></text:h>
      <text:list text:style-name="List_20_1" text:continue-numbering="false">
        <text:list-item>
          <text:p text:style-name="LastListParagraph_List_20_1_Content_First"> <text:a xlink:type="simple" xlink:href="https://www.offbeatfrance.com/prepare-french-picnic.html" text:style-name="Internet_20_link" text:visited-style-name="Visited_20_Internet_20_Link">How to Prepare a French Picnic</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0::56:35</meta:creation-date>
    <dc:creator>Generated</dc:creator>
    <dc:date>2026-09-13T20::56:35</dc:date>
    <dc:language>en-US</dc:language>
    <meta:editing-cycles>1</meta:editing-cycles>
    <meta:editing-duration>PT0S</meta:editing-duration>
    <dc:title>paris_yank:eat:preparein:menus:french_picnic</dc:title>
  </office:meta>
</office:document-meta>
</file>