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0d37eef7935efde4d8ba086589183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eat:preparein:menus:start"/><text:bookmark-start text:name="__RefHeading___menus_1"/><text:bookmark-start text:name="menus"/>Menus<text:bookmark-end text:name="__RefHeading___menus_1"/><text:bookmark-end text:name="menus"/></text:h>
      <text:list text:style-name="List_20_1" text:continue-numbering="false">
        <text:list-item>
          <text:p text:style-name="List_20_1_Content_First"> <text:a xlink:type="simple" xlink:href="https://parisyank.com/doku.php?id=paris_yank:eat:preparein:menus:apero_dinatoire" text:style-name="Internet_20_link" text:visited-style-name="Visited_20_Internet_20_Link">Apéro Dînatoire Parisian</text:a> <text:line-break/></text:p>
        </text:list-item>
        <text:list-item>
          <text:p text:style-name="List_20_1_Content_Last"> <text:a xlink:type="simple" xlink:href="https://parisyank.com/doku.php?id=paris_yank:eat:preparein:menus:apero_dinatoire" text:style-name="Internet_20_link" text:visited-style-name="Visited_20_Internet_20_Link">Apéro Dînatoire, á la façon Niçoise</text:a> <text:line-break/></text:p>
        </text:list-item>
      </text:list>
      <text:list text:style-name="List_20_1" text:continue-numbering="false">
        <text:list-item>
          <text:p text:style-name="List_20_1_Content_First"> <text:a xlink:type="simple" xlink:href="https://parisyank.com/doku.php?id=benev_expert:eat:preparein:menus:puttanesca" text:style-name="Internet_20_link" text:visited-style-name="Visited_20_Internet_20_Link">Spaghetti Puttanesca</text:a> <text:line-break/></text:p>
        </text:list-item>
        <text:list-item>
          <text:p text:style-name="List_20_1_Content"> <text:a xlink:type="simple" xlink:href="https://www.nytimes.com/2023/01/25/dining/citrus-salad-almond-cake-rice-casserole-recipes.html" text:style-name="Internet_20_link" text:visited-style-name="Visited_20_Internet_20_Link">https://www.nytimes.com/2023/01/25/dining/citrus-salad-almond-cake-rice-casserole-recipes.html</text:a></text:p>
        </text:list-item>
        <text:list-item>
          <text:p text:style-name="List_20_1_Content"> <text:a xlink:type="simple" xlink:href="https://parisyank.com/doku.php?id=paris_yank:eat:preparein:menus:french_breakfast" text:style-name="Internet_20_link" text:visited-style-name="Visited_20_Internet_20_Link">Petit Dejeuner française</text:a><text:line-break/></text:p>
        </text:list-item>
        <text:list-item>
          <text:p text:style-name="List_20_1_Content"> <text:a xlink:type="simple" xlink:href="https://parisyank.com/doku.php?id=paris_yank:eat:preparein:menus:french_picnic" text:style-name="Internet_20_link" text:visited-style-name="Visited_20_Internet_20_Link">French Picnic</text:a><text:line-break/></text:p>
        </text:list-item>
        <text:list-item>
          <text:p text:style-name="List_20_1_Content_Last"> <text:a xlink:type="simple" xlink:href="https://parisyank.com/doku.php?id=paris_yank:eat:preparein:menus:crepes" text:style-name="Internet_20_link" text:visited-style-name="Visited_20_Internet_20_Link">Crêpes in France</text:a><text:line-break/></text:p>
        </text:list-item>
      </text:list>
      <text:p text:style-name="Text_20_body">Specialty Menus</text:p>
      <text:list text:style-name="List_20_1" text:continue-numbering="false">
        <text:list-item>
          <text:p text:style-name="List_20_1_Content_First"> <text:a xlink:type="simple" xlink:href="https://parisyank.com/doku.php?id=eat:preparein:tolerable_colonoscopy_diet" text:style-name="Internet_20_link" text:visited-style-name="Visited_20_Internet_20_Link">tolerable_colonoscopy_diet</text:a><text:line-break/></text:p>
        </text:list-item>
        <text:list-item>
          <text:p text:style-name="List_20_1_Content"> <text:a xlink:type="simple" xlink:href="https://parisyank.com/doku.php?id=eat:preparein:christmas_pescatarian" text:style-name="Internet_20_link" text:visited-style-name="Visited_20_Internet_20_Link">christmas_pescatarian</text:a><text:line-break/></text:p>
        </text:list-item>
        <text:list-item>
          <text:p text:style-name="List_20_1_Content_Last"> <text:a xlink:type="simple" xlink:href="https://parisyank.com/doku.php?id=paris_yank:eat:preparein:menus:algerian_fish_tagine" text:style-name="Internet_20_link" text:visited-style-name="Visited_20_Internet_20_Link">Algerian Fish Tagine Dinner</text:a> <text:line-break/></text:p>
        </text:list-item>
      </text:list>
      <text:p text:style-name="Horizontal_20_Line"/>
      <text:h text:style-name="Heading_20_1" text:outline-level="1"><text:bookmark-start text:name="__RefHeading___philosophy_of_learning_french_through_cooking_2"/><text:bookmark-start text:name="philosophy_of_learning_french_through_cooking"/>Philosophy of Learning French Through Cooking<text:bookmark-end text:name="__RefHeading___philosophy_of_learning_french_through_cooking_2"/><text:bookmark-end text:name="philosophy_of_learning_french_through_cooking"/></text:h>
      <text:p text:style-name="Text_20_body">Learning a language by cooking dishes from its culture is an immersive and enjoyable approach that blends practical skills with linguistic discovery. Here's how and why cooking can enhance your language learning journey:  </text:p>
      <text:h text:style-name="Heading_20_2" text:outline-level="2"><text:bookmark-start text:name="__RefHeading___the_connection_between_language_and_cooking_3"/><text:bookmark-start text:name="the_connection_between_language_and_cooking"/>The Connection Between Language and Cooking<text:bookmark-end text:name="__RefHeading___the_connection_between_language_and_cooking_3"/><text:bookmark-end text:name="the_connection_between_language_and_cooking"/></text:h>
      <text:p text:style-name="Text_20_body">Cooking is deeply embedded in a culture’s identity. By learning to cook French dishes, you:  </text:p>
      <text:h text:style-name="Heading_20_3" text:outline-level="3"><text:bookmark-start text:name="__RefHeading___immerse_yourself_in_vocabulary_4"/><text:bookmark-start text:name="immerse_yourself_in_vocabulary"/>1. Immerse Yourself in Vocabulary<text:bookmark-end text:name="__RefHeading___immerse_yourself_in_vocabulary_4"/><text:bookmark-end text:name="immerse_yourself_in_vocabulary"/></text:h>
      <text:p text:style-name="Text_20_body">Cooking introduces you to practical and specific vocabulary—ingredients, actions, measurements, and kitchen tools—that can be immediately used in real-life situations. In fact, Because of the 100 years war, English and French have many common terms as noted here <text:a xlink:type="simple" xlink:href="https://parisyank.com/doku.php?id=paris_yank:eat:preparein:menus:similar_cooking_and_cuisine_words_in_french_and_english" text:style-name="Internet_20_link" text:visited-style-name="Visited_20_Internet_20_Link">similar cooking and cuisine words in French and English</text:a></text:p>
      <text:h text:style-name="Heading_20_3" text:outline-level="3"><text:bookmark-start text:name="__RefHeading___learn_contextually_5"/><text:bookmark-start text:name="learn_contextually"/>Learn Contextually<text:bookmark-end text:name="__RefHeading___learn_contextually_5"/><text:bookmark-end text:name="learn_contextually"/></text:h>
      <text:p text:style-name="Text_20_body">Understanding instructions and following recipes provide context, making words and phrases more memorable.  </text:p>
      <text:h text:style-name="Heading_20_3" text:outline-level="3"><text:bookmark-start text:name="__RefHeading___experience_cultural_nuances_6"/><text:bookmark-start text:name="experience_cultural_nuances"/>Experience Cultural Nuances<text:bookmark-end text:name="__RefHeading___experience_cultural_nuances_6"/><text:bookmark-end text:name="experience_cultural_nuances"/></text:h>
      <text:p text:style-name="Text_20_body">You gain insights into the culture behind the language, from regional specialties to traditional preparation methods, deepening your cultural appreciation.  </text:p>
      <text:p text:style-name="Horizontal_20_Line"/>
      <text:h text:style-name="Heading_20_2" text:outline-level="2"><text:bookmark-start text:name="__RefHeading___how_cooking_enhances_language_learning_7"/><text:bookmark-start text:name="how_cooking_enhances_language_learning"/>How Cooking Enhances Language Learning<text:bookmark-end text:name="__RefHeading___how_cooking_enhances_language_learning_7"/><text:bookmark-end text:name="how_cooking_enhances_language_learning"/></text:h>
      <text:h text:style-name="Heading_20_3" text:outline-level="3"><text:bookmark-start text:name="__RefHeading___ingredient_discovery_8"/><text:bookmark-start text:name="ingredient_discovery"/>Ingredient Discovery<text:bookmark-end text:name="__RefHeading___ingredient_discovery_8"/><text:bookmark-end text:name="ingredient_discovery"/></text:h>
      <text:p text:style-name="Text_20_body">Shopping for ingredients teaches you food-related vocabulary and encourages you to navigate local markets or stores.  </text:p>
      <text:p text:style-name="Text_20_body">For example, learning the difference between “farine” (flour), “sucre” (sugar), and “levure chimique” (baking powder) is essential for baking.  </text:p>
      <text:h text:style-name="Heading_20_3" text:outline-level="3"><text:bookmark-start text:name="__RefHeading___following_recipes_9"/><text:bookmark-start text:name="following_recipes"/>Following Recipes<text:bookmark-end text:name="__RefHeading___following_recipes_9"/><text:bookmark-end text:name="following_recipes"/></text:h>
      <text:p text:style-name="Text_20_body">French recipes require comprehension of imperatives like “mélangez” (mix), “faites chauffer” (heat), or “ajoutez” (add).  </text:p>
      <text:p text:style-name="Text_20_body">You practice reading comprehension and listening skills if using video tutorials.  </text:p>
      <text:h text:style-name="Heading_20_3" text:outline-level="3"><text:bookmark-start text:name="__RefHeading___learning_measurements_10"/><text:bookmark-start text:name="learning_measurements"/>Learning Measurements<text:bookmark-end text:name="__RefHeading___learning_measurements_10"/><text:bookmark-end text:name="learning_measurements"/></text:h>
      <text:p text:style-name="Text_20_body">Understanding metric measurements (grams, liters, Celsius) helps familiarize you with international standards.  </text:p>
      <text:h text:style-name="Heading_20_3" text:outline-level="3"><text:bookmark-start text:name="__RefHeading___using_equipment_11"/><text:bookmark-start text:name="using_equipment"/>Using Equipment<text:bookmark-end text:name="__RefHeading___using_equipment_11"/><text:bookmark-end text:name="using_equipment"/></text:h>
      <text:p text:style-name="Text_20_body">Vocabulary expands with tools like “un fouet” (whisk), “une poêle” (pan), or “un moule à tarte” (pie dish).  </text:p>
      <text:h text:style-name="Heading_20_3" text:outline-level="3"><text:bookmark-start text:name="__RefHeading___social_learning_12"/><text:bookmark-start text:name="social_learning"/>Social Learning<text:bookmark-end text:name="__RefHeading___social_learning_12"/><text:bookmark-end text:name="social_learning"/></text:h>
      <text:p text:style-name="Text_20_body">Cooking can be a group activity, allowing you to practice conversational French while preparing meals with others.  </text:p>
      <text:p text:style-name="Horizontal_20_Line"/>
      <text:h text:style-name="Heading_20_2" text:outline-level="2"><text:bookmark-start text:name="__RefHeading___practical_steps_to_learn_french_through_cooking_13"/><text:bookmark-start text:name="practical_steps_to_learn_french_through_cooking"/>Practical Steps to Learn French Through Cooking<text:bookmark-end text:name="__RefHeading___practical_steps_to_learn_french_through_cooking_13"/><text:bookmark-end text:name="practical_steps_to_learn_french_through_cooking"/></text:h>
      <text:h text:style-name="Heading_20_3" text:outline-level="3"><text:bookmark-start text:name="__RefHeading___start_with_simple_recipes_14"/><text:bookmark-start text:name="start_with_simple_recipes"/>Start with Simple Recipes<text:bookmark-end text:name="__RefHeading___start_with_simple_recipes_14"/><text:bookmark-end text:name="start_with_simple_recipes"/></text:h>
      <text:p text:style-name="Text_20_body">Basic dishes like “ratatouille” or “crêpes” or “gratin de chou-fleur” offer easy-to-follow instructions and use common ingredients.</text:p>
      <text:list text:style-name="List_20_1" text:continue-numbering="false">
        <text:list-item>
          <text:p text:style-name="LastListParagraph_List_20_1_Content_First"> <text:a xlink:type="simple" xlink:href="https://www.cuisineaz.com/diaporamas/40-recettes-minceur-de-gratins-de-legumes-hivernaux-3869/interne/1.aspx" text:style-name="Internet_20_link" text:visited-style-name="Visited_20_Internet_20_Link"> 
40 Recettes: Gratin de Legumes Hivernaux</text:a></text:p>
        </text:list-item>
      </text:list>
      <text:list text:style-name="List_20_1" text:continue-numbering="false">
        <text:list-item>
          <text:p text:style-name="LastListParagraph_List_20_1_Content_First"> <draw:frame draw:style-name="media" draw:name="0" text:anchor-type="as-char" draw:z-index="0" svg:width="" svg:rel-width="100%" svg:height="0cm"><draw:image xlink:href="Pictures/e0d37eef7935efde4d8ba08658918390.svg" xlink:type="simple" xlink:show="embed" xlink:actuate="onLoad"/></draw:frame> add more easy recipes</text:p>
        </text:list-item>
      </text:list>
      <text:h text:style-name="Heading_20_3" text:outline-level="3"><text:bookmark-start text:name="__RefHeading___explore_regional_specialties_15"/><text:bookmark-start text:name="explore_regional_specialties"/>Explore Regional Specialties<text:bookmark-end text:name="__RefHeading___explore_regional_specialties_15"/><text:bookmark-end text:name="explore_regional_specialties"/></text:h>
      <text:p text:style-name="Text_20_body">Dive into recipes like “bouillabaisse” (Provence), “quiche lorraine” (Lorraine), or “tartiflette” (Savoy).  </text:p>
      <text:h text:style-name="Heading_20_3" text:outline-level="3"><text:bookmark-start text:name="__RefHeading___watch_french_cooking_videos_16"/><text:bookmark-start text:name="watch_french_cooking_videos"/>Watch French Cooking Videos<text:bookmark-end text:name="__RefHeading___watch_french_cooking_videos_16"/><text:bookmark-end text:name="watch_french_cooking_videos"/></text:h>
      <text:p text:style-name="Text_20_body">Follow French chefs or cooking tutorials in French for auditory practice. For example,
<draw:frame draw:style-name="media" draw:name="1" text:anchor-type="as-char" draw:z-index="1" svg:width="" svg:rel-width="100%" svg:height="0cm"><draw:image xlink:href="Pictures/e0d37eef7935efde4d8ba08658918390.svg" xlink:type="simple" xlink:show="embed" xlink:actuate="onLoad"/></draw:frame> add YouTube and French tele shows </text:p>
      <text:h text:style-name="Heading_20_3" text:outline-level="3"><text:bookmark-start text:name="__RefHeading___label_your_kitchen_17"/><text:bookmark-start text:name="label_your_kitchen"/>Label Your Kitchen<text:bookmark-end text:name="__RefHeading___label_your_kitchen_17"/><text:bookmark-end text:name="label_your_kitchen"/></text:h>
      <text:p text:style-name="Text_20_body">Place sticky notes with French words on your kitchen items for daily vocabulary reinforcement.  </text:p>
      <text:h text:style-name="Heading_20_3" text:outline-level="3"><text:bookmark-start text:name="__RefHeading___join_a_cooking_class_18"/><text:bookmark-start text:name="join_a_cooking_class"/>Join a Cooking Class<text:bookmark-end text:name="__RefHeading___join_a_cooking_class_18"/><text:bookmark-end text:name="join_a_cooking_class"/></text:h>
      <text:p text:style-name="Text_20_body">Participate in French cooking workshops, either in person or online, where French is the primary language.  </text:p>
      <text:p text:style-name="Horizontal_20_Line"/>
      <text:h text:style-name="Heading_20_2" text:outline-level="2"><text:bookmark-start text:name="__RefHeading___philosophical_benefits_of_this_approach_19"/><text:bookmark-start text:name="philosophical_benefits_of_this_approach"/>Philosophical Benefits of This Approach<text:bookmark-end text:name="__RefHeading___philosophical_benefits_of_this_approach_19"/><text:bookmark-end text:name="philosophical_benefits_of_this_approach"/></text:h>
      <text:h text:style-name="Heading_20_3" text:outline-level="3"><text:bookmark-start text:name="__RefHeading___holistic_learning_20"/><text:bookmark-start text:name="holistic_learning"/>Holistic Learning<text:bookmark-end text:name="__RefHeading___holistic_learning_20"/><text:bookmark-end text:name="holistic_learning"/></text:h>
      <text:p text:style-name="Text_20_body">Cooking engages multiple senses—taste, smell, sight, touch—and pairs them with linguistic inputs, enhancing retention.  </text:p>
      <text:h text:style-name="Heading_20_3" text:outline-level="3"><text:bookmark-start text:name="__RefHeading___building_confidence_21"/><text:bookmark-start text:name="building_confidence"/>Building Confidence<text:bookmark-end text:name="__RefHeading___building_confidence_21"/><text:bookmark-end text:name="building_confidence"/></text:h>
      <text:p text:style-name="Text_20_body">Successfully preparing a dish gives a sense of accomplishment, encouraging further language exploration.  </text:p>
      <text:h text:style-name="Heading_20_3" text:outline-level="3"><text:bookmark-start text:name="__RefHeading___cultural_integration_22"/><text:bookmark-start text:name="cultural_integration"/>Cultural Integration<text:bookmark-end text:name="__RefHeading___cultural_integration_22"/><text:bookmark-end text:name="cultural_integration"/></text:h>
      <text:p text:style-name="Text_20_body">By learning through cooking, you connect to French traditions and values, making the language feel alive and relevant.</text:p>
      <text:p text:style-name="Horizontal_20_Line"/>
      <text:h text:style-name="Heading_20_2" text:outline-level="2"><text:bookmark-start text:name="__RefHeading___cooking_as_a_language_bridge_23"/><text:bookmark-start text:name="cooking_as_a_language_bridge"/>Cooking as a Language Bridge<text:bookmark-end text:name="__RefHeading___cooking_as_a_language_bridge_23"/><text:bookmark-end text:name="cooking_as_a_language_bridge"/></text:h>
      <text:p text:style-name="Text_20_body">The kitchen becomes a classroom, a place where language learning transcends textbooks. Each recipe is a story, and each dish is a conversation waiting to be had—whether it’s asking a vendor at a French market for “herbes de Provence” or explaining to a friend how you prepared a perfect “soufflé.”  </text:p>
      <text:p text:style-name="Text_20_body">Cooking helps learners embrace the everyday beauty of the French language while serving up a tangible (and delicious) reward.</text:p>
      <text:p text:style-name="Horizontal_20_Line"/>
      <text:h text:style-name="Heading_20_1" text:outline-level="1"><text:bookmark-start text:name="__RefHeading___other_ways_to_learn_french_24"/><text:bookmark-start text:name="other_ways_to_learn_french"/>Other Ways to Learn French<text:bookmark-end text:name="__RefHeading___other_ways_to_learn_french_24"/><text:bookmark-end text:name="other_ways_to_learn_french"/></text:h>
      <text:p text:style-name="Text_20_body">There is nothing like cat videos when it comes to Internet entertainment. Why not link <text:span text:style-name="Emphasis">French Cat Videos</text:span> to your French learning experience?</text:p>
      <text:list text:style-name="List_20_1" text:continue-numbering="false">
        <text:list-item>
          <text:p text:style-name="List_20_1_Content_First"> <text:span text:style-name="Strong_20_Emphasis"><text:a xlink:type="simple" xlink:href="https://youtu.be/Q34z5dCmC4M?feature=shared" text:style-name="Internet_20_link" text:visited-style-name="Visited_20_Internet_20_Link">Henri le Chat Noir</text:a></text:span> Henri 2, Paw de Deux</text:p>
          <text:list text:style-name="List_20_1">
            <text:list-item>
              <text:p text:style-name="List_20_1_Content_Last"> Henri was so popular that he has his own Wikipedia page <text:a xlink:type="simple" xlink:href="https://en.wikipedia.org/wiki/Henri,_le_Chat_Noir" text:style-name="Internet_20_link" text:visited-style-name="Visited_20_Internet_20_Link">Henri,_le_Chat_Noir</text:a>. Henri's videos have received millions of views. Roger Ebert called Henri 2, Paw De Deux “The best internet cat video ever made.</text:p>
            </text:list-item>
          </text:list>
        </text:list-item>
      </text:list>
      <text:list text:style-name="List_20_1" text:continue-numbering="false">
        <text:list-item>
          <text:p text:style-name="LastListParagraph_List_20_1_Content_First"> <text:span text:style-name="Strong_20_Emphasis"><text:a xlink:type="simple" xlink:href="https://youtu.be/hHdFQlqSBA4?feature=shared" text:style-name="Internet_20_link" text:visited-style-name="Visited_20_Internet_20_Link">Parole de Chat</text:a></text:span> “Humannnnn, Ouvre la Port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19::03:03</meta:creation-date>
    <dc:creator>Generated</dc:creator>
    <dc:date>2026-09-04T19::03:03</dc:date>
    <dc:language>en-US</dc:language>
    <meta:editing-cycles>1</meta:editing-cycles>
    <meta:editing-duration>PT0S</meta:editing-duration>
    <dc:title>paris_yank:eat:preparein:menus:start</dc:title>
  </office:meta>
</office:document-meta>
</file>