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products:a2_milk_france"/><text:bookmark-start text:name="__RefHeading___a2_cow_s_milk_in_france_1"/><text:bookmark-start text:name="a2_cow_s_milk_in_france"/>A2 Cow’s Milk in France<text:bookmark-end text:name="__RefHeading___a2_cow_s_milk_in_france_1"/><text:bookmark-end text:name="a2_cow_s_milk_in_france"/></text:h>
      <text:p text:style-name="Text_20_body">A2 cow’s milk is a type of milk that contains primarily the <text:span text:style-name="Strong_20_Emphasis">A2 beta-casein protein</text:span>, unlike the more common A1 beta-casein found in conventional cow’s milk. It is often marketed as being easier to digest, especially for those who experience discomfort from regular milk but do not have lactose intolerance.</text:p>
      <text:h text:style-name="Heading_20_2" text:outline-level="2"><text:bookmark-start text:name="__RefHeading___what_makes_a2_milk_different_2"/><text:bookmark-start text:name="what_makes_a2_milk_different"/>What Makes A2 Milk Different?<text:bookmark-end text:name="__RefHeading___what_makes_a2_milk_different_2"/><text:bookmark-end text:name="what_makes_a2_milk_different"/></text:h>
      <text:h text:style-name="Heading_20_3" text:outline-level="3"><text:bookmark-start text:name="__RefHeading___proteins_in_milk_3"/><text:bookmark-start text:name="proteins_in_milk"/>Proteins in Milk<text:bookmark-end text:name="__RefHeading___proteins_in_milk_3"/><text:bookmark-end text:name="proteins_in_milk"/></text:h>
      <text:p text:style-name="Text_20_body">Milk contains two main proteins: casein (about 80%) and whey (20%). Within casein, beta-casein can be of two types: A1 or A2.</text:p>
      <text:list text:style-name="List_20_1" text:continue-numbering="false">
        <text:list-item>
          <text:p text:style-name="List_20_1_Content_First"> <text:span text:style-name="Strong_20_Emphasis">A1 beta-casein:</text:span> Found in the milk of most modern dairy cows (e.g., Holstein, Friesian).  </text:p>
        </text:list-item>
        <text:list-item>
          <text:p text:style-name="List_20_1_Content"> <text:span text:style-name="Strong_20_Emphasis">A2 beta-casein:</text:span> Found in older breeds such as Jersey, Guernsey, and heritage breeds, as well as in goat and sheep milk.  </text:p>
        </text:list-item>
        <text:list-item>
          <text:p text:style-name="List_20_1_Content_Last"> Some studies suggest that A1 beta-casein may break down into a peptide called BCM-7 (beta-casomorphin-7), which might contribute to digestive discomfort or mild inflammatory responses in some individuals.  </text:p>
        </text:list-item>
      </text:list>
      <text:h text:style-name="Heading_20_3" text:outline-level="3"><text:bookmark-start text:name="__RefHeading___digestibility_4"/><text:bookmark-start text:name="digestibility"/>Digestibility<text:bookmark-end text:name="__RefHeading___digestibility_4"/><text:bookmark-end text:name="digestibility"/></text:h>
      <text:p text:style-name="Text_20_body">People who struggle with conventional milk often find A2 milk gentler on the stomach, potentially reducing symptoms like bloating, gas, or discomfort.</text:p>
      <text:p text:style-name="Horizontal_20_Line"/>
      <text:h text:style-name="Heading_20_2" text:outline-level="2"><text:bookmark-start text:name="__RefHeading___a2_milk_in_france_5"/><text:bookmark-start text:name="a2_milk_in_france"/>A2 Milk in France<text:bookmark-end text:name="__RefHeading___a2_milk_in_france_5"/><text:bookmark-end text:name="a2_milk_in_france"/></text:h>
      <text:p text:style-name="Text_20_body">France, known for its dairy tradition, has a growing interest in A2 milk. Here’s what you need to know:</text:p>
      <text:h text:style-name="Heading_20_3" text:outline-level="3"><text:bookmark-start text:name="__RefHeading___availability_6"/><text:bookmark-start text:name="availability"/>Availability<text:bookmark-end text:name="__RefHeading___availability_6"/><text:bookmark-end text:name="availability"/></text:h>
      <text:p text:style-name="Text_20_body">A2 milk is not as widespread in France as in countries like Australia or New Zealand, but it is becoming more accessible. Look for it in:</text:p>
      <text:list text:style-name="List_20_1" text:continue-numbering="false">
        <text:list-item>
          <text:p text:style-name="List_20_1_Content_First"> <text:span text:style-name="Strong_20_Emphasis">Organic food stores.</text:span>  </text:p>
        </text:list-item>
        <text:list-item>
          <text:p text:style-name="List_20_1_Content"> <text:span text:style-name="Strong_20_Emphasis">Health food shops.</text:span>  </text:p>
        </text:list-item>
        <text:list-item>
          <text:p text:style-name="List_20_1_Content_Last"> Specialized sections of larger supermarkets with labels like <text:span text:style-name="Strong_20_Emphasis">“A2”</text:span> or <text:span text:style-name="Strong_20_Emphasis">“lait A2.”</text:span></text:p>
        </text:list-item>
      </text:list>
      <text:list text:style-name="List_20_1" text:continue-numbering="false">
        <text:list-item>
          <text:p text:style-name="List_20_1_Content_First"> <text:span text:style-name="Strong_20_Emphasis">Sources of A2 Milk:</text:span>  </text:p>
          <text:list text:style-name="List_20_1">
            <text:list-item>
              <text:p text:style-name="List_20_1_Content"> Small producers and farms offering milk from heritage breeds, such as Jersey or Guernsey cows.  </text:p>
            </text:list-item>
            <text:list-item>
              <text:p text:style-name="List_20_1_Content_Last"> Brands focused on health-conscious consumers.  </text:p>
            </text:list-item>
          </text:list>
        </text:list-item>
      </text:list>
      <text:list text:style-name="List_20_1" text:continue-numbering="false">
        <text:list-item>
          <text:p text:style-name="LastListParagraph_List_20_1_Content_First"> <text:span text:style-name="Strong_20_Emphasis">Labeling and Certification:</text:span>  </text:p>
        </text:list-item>
      </text:list>
      <text:p text:style-name="Text_20_body">    In France, dairy products are subject to strict regulations. A2 milk will be clearly labeled as such and may also carry certifications like <text:span text:style-name="Strong_20_Emphasis">“bio”</text:span> (organic), indicating sustainable farming practices.  </text:p>
      <text:list text:style-name="List_20_1" text:continue-numbering="false">
        <text:list-item>
          <text:p text:style-name="LastListParagraph_List_20_1_Content_First"> <text:span text:style-name="Strong_20_Emphasis">Taste and Quality:</text:span>  </text:p>
        </text:list-item>
      </text:list>
      <text:p text:style-name="Text_20_body">    A2 milk in France often comes from smaller-scale farms, meaning it is likely to have a creamier taste and higher quality due to traditional farming methods.</text:p>
      <text:list text:style-name="List_20_1" text:continue-numbering="false">
        <text:list-item>
          <text:p text:style-name="LastListParagraph_List_20_1_Content_First"> Pasteurization varies: Look for <text:span text:style-name="Strong_20_Emphasis">raw (lait cru)</text:span> or minimally pasteurized options for the richest flavor, but note that raw milk requires stricter storage and consumption guidelines.</text:p>
        </text:list-item>
      </text:list>
      <text:p text:style-name="Horizontal_20_Line"/>
      <text:h text:style-name="Heading_20_1" text:outline-level="1"><text:bookmark-start text:name="__RefHeading___common_breeds_and_their_a2_milk_7"/><text:bookmark-start text:name="common_breeds_and_their_a2_milk"/>Common Breeds and Their A2 Milk<text:bookmark-end text:name="__RefHeading___common_breeds_and_their_a2_milk_7"/><text:bookmark-end text:name="common_breeds_and_their_a2_milk"/></text:h>
      <text:p text:style-name="Text_20_body">In France, specific breeds such as <text:span text:style-name="Strong_20_Emphasis">Jersey</text:span> and <text:span text:style-name="Strong_20_Emphasis">Guernsey</text:span> cows naturally produce A2 milk. Additionally, <text:span text:style-name="Strong_20_Emphasis">goat and sheep milk</text:span> are naturally A2 and are widely consumed in France as alternatives to cow's milk.</text:p>
      <text:p text:style-name="Horizontal_20_Line"/>
      <text:h text:style-name="Heading_20_1" text:outline-level="1"><text:bookmark-start text:name="__RefHeading___where_to_buy_a2_milk_in_france_8"/><text:bookmark-start text:name="where_to_buy_a2_milk_in_france"/>Where to Buy A2 Milk in France<text:bookmark-end text:name="__RefHeading___where_to_buy_a2_milk_in_france_8"/><text:bookmark-end text:name="where_to_buy_a2_milk_in_france"/></text:h>
      <text:list text:style-name="List_20_1" text:continue-numbering="false">
        <text:list-item>
          <text:p text:style-name="LastListParagraph_List_20_1_Content_First"> <text:span text:style-name="Strong_20_Emphasis">Specialty Stores:</text:span>  </text:p>
        </text:list-item>
      </text:list>
      <text:p text:style-name="Text_20_body">    Organic or health food stores like <text:span text:style-name="Strong_20_Emphasis">Bio c’ Bon</text:span>, <text:span text:style-name="Strong_20_Emphasis">Naturalia</text:span>, or <text:span text:style-name="Strong_20_Emphasis">La Vie Claire.</text:span></text:p>
      <text:list text:style-name="List_20_1" text:continue-numbering="false">
        <text:list-item>
          <text:p text:style-name="LastListParagraph_List_20_1_Content_First"> <text:span text:style-name="Strong_20_Emphasis">Farmers’ Markets or Fresh Markets:</text:span>  </text:p>
        </text:list-item>
      </text:list>
      <text:p text:style-name="Text_20_body">    Some local producers may sell A2 milk directly.</text:p>
      <text:list text:style-name="List_20_1" text:continue-numbering="false">
        <text:list-item>
          <text:p text:style-name="LastListParagraph_List_20_1_Content_First"> <text:span text:style-name="Strong_20_Emphasis">Supermarkets:</text:span>  </text:p>
        </text:list-item>
      </text:list>
      <text:p text:style-name="Text_20_body">    Look for high-quality or organic sections.</text:p>
      <text:list text:style-name="List_20_1" text:continue-numbering="false">
        <text:list-item>
          <text:p text:style-name="LastListParagraph_List_20_1_Content_First"> <text:span text:style-name="Strong_20_Emphasis">Online Stores:</text:span>  </text:p>
        </text:list-item>
      </text:list>
      <text:p text:style-name="Text_20_body">    Niche French grocery platforms often stock A2 milk.</text:p>
      <text:p text:style-name="Horizontal_20_Line"/>
      <text:h text:style-name="Heading_20_1" text:outline-level="1"><text:bookmark-start text:name="__RefHeading___summary_9"/><text:bookmark-start text:name="summary"/>Summary<text:bookmark-end text:name="__RefHeading___summary_9"/><text:bookmark-end text:name="summary"/></text:h>
      <text:p text:style-name="Text_20_body">A2 milk in France is a premium product catering to a niche market. It’s an excellent choice for individuals seeking a gentler milk alternative while enjoying the rich dairy culture of France. For an authentic experience, try A2 milk from heritage cow breeds or explore naturally A2 goat and sheep milk for both digestibility and flav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7::26:35</meta:creation-date>
    <dc:creator>Generated</dc:creator>
    <dc:date>2026-08-26T17::26:35</dc:date>
    <dc:language>en-US</dc:language>
    <meta:editing-cycles>1</meta:editing-cycles>
    <meta:editing-duration>PT0S</meta:editing-duration>
    <dc:title>paris_yank:eat:preparein:products:a2_milk_france</dc:title>
  </office:meta>
</office:document-meta>
</file>