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eat:preparein:products:french_cheese_rinds_edible"/><text:bookmark-start text:name="__RefHeading___is_french_cheese_rind_edible_1"/><text:bookmark-start text:name="is_french_cheese_rind_edible"/>Is French Cheese Rind Edible?<text:bookmark-end text:name="__RefHeading___is_french_cheese_rind_edible_1"/><text:bookmark-end text:name="is_french_cheese_rind_edible"/></text:h>
      <text:p text:style-name="Text_20_body">In general, <text:span text:style-name="Strong_20_Emphasis">most French cheese rinds are edible</text:span>, and in fact there is an arcane law that states all French cheese rinds <text:span text:style-name="Strong_20_Emphasis"><text:span text:style-name="Emphasis">must</text:span></text:span> be edible. But whether they are enjoyable to eat depends on the type of cheese, personal preference, and the specific rind. Here's a breakdown:</text:p>
      <text:p text:style-name="Horizontal_20_Line"/>
      <text:h text:style-name="Heading_20_2" text:outline-level="2"><text:bookmark-start text:name="__RefHeading___types_of_cheese_rinds_and_their_edibility_2"/><text:bookmark-start text:name="types_of_cheese_rinds_and_their_edibility"/>Types of Cheese Rinds and Their Edibility<text:bookmark-end text:name="__RefHeading___types_of_cheese_rinds_and_their_edibility_2"/><text:bookmark-end text:name="types_of_cheese_rinds_and_their_edibility"/></text:h>
      <text:h text:style-name="Heading_20_3" text:outline-level="3"><text:bookmark-start text:name="__RefHeading___natural_rinds_3"/><text:bookmark-start text:name="natural_rinds"/>1. Natural Rinds<text:bookmark-end text:name="__RefHeading___natural_rinds_3"/><text:bookmark-end text:name="natural_rinds"/></text:h>
      <text:list text:style-name="List_20_1" text:continue-numbering="false">
        <text:list-item>
          <text:p text:style-name="List_20_1_Content_First"> <text:span text:style-name="Strong_20_Emphasis">Examples</text:span>: Comté, Gruyère, Tomme de Savoie  </text:p>
        </text:list-item>
        <text:list-item>
          <text:p text:style-name="List_20_1_Content"> <text:span text:style-name="Strong_20_Emphasis">Edibility</text:span>: These rinds are formed naturally during the aging process and are usually edible.  </text:p>
        </text:list-item>
        <text:list-item>
          <text:p text:style-name="List_20_1_Content_Last"> <text:span text:style-name="Strong_20_Emphasis">Taste and Texture</text:span>: They can be quite tough and earthy. While edible, some people find them unpleasant to eat because of their texture or intensity of flavor.</text:p>
        </text:list-item>
      </text:list>
      <text:p text:style-name="Horizontal_20_Line"/>
      <text:h text:style-name="Heading_20_3" text:outline-level="3"><text:bookmark-start text:name="__RefHeading___washed_rinds_4"/><text:bookmark-start text:name="washed_rinds"/>2. Washed Rinds<text:bookmark-end text:name="__RefHeading___washed_rinds_4"/><text:bookmark-end text:name="washed_rinds"/></text:h>
      <text:list text:style-name="List_20_1" text:continue-numbering="false">
        <text:list-item>
          <text:p text:style-name="List_20_1_Content_First"> <text:span text:style-name="Strong_20_Emphasis">Examples</text:span>: Époisses, Munster, Reblochon  </text:p>
        </text:list-item>
        <text:list-item>
          <text:p text:style-name="List_20_1_Content"> <text:span text:style-name="Strong_20_Emphasis">Edibility</text:span>: Washed rinds are often soft and sticky, thanks to being washed in brine or alcohol. They are fully edible.  </text:p>
        </text:list-item>
        <text:list-item>
          <text:p text:style-name="List_20_1_Content_Last"> <text:span text:style-name="Strong_20_Emphasis">Taste and Texture</text:span>: These rinds have a strong, pungent flavor that some adore and others find overwhelming. Try them to see if you enjoy the bold taste!</text:p>
        </text:list-item>
      </text:list>
      <text:p text:style-name="Horizontal_20_Line"/>
      <text:h text:style-name="Heading_20_3" text:outline-level="3"><text:bookmark-start text:name="__RefHeading___bloomy_rinds_white_rinds_5"/><text:bookmark-start text:name="bloomy_rinds_white_rinds"/>3. Bloomy Rinds (White Rinds)<text:bookmark-end text:name="__RefHeading___bloomy_rinds_white_rinds_5"/><text:bookmark-end text:name="bloomy_rinds_white_rinds"/></text:h>
      <text:list text:style-name="List_20_1" text:continue-numbering="false">
        <text:list-item>
          <text:p text:style-name="List_20_1_Content_First"> <text:span text:style-name="Strong_20_Emphasis">Examples</text:span>: Brie, Camembert, Saint-Marcellin  </text:p>
        </text:list-item>
        <text:list-item>
          <text:p text:style-name="List_20_1_Content"> <text:span text:style-name="Strong_20_Emphasis">Edibility</text:span>: Made of edible molds, these soft, white, velvety rinds are almost always eaten with the cheese.  </text:p>
        </text:list-item>
        <text:list-item>
          <text:p text:style-name="List_20_1_Content_Last"> <text:span text:style-name="Strong_20_Emphasis">Taste and Texture</text:span>: Mild and creamy, they complement the cheese’s interior beautifully. Most people enjoy these rinds.</text:p>
        </text:list-item>
      </text:list>
      <text:p text:style-name="Horizontal_20_Line"/>
      <text:h text:style-name="Heading_20_3" text:outline-level="3"><text:bookmark-start text:name="__RefHeading___ash_or_herb-coated_rinds_6"/><text:bookmark-start text:name="ash_or_herb-coated_rinds"/>4. Ash or Herb-Coated Rinds<text:bookmark-end text:name="__RefHeading___ash_or_herb-coated_rinds_6"/><text:bookmark-end text:name="ash_or_herb-coated_rinds"/></text:h>
      <text:list text:style-name="List_20_1" text:continue-numbering="false">
        <text:list-item>
          <text:p text:style-name="List_20_1_Content_First"> <text:span text:style-name="Strong_20_Emphasis">Examples</text:span>: Selles-sur-Cher, Valençay, Morbier  </text:p>
        </text:list-item>
        <text:list-item>
          <text:p text:style-name="List_20_1_Content"> <text:span text:style-name="Strong_20_Emphasis">Edibility</text:span>: These rinds are edible, often featuring a layer of ash, herbs, or spices.  </text:p>
        </text:list-item>
        <text:list-item>
          <text:p text:style-name="List_20_1_Content_Last"> <text:span text:style-name="Strong_20_Emphasis">Taste and Texture</text:span>: Ash rinds can have a slight mineral flavor, while herb coatings add an aromatic twist. Both are worth trying.</text:p>
        </text:list-item>
      </text:list>
      <text:p text:style-name="Horizontal_20_Line"/>
      <text:h text:style-name="Heading_20_3" text:outline-level="3"><text:bookmark-start text:name="__RefHeading___wax_or_plastic_rinds_7"/><text:bookmark-start text:name="wax_or_plastic_rinds"/>5. Wax or Plastic Rinds<text:bookmark-end text:name="__RefHeading___wax_or_plastic_rinds_7"/><text:bookmark-end text:name="wax_or_plastic_rinds"/></text:h>
      <text:list text:style-name="List_20_1" text:continue-numbering="false">
        <text:list-item>
          <text:p text:style-name="List_20_1_Content_First"> <text:span text:style-name="Strong_20_Emphasis">Examples</text:span>: Babybel (wax), some industrial cheeses  </text:p>
        </text:list-item>
        <text:list-item>
          <text:p text:style-name="List_20_1_Content_Last"> <text:span text:style-name="Strong_20_Emphasis">Edibility</text:span>: Not edible. These are artificial rinds used to protect the cheese during aging or transport. Remove and discard before eating.</text:p>
        </text:list-item>
      </text:list>
      <text:p text:style-name="Horizontal_20_Line"/>
      <text:h text:style-name="Heading_20_3" text:outline-level="3"><text:bookmark-start text:name="__RefHeading___hard_and_dry_rinds_8"/><text:bookmark-start text:name="hard_and_dry_rinds"/>6. Hard and Dry Rinds<text:bookmark-end text:name="__RefHeading___hard_and_dry_rinds_8"/><text:bookmark-end text:name="hard_and_dry_rinds"/></text:h>
      <text:list text:style-name="List_20_1" text:continue-numbering="false">
        <text:list-item>
          <text:p text:style-name="List_20_1_Content_First"> <text:span text:style-name="Strong_20_Emphasis">Examples</text:span>: Parmesan (Parmigiano-Reggiano), aged Cheddar  </text:p>
        </text:list-item>
        <text:list-item>
          <text:p text:style-name="List_20_1_Content"> <text:span text:style-name="Strong_20_Emphasis">Edibility</text:span>: Technically edible, but they are often too hard and dry to enjoy raw.  </text:p>
        </text:list-item>
        <text:list-item>
          <text:p text:style-name="List_20_1_Content_Last"> <text:span text:style-name="Strong_20_Emphasis">Taste and Texture</text:span>: These rinds are better used for cooking—adding them to soups or stews can enhance flavor.</text:p>
        </text:list-item>
      </text:list>
      <text:p text:style-name="Horizontal_20_Line"/>
      <text:h text:style-name="Heading_20_3" text:outline-level="3"><text:bookmark-start text:name="__RefHeading___are_some_rinds_edible_but_unpleasant_9"/><text:bookmark-start text:name="are_some_rinds_edible_but_unpleasant"/>Are Some Rinds Edible But Unpleasant?<text:bookmark-end text:name="__RefHeading___are_some_rinds_edible_but_unpleasant_9"/><text:bookmark-end text:name="are_some_rinds_edible_but_unpleasant"/></text:h>
      <text:p text:style-name="Text_20_body">Yes, some rinds are technically edible but may not taste good to everyone due to:</text:p>
      <text:list text:style-name="List_20_1" text:continue-numbering="false">
        <text:list-item>
          <text:p text:style-name="List_20_1_Content_First"> <text:span text:style-name="Strong_20_Emphasis">Strong Flavors</text:span>: Washed rinds can be too pungent for some palates.  </text:p>
        </text:list-item>
        <text:list-item>
          <text:p text:style-name="List_20_1_Content"> <text:span text:style-name="Strong_20_Emphasis">Tough Textures</text:span>: Hard, leathery rinds can be difficult to chew.  </text:p>
        </text:list-item>
        <text:list-item>
          <text:p text:style-name="List_20_1_Content_Last"> <text:span text:style-name="Strong_20_Emphasis">Bitter Notes</text:span>: Natural or ash rinds may have bitter or earthy undertones that not everyone enjoys.</text:p>
        </text:list-item>
      </text:list>
      <text:p text:style-name="Horizontal_20_Line"/>
      <text:h text:style-name="Heading_20_2" text:outline-level="2"><text:bookmark-start text:name="__RefHeading___tips_for_eating_cheese_rinds_10"/><text:bookmark-start text:name="tips_for_eating_cheese_rinds"/>Tips for Eating Cheese Rinds<text:bookmark-end text:name="__RefHeading___tips_for_eating_cheese_rinds_10"/><text:bookmark-end text:name="tips_for_eating_cheese_rinds"/></text:h>
      <text:list text:style-name="List_20_1" text:continue-numbering="false">
        <text:list-item>
          <text:p text:style-name="List_20_1_Content_First"> 1. <text:span text:style-name="Strong_20_Emphasis">Experiment</text:span>: Try a small piece of the rind to see if you like the taste and texture.  </text:p>
        </text:list-item>
        <text:list-item>
          <text:p text:style-name="List_20_1_Content"> 2. <text:span text:style-name="Strong_20_Emphasis">Ask a Cheesemonger</text:span>: If you're unsure about a specific cheese, a cheesemonger can guide you on whether the rind is typically eaten.  </text:p>
        </text:list-item>
        <text:list-item>
          <text:p text:style-name="List_20_1_Content_Last"> 3. <text:span text:style-name="Strong_20_Emphasis">Pairing</text:span>: Rinds can sometimes taste better when eaten with the cheese or paired with wine or bread.  </text:p>
        </text:list-item>
      </text:list>
      <text:p text:style-name="Text_20_body">In conclusion, <text:span text:style-name="Strong_20_Emphasis">most French cheese rinds are edible</text:span>, but personal preference plays a big role in whether you’ll enjoy them. Don’t hesitate to experiment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5:58</meta:creation-date>
    <dc:creator>Generated</dc:creator>
    <dc:date>2026-09-14T09::35:58</dc:date>
    <dc:language>en-US</dc:language>
    <meta:editing-cycles>1</meta:editing-cycles>
    <meta:editing-duration>PT0S</meta:editing-duration>
    <dc:title>paris_yank:eat:preparein:products:french_cheese_rinds_edible</dc:title>
  </office:meta>
</office:document-meta>
</file>