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aris_yank:eat:preparein:products:nutella_powder"/><text:bookmark-start text:name="__RefHeading___nutella_powder_1"/><text:bookmark-start text:name="nutella_powder"/>Nutella powder<text:bookmark-end text:name="__RefHeading___nutella_powder_1"/><text:bookmark-end text:name="nutella_powder"/></text:h>
      <text:p text:style-name="Text_20_body">Nutella powder is a unique and innovative product that is very popular in France and transforms the popular chocolate-hazelnut spread into a powdered form. This powder can be used as a flavor enhancer, topping, or ingredient in various recipes. Here’s a breakdown of the information available:</text:p>
      <text:h text:style-name="Heading_20_2" text:outline-level="2"><text:bookmark-start text:name="__RefHeading___manufacturing_process_2"/><text:bookmark-start text:name="manufacturing_process"/>Manufacturing Process<text:bookmark-end text:name="__RefHeading___manufacturing_process_2"/><text:bookmark-end text:name="manufacturing_process"/></text:h>
      <text:p text:style-name="Text_20_body">The process involves using tapioca maltodextrin, a food additive made from starch, to dehydrate and powder Nutella. This technique is also known as “spray drying” or “freeze-drying.”</text:p>
      <text:h text:style-name="Heading_20_2" text:outline-level="2"><text:bookmark-start text:name="__RefHeading___applications_3"/><text:bookmark-start text:name="applications"/>Applications<text:bookmark-end text:name="__RefHeading___applications_3"/><text:bookmark-end text:name="applications"/></text:h>
      <text:p text:style-name="Text_20_body">Nutella powder can be used in a variety of ways:</text:p>
      <text:list text:style-name="List_20_1" text:continue-numbering="false">
        <text:list-item>
          <text:p text:style-name="List_20_1_Content_First"> <text:span text:style-name="Strong_20_Emphasis">Add it to a beverage</text:span> such as milk, coffee, or tea for a chocolate-hazelnut flavor boost.</text:p>
        </text:list-item>
        <text:list-item>
          <text:p text:style-name="List_20_1_Content"> <text:span text:style-name="Strong_20_Emphasis">Desserts</text:span>: Sprinkle it on top of cakes, pastries, or ice cream for added flavor and texture.</text:p>
        </text:list-item>
        <text:list-item>
          <text:p text:style-name="List_20_1_Content"> <text:span text:style-name="Strong_20_Emphasis">Baking</text:span>: Use it as a substitute for up to 1/3 of the flour in recipes, such as Nutella cupcakes or brownies.</text:p>
        </text:list-item>
        <text:list-item>
          <text:p text:style-name="List_20_1_Content_Last"> <text:span text:style-name="Strong_20_Emphasis">Snacks</text:span>: Mix it with creamer or yogurt for a tasty and healthier snack.</text:p>
        </text:list-item>
      </text:list>
      <text:h text:style-name="Heading_20_2" text:outline-level="2"><text:bookmark-start text:name="__RefHeading___benefits_4"/><text:bookmark-start text:name="benefits"/>Benefits<text:bookmark-end text:name="__RefHeading___benefits_4"/><text:bookmark-end text:name="benefits"/></text:h>
      <text:p text:style-name="Text_20_body">Compared to traditional Nutella, the powdered form has several advantages:</text:p>
      <text:h text:style-name="Heading_20_3" text:outline-level="3"><text:bookmark-start text:name="__RefHeading___portion_control_5"/><text:bookmark-start text:name="portion_control"/>1. Portion control<text:bookmark-end text:name="__RefHeading___portion_control_5"/><text:bookmark-end text:name="portion_control"/></text:h>
      <text:p text:style-name="Text_20_body">A little goes a long way, making it easier to manage calorie intake.</text:p>
      <text:h text:style-name="Heading_20_3" text:outline-level="3"><text:bookmark-start text:name="__RefHeading___long_shelf_life_6"/><text:bookmark-start text:name="long_shelf_life"/>2. Long shelf life<text:bookmark-end text:name="__RefHeading___long_shelf_life_6"/><text:bookmark-end text:name="long_shelf_life"/></text:h>
      <text:p text:style-name="Text_20_body">The powder can be stored for up to a year without refrigeration.</text:p>
      <text:h text:style-name="Heading_20_3" text:outline-level="3"><text:bookmark-start text:name="__RefHeading___versatility_7"/><text:bookmark-start text:name="versatility"/>3. Versatility<text:bookmark-end text:name="__RefHeading___versatility_7"/><text:bookmark-end text:name="versatility"/></text:h>
      <text:p text:style-name="Text_20_body">It can be used in a wide range of recipes and applications.</text:p>
      <text:h text:style-name="Heading_20_2" text:outline-level="2"><text:bookmark-start text:name="__RefHeading___homemade_vs._commercial_8"/><text:bookmark-start text:name="homemade_vs._commercial"/>Homemade vs. Commercial<text:bookmark-end text:name="__RefHeading___homemade_vs._commercial_8"/><text:bookmark-end text:name="homemade_vs._commercial"/></text:h>
      <text:p text:style-name="Text_20_body">While commercial Nutella powder is available, you can also make your own at home using a food processor and tapioca maltodextrin. This DIY approach allows for customization and control over the flavor and texture.</text:p>
      <text:h text:style-name="Heading_20_2" text:outline-level="2"><text:bookmark-start text:name="__RefHeading___recipes_and_ideas_9"/><text:bookmark-start text:name="recipes_and_ideas"/>Recipes and Ideas<text:bookmark-end text:name="__RefHeading___recipes_and_ideas_9"/><text:bookmark-end text:name="recipes_and_ideas"/></text:h>
      <text:p text:style-name="Text_20_body">Some examples of recipes and uses for Nutella powder include:</text:p>
      <text:list text:style-name="List_20_1" text:continue-numbering="false">
        <text:list-item>
          <text:p text:style-name="List_20_1_Content_First"> <text:span text:style-name="Strong_20_Emphasis">Nutella milk</text:span>: Mix the powder with milk and a sweetener for a creamy, chocolatey drink.</text:p>
        </text:list-item>
        <text:list-item>
          <text:p text:style-name="List_20_1_Content"> <text:span text:style-name="Strong_20_Emphasis">Hazelnut hot chocolate</text:span>: Add the powder to hot chocolate for an extra boost of flavor.</text:p>
        </text:list-item>
        <text:list-item>
          <text:p text:style-name="List_20_1_Content_Last"> <text:span text:style-name="Strong_20_Emphasis">Nutella truffles</text:span>: Mix the powder with cream and shape into truffles for a decadent treat.</text:p>
        </text:list-item>
      </text:list>
      <text:p text:style-name="Text_20_body">Nutella powder offers a unique and exciting way to enjoy the classic chocolate-hazelnut spread. Whether you choose to make your own or purchase commercial powder, it’s a versatile ingredient that can add flavor and fun to a variety of recipes and application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6T12::31:48</meta:creation-date>
    <dc:creator>Generated</dc:creator>
    <dc:date>2026-08-26T12::31:48</dc:date>
    <dc:language>en-US</dc:language>
    <meta:editing-cycles>1</meta:editing-cycles>
    <meta:editing-duration>PT0S</meta:editing-duration>
    <dc:title>paris_yank:eat:preparein:products:nutella_powder</dc:title>
  </office:meta>
</office:document-meta>
</file>