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eat:preparein:products:start"/><text:bookmark-start text:name="__RefHeading___products_supplies_1"/><text:bookmark-start text:name="products_supplies"/>Products &amp; Supplies<text:bookmark-end text:name="__RefHeading___products_supplies_1"/><text:bookmark-end text:name="products_supplies"/></text:h>
      <text:p text:style-name="Text_20_body">Welcome to Products, that is food items ready to consume. Products can be stand alone items such as water. Products can also be used as ingredients in a food preparation or as part of a menu.</text:p>
      <text:p text:style-name="Horizontal_20_Line"/>
      <text:h text:style-name="Heading_20_3" text:outline-level="3"><text:bookmark-start text:name="__RefHeading___beverages_2"/><text:bookmark-start text:name="beverages"/>Beverages<text:bookmark-end text:name="__RefHeading___beverages_2"/><text:bookmark-end text:name="beverages"/></text:h>
      <text:list text:style-name="List_20_1" text:continue-numbering="false">
        <text:list-item>
          <text:p text:style-name="List_20_1_Content_First"> <text:span text:style-name="Strong_20_Emphasis"><text:a xlink:type="simple" xlink:href="https://parisyank.com/doku.php?id=paris_yank:eat:preparein:products:drinking_water" text:style-name="Internet_20_link" text:visited-style-name="Visited_20_Internet_20_Link">Drinking Water</text:a></text:span> </text:p>
        </text:list-item>
        <text:list-item>
          <text:p text:style-name="List_20_1_Content"> <text:span text:style-name="Strong_20_Emphasis"><text:a xlink:type="simple" xlink:href="https://parisyank.com/doku.php?id=paris_yank:eat:preparein:products:wine" text:style-name="Internet_20_link" text:visited-style-name="Visited_20_Internet_20_Link">Table Wine</text:a></text:span></text:p>
        </text:list-item>
        <text:list-item>
          <text:p text:style-name="List_20_1_Content"> <text:span text:style-name="Strong_20_Emphasis"><text:a xlink:type="simple" xlink:href="https://parisyank.com/doku.php?id=paris_yank:eat:preparein:products:a2_milk_france" text:style-name="Internet_20_link" text:visited-style-name="Visited_20_Internet_20_Link">A2 Cow’s Milk</text:a></text:span></text:p>
        </text:list-item>
        <text:list-item>
          <text:p text:style-name="List_20_1_Content"> <text:span text:style-name="Strong_20_Emphasis"><text:a xlink:type="simple" xlink:href="https://parisyank.com/doku.php?id=paris_yank:eat:preparein:products:na_beer" text:style-name="Internet_20_link" text:visited-style-name="Visited_20_Internet_20_Link">Non-Alcoholic Beer</text:a></text:span> <text:line-break/></text:p>
        </text:list-item>
        <text:list-item>
          <text:p text:style-name="List_20_1_Content_Last"> <text:span text:style-name="Strong_20_Emphasis"><text:a xlink:type="simple" xlink:href="https://parisyank.com/doku.php?id=paris_yank:eat:preparein:products:distilled_water" text:style-name="Internet_20_link" text:visited-style-name="Visited_20_Internet_20_Link">Distilled Water</text:a></text:span> <text:line-break/></text:p>
        </text:list-item>
      </text:list>
      <text:p text:style-name="Text_20_body"><text:a xlink:type="simple" xlink:href="https://parisyank.com/doku.php?id=paris_yank:go:nice:wines_and_beverages_of_southern_france" text:style-name="Internet_20_link" text:visited-style-name="Visited_20_Internet_20_Link">wines_and_beverages_of_southern_france</text:a></text:p>
      <text:h text:style-name="Heading_20_4" text:outline-level="4"><text:bookmark-start text:name="__RefHeading___wine_3"/><text:bookmark-start text:name="wine"/>Wine<text:bookmark-end text:name="__RefHeading___wine_3"/><text:bookmark-end text:name="wine"/></text:h>
      <text:h text:style-name="Heading_20_4" text:outline-level="4"><text:bookmark-start text:name="__RefHeading___spirits_4"/><text:bookmark-start text:name="spirits"/>Spirits<text:bookmark-end text:name="__RefHeading___spirits_4"/><text:bookmark-end text:name="spirits"/></text:h>
      <text:p text:style-name="Horizontal_20_Line"/>
      <text:h text:style-name="Heading_20_3" text:outline-level="3"><text:bookmark-start text:name="__RefHeading___dairy_5"/><text:bookmark-start text:name="dairy"/>Dairy<text:bookmark-end text:name="__RefHeading___dairy_5"/><text:bookmark-end text:name="dairy"/></text:h>
      <text:list text:style-name="List_20_1" text:continue-numbering="false">
        <text:list-item>
          <text:p text:style-name="List_20_1_Content_First"> <text:span text:style-name="Strong_20_Emphasis"><text:a xlink:type="simple" xlink:href="https://parisyank.com/doku.php?id=paris_yank:eat:preparein:products:creme_fraiche" text:style-name="Internet_20_link" text:visited-style-name="Visited_20_Internet_20_Link">Crème Fraîche</text:a></text:span></text:p>
        </text:list-item>
        <text:list-item>
          <text:p text:style-name="List_20_1_Content_Last"> <text:span text:style-name="Strong_20_Emphasis"><text:a xlink:type="simple" xlink:href="https://parisyank.com/doku.php?id=paris_yank:eat:preparein:products:a2_milk_france" text:style-name="Internet_20_link" text:visited-style-name="Visited_20_Internet_20_Link">A2 Cow’s Milk</text:a></text:span></text:p>
        </text:list-item>
      </text:list>
      <text:p text:style-name="Horizontal_20_Line"/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parisyank.com/doku.php?id=eat:products:dijon_mustard" text:style-name="Internet_20_link" text:visited-style-name="Visited_20_Internet_20_Link">Dijon mustard</text:a></text:span> <text:line-break/></text:p>
        </text:list-item>
      </text:list>
      <text:p text:style-name="Horizontal_20_Line"/>
      <text:h text:style-name="Heading_20_3" text:outline-level="3"><text:bookmark-start text:name="__RefHeading___desserts_6"/><text:bookmark-start text:name="desserts"/>Desserts<text:bookmark-end text:name="__RefHeading___desserts_6"/><text:bookmark-end text:name="desserts"/></text:h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parisyank.com/doku.php?id=paris_yank:eat:preparein:products:galette_des_rois" text:style-name="Internet_20_link" text:visited-style-name="Visited_20_Internet_20_Link">Galette des Rois</text:a>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7::29:15</meta:creation-date>
    <dc:creator>Generated</dc:creator>
    <dc:date>2026-09-07T07::29:15</dc:date>
    <dc:language>en-US</dc:language>
    <meta:editing-cycles>1</meta:editing-cycles>
    <meta:editing-duration>PT0S</meta:editing-duration>
    <dc:title>paris_yank:eat:preparein:products:start</dc:title>
  </office:meta>
</office:document-meta>
</file>