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is_yank:eat:preparein:products:wine"/><text:bookmark-start text:name="__RefHeading___table_wine_in_france_1"/><text:bookmark-start text:name="table_wine_in_france"/>Table Wine in France<text:bookmark-end text:name="__RefHeading___table_wine_in_france_1"/><text:bookmark-end text:name="table_wine_in_france"/></text:h>
      <text:p text:style-name="Text_20_body">Table wine, or <text:span text:style-name="Strong_20_Emphasis">vin de table</text:span> (now referred to as <text:span text:style-name="Strong_20_Emphasis">Vin de France</text:span>), is a staple of French culture. It is intended for everyday drinking and comes in both <text:span text:style-name="Strong_20_Emphasis">bottled</text:span> and <text:span text:style-name="Strong_20_Emphasis">boxed</text:span> forms. While not as prestigious as high-end wines, table wines can still offer excellent value and enjoyment for casual drinkers.</text:p>
      <text:p text:style-name="Horizontal_20_Line"/>
      <text:h text:style-name="Heading_20_2" text:outline-level="2"><text:bookmark-start text:name="__RefHeading___what_is_table_wine_2"/><text:bookmark-start text:name="what_is_table_wine"/>1. What is Table Wine?<text:bookmark-end text:name="__RefHeading___what_is_table_wine_2"/><text:bookmark-end text:name="what_is_table_wine"/></text:h>
      <text:list text:style-name="List_20_1" text:continue-numbering="false">
        <text:list-item>
          <text:p text:style-name="List_20_1_Content_First"> <text:span text:style-name="Strong_20_Emphasis">Definition</text:span>: Table wine in France refers to simple, affordable wines that are suitable for everyday consumption.  </text:p>
        </text:list-item>
        <text:list-item>
          <text:p text:style-name="List_20_1_Content"> <text:span text:style-name="Strong_20_Emphasis">Labeling</text:span>: Table wines are typically labeled as <text:span text:style-name="Strong_20_Emphasis">“Vin de France”</text:span>, the most basic category in the French wine classification system.  </text:p>
        </text:list-item>
        <text:list-item>
          <text:p text:style-name="List_20_1_Content_Last"> <text:span text:style-name="Strong_20_Emphasis">Purpose</text:span>: These wines are not region-specific and do not carry strict quality controls like higher-classified wines (AOC/AOP).  </text:p>
        </text:list-item>
      </text:list>
      <text:p text:style-name="Horizontal_20_Line"/>
      <text:h text:style-name="Heading_20_2" text:outline-level="2"><text:bookmark-start text:name="__RefHeading___types_of_table_wine_3"/><text:bookmark-start text:name="types_of_table_wine"/>2. Types of Table Wine<text:bookmark-end text:name="__RefHeading___types_of_table_wine_3"/><text:bookmark-end text:name="types_of_table_wine"/></text:h>
      <text:p text:style-name="Text_20_body">French table wines are available in two main forms:</text:p>
      <text:h text:style-name="Heading_20_3" text:outline-level="3"><text:bookmark-start text:name="__RefHeading___a._bottled_wine_4"/><text:bookmark-start text:name="a._bottled_wine"/>A. Bottled Wine<text:bookmark-end text:name="__RefHeading___a._bottled_wine_4"/><text:bookmark-end text:name="a._bottled_wine"/></text:h>
      <text:list text:style-name="List_20_1" text:continue-numbering="false">
        <text:list-item>
          <text:p text:style-name="List_20_1_Content_First"> <text:span text:style-name="Strong_20_Emphasis">Description</text:span>: Bottled table wines are widely available and come in <text:span text:style-name="Strong_20_Emphasis">750ml bottles</text:span> or larger formats.  </text:p>
        </text:list-item>
        <text:list-item>
          <text:p text:style-name="List_20_1_Content"> <text:span text:style-name="Strong_20_Emphasis">Quality</text:span>: Bottled table wines can range from decent to quite good, depending on the producer and region.  </text:p>
        </text:list-item>
        <text:list-item>
          <text:p text:style-name="List_20_1_Content"> <text:span text:style-name="Strong_20_Emphasis">Price</text:span>: Typically costs between <text:span text:style-name="Strong_20_Emphasis">€3 and €10 per bottle</text:span>.  </text:p>
        </text:list-item>
        <text:list-item>
          <text:p text:style-name="List_20_1_Content"> <text:span text:style-name="Strong_20_Emphasis">Where to Buy</text:span>:  </text:p>
          <text:list text:style-name="Numbering_20_1">
            <text:list-item>
              <text:p text:style-name="Numbering_20_1_Content"> <text:span text:style-name="Strong_20_Emphasis">Supermarkets</text:span>: Carrefour, Auchan, Monoprix, and Intermarché.  </text:p>
            </text:list-item>
            <text:list-item>
              <text:p text:style-name="Numbering_20_1_Content"> <text:span text:style-name="Strong_20_Emphasis">Wine Shops</text:span> (*Cavistes*): Offer curated selections, often with better advice.  </text:p>
            </text:list-item>
            <text:list-item>
              <text:p text:style-name="Numbering_20_1_Content_Last"> <text:span text:style-name="Strong_20_Emphasis">Local Markets</text:span>: Sometimes sell affordable table wines from nearby producers.  </text:p>
            </text:list-item>
          </text:list>
        </text:list-item>
      </text:list>
      <text:h text:style-name="Heading_20_3" text:outline-level="3"><text:bookmark-start text:name="__RefHeading___b._boxed_wine_bag-in-box_5"/><text:bookmark-start text:name="b._boxed_wine_bag-in-box"/>B. Boxed Wine (Bag-in-Box)<text:bookmark-end text:name="__RefHeading___b._boxed_wine_bag-in-box_5"/><text:bookmark-end text:name="b._boxed_wine_bag-in-box"/></text:h>
      <text:list text:style-name="List_20_1" text:continue-numbering="false">
        <text:list-item>
          <text:p text:style-name="List_20_1_Content_First"> <text:span text:style-name="Strong_20_Emphasis">Description</text:span>: Boxed wine, known as <text:span text:style-name="Strong_20_Emphasis">“cubi”</text:span> in France, comes in a <text:span text:style-name="Strong_20_Emphasis">bag-in-box</text:span> format. Sizes typically range from <text:span text:style-name="Strong_20_Emphasis">3L to 10L</text:span>.  </text:p>
        </text:list-item>
        <text:list-item>
          <text:p text:style-name="List_20_1_Content"> <text:span text:style-name="Strong_20_Emphasis">Quality</text:span>: Boxed wines are improving in quality and can be an excellent value for money. They are practical for parties, casual drinking, and cooking.  </text:p>
        </text:list-item>
        <text:list-item>
          <text:p text:style-name="List_20_1_Content"> <text:span text:style-name="Strong_20_Emphasis">Advantages</text:span>:  </text:p>
          <text:list text:style-name="Numbering_20_1">
            <text:list-item>
              <text:p text:style-name="Numbering_20_1_Content"> Longer shelf life once opened (the vacuum-sealed bag prevents oxidation).  </text:p>
            </text:list-item>
            <text:list-item>
              <text:p text:style-name="Numbering_20_1_Content"> Lower price per liter compared to bottles.  </text:p>
            </text:list-item>
            <text:list-item>
              <text:p text:style-name="Numbering_20_1_Content"> Environmentally friendly due to less packaging.  </text:p>
            </text:list-item>
          </text:list>
        </text:list-item>
        <text:list-item>
          <text:p text:style-name="List_20_1_Content"> <text:span text:style-name="Strong_20_Emphasis">Price</text:span>: Costs approximately <text:span text:style-name="Strong_20_Emphasis">€8–€20 for a 3L box</text:span> (equivalent to €2–€5 per bottle).  </text:p>
        </text:list-item>
        <text:list-item>
          <text:p text:style-name="List_20_1_Content"> <text:span text:style-name="Strong_20_Emphasis">Where to Buy</text:span>:  </text:p>
          <text:list text:style-name="Numbering_20_1">
            <text:list-item>
              <text:p text:style-name="Numbering_20_1_Content"> <text:span text:style-name="Strong_20_Emphasis">Supermarkets</text:span>: Major chains like Carrefour and Leclerc.  </text:p>
            </text:list-item>
            <text:list-item>
              <text:p text:style-name="Numbering_20_1_Content_Last"> <text:span text:style-name="Strong_20_Emphasis">Wine Cooperatives</text:span>: Offer local box wines at competitive prices.  </text:p>
            </text:list-item>
          </text:list>
        </text:list-item>
      </text:list>
      <text:p text:style-name="Horizontal_20_Line"/>
      <text:h text:style-name="Heading_20_2" text:outline-level="2"><text:bookmark-start text:name="__RefHeading___levels_of_quality_6"/><text:bookmark-start text:name="levels_of_quality"/>3. Levels of Quality<text:bookmark-end text:name="__RefHeading___levels_of_quality_6"/><text:bookmark-end text:name="levels_of_quality"/></text:h>
      <text:p text:style-name="Text_20_body">Table wine in France (Vin de France) is the entry-level category, but there are subtle distinctions in quality:</text:p>
      <text:list text:style-name="List_20_1" text:continue-numbering="false">
        <text:list-item>
          <text:p text:style-name="List_20_1_Content_First"> <text:span text:style-name="Strong_20_Emphasis">Vin de France</text:span>: The broadest category, without strict regional or vineyard requirements. These wines can be blends from multiple regions.  </text:p>
        </text:list-item>
        <text:list-item>
          <text:p text:style-name="List_20_1_Content"> <text:span text:style-name="Strong_20_Emphasis">IGP (Indication Géographique Protégée)</text:span>: A step above basic table wine, IGP wines must meet certain regional and quality standards but are less strict than AOC/AOP wines.  </text:p>
          <text:list text:style-name="Numbering_20_1">
            <text:list-item>
              <text:p text:style-name="Numbering_20_1_Content"> Example: <text:span text:style-name="Strong_20_Emphasis">IGP Pays d’Oc</text:span> (wines from the Languedoc region).  </text:p>
            </text:list-item>
          </text:list>
        </text:list-item>
        <text:list-item>
          <text:p text:style-name="List_20_1_Content_Last"> <text:span text:style-name="Strong_20_Emphasis">AOC/AOP (Appellation d’Origine Contrôlée/Protégée)</text:span>: While not table wine, some affordable AOC wines can be comparable in price to Vin de France but offer better quality.  </text:p>
        </text:list-item>
      </text:list>
      <text:p text:style-name="Text_20_body"><text:span text:style-name="Strong_20_Emphasis">Summary of Quality Levels</text:span>:  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span text:style-name="Strong_20_Emphasis">Category</text:span>        </text:p>
          </table:table-cell>
          <table:table-cell office:value-type="string" table:style-name="tablecell">
            <text:p text:style-name="tablealignleft"> <text:span text:style-name="Strong_20_Emphasis">Description</text:span>                           </text:p>
          </table:table-cell>
          <table:table-cell office:value-type="string" table:style-name="tablecell">
            <text:p text:style-name="tablealignleft"> <text:span text:style-name="Strong_20_Emphasis">Example</text:span>                   </text:p>
          </table:table-cell>
        </table:table-row>
        <table:table-row>
          <table:table-cell office:value-type="string" table:style-name="tablecell">
            <text:p text:style-name="tablealignleft">———————-</text:p>
          </table:table-cell>
          <table:table-cell office:value-type="string" table:style-name="tablecell">
            <text:p text:style-name="tablealignleft">——————————————-</text:p>
          </table:table-cell>
          <table:table-cell office:value-type="string" table:style-name="tablecell">
            <text:p text:style-name="tablealignleft">——————————–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Vin de France</text:span>    </text:p>
          </table:table-cell>
          <table:table-cell office:value-type="string" table:style-name="tablecell">
            <text:p text:style-name="tablealignleft"> Basic, everyday wine, no region specified </text:p>
          </table:table-cell>
          <table:table-cell office:value-type="string" table:style-name="tablecell">
            <text:p text:style-name="tablealignleft"> Supermarket table wines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IGP Wines</text:span>        </text:p>
          </table:table-cell>
          <table:table-cell office:value-type="string" table:style-name="tablecell">
            <text:p text:style-name="tablealignleft"> Region-specific, affordable quality       </text:p>
          </table:table-cell>
          <table:table-cell office:value-type="string" table:style-name="tablecell">
            <text:p text:style-name="tablealignleft"> IGP Pays d’Oc (Languedoc)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OC Wines</text:span>        </text:p>
          </table:table-cell>
          <table:table-cell office:value-type="string" table:style-name="tablecell">
            <text:p text:style-name="tablealignleft"> Higher quality with strict controls       </text:p>
          </table:table-cell>
          <table:table-cell office:value-type="string" table:style-name="tablecell">
            <text:p text:style-name="tablealignleft"> AOC Bordeaux, AOC Côtes-du-Rhône</text:p>
          </table:table-cell>
        </table:table-row>
      </table:table>
      <text:p text:style-name="Horizontal_20_Line"/>
      <text:h text:style-name="Heading_20_2" text:outline-level="2"><text:bookmark-start text:name="__RefHeading___how_to_buy_good_wine_for_good_value_7"/><text:bookmark-start text:name="how_to_buy_good_wine_for_good_value"/>4. How to Buy Good Wine for Good Value<text:bookmark-end text:name="__RefHeading___how_to_buy_good_wine_for_good_value_7"/><text:bookmark-end text:name="how_to_buy_good_wine_for_good_value"/></text:h>
      <text:p text:style-name="Text_20_body">Here are strategies to find good-quality table wine at an affordable price:</text:p>
      <text:h text:style-name="Heading_20_3" text:outline-level="3"><text:bookmark-start text:name="__RefHeading___a._buy_from_supermarkets_strategically_8"/><text:bookmark-start text:name="a._buy_from_supermarkets_strategically"/>A. Buy from Supermarkets Strategically<text:bookmark-end text:name="__RefHeading___a._buy_from_supermarkets_strategically_8"/><text:bookmark-end text:name="a._buy_from_supermarkets_strategically"/></text:h>
      <text:list text:style-name="List_20_1" text:continue-numbering="false">
        <text:list-item>
          <text:p text:style-name="List_20_1_Content_First"> <text:span text:style-name="Strong_20_Emphasis">Supermarket Selections</text:span>: French supermarkets carry vast wine selections, including affordable bottled and boxed wines.  </text:p>
        </text:list-item>
        <text:list-item>
          <text:p text:style-name="List_20_1_Content"> <text:span text:style-name="Strong_20_Emphasis">Focus on IGP Wines</text:span>: Look for <text:span text:style-name="Strong_20_Emphasis">IGP Pays d’Oc</text:span> or wines from specific regions like Languedoc or the Loire Valley. These are often great value for money.  </text:p>
        </text:list-item>
        <text:list-item>
          <text:p text:style-name="List_20_1_Content"> <text:span text:style-name="Strong_20_Emphasis">Seasonal Promotions</text:span>: Look for discounts during <text:span text:style-name="Strong_20_Emphasis">“Foires aux Vins”</text:span> (Wine Fairs), held in supermarkets twice a year (spring and fall).  </text:p>
        </text:list-item>
        <text:list-item>
          <text:p text:style-name="List_20_1_Content_Last"> <text:span text:style-name="Strong_20_Emphasis">Price Range</text:span>: Wines priced between <text:span text:style-name="Strong_20_Emphasis">€5–€8</text:span> often offer the best balance of quality and value.  </text:p>
        </text:list-item>
      </text:list>
      <text:h text:style-name="Heading_20_3" text:outline-level="3"><text:bookmark-start text:name="__RefHeading___b._explore_local_wine_cooperatives_9"/><text:bookmark-start text:name="b._explore_local_wine_cooperatives"/>B. Explore Local Wine Cooperatives<text:bookmark-end text:name="__RefHeading___b._explore_local_wine_cooperatives_9"/><text:bookmark-end text:name="b._explore_local_wine_cooperatives"/></text:h>
      <text:list text:style-name="List_20_1" text:continue-numbering="false">
        <text:list-item>
          <text:p text:style-name="List_20_1_Content_First"> Wine cooperatives sell directly from local producers. You can often buy boxed wine or bottles at lower prices while ensuring decent quality.  </text:p>
        </text:list-item>
        <text:list-item>
          <text:p text:style-name="List_20_1_Content_Last"> Bring a reusable container to fill with table wine at a <text:span text:style-name="Strong_20_Emphasis">“Cave Coopérative”</text:span>.  </text:p>
        </text:list-item>
      </text:list>
      <text:h text:style-name="Heading_20_3" text:outline-level="3"><text:bookmark-start text:name="__RefHeading___c._ask_for_recommendations_10"/><text:bookmark-start text:name="c._ask_for_recommendations"/>C. Ask for Recommendations<text:bookmark-end text:name="__RefHeading___c._ask_for_recommendations_10"/><text:bookmark-end text:name="c._ask_for_recommendations"/></text:h>
      <text:list text:style-name="List_20_1" text:continue-numbering="false">
        <text:list-item>
          <text:p text:style-name="List_20_1_Content_First"> At wine shops (<text:span text:style-name="Strong_20_Emphasis">cavistes</text:span>) or local markets, ask for affordable, everyday wines. Use simple phrases like:  </text:p>
          <text:list text:style-name="Numbering_20_1">
            <text:list-item>
              <text:p text:style-name="Numbering_20_1_Content_Last"> <text:span text:style-name="Strong_20_Emphasis">“Je cherche un bon vin de table à petit prix.”</text:span> → *I’m looking for a good table wine at a low price.*  </text:p>
            </text:list-item>
          </text:list>
        </text:list-item>
      </text:list>
      <text:h text:style-name="Heading_20_3" text:outline-level="3"><text:bookmark-start text:name="__RefHeading___d._consider_boxed_wine_for_value_11"/><text:bookmark-start text:name="d._consider_boxed_wine_for_value"/>D. Consider Boxed Wine for Value<text:bookmark-end text:name="__RefHeading___d._consider_boxed_wine_for_value_11"/><text:bookmark-end text:name="d._consider_boxed_wine_for_value"/></text:h>
      <text:list text:style-name="List_20_1" text:continue-numbering="false">
        <text:list-item>
          <text:p text:style-name="List_20_1_Content_First"> Boxed wine offers excellent value, especially for larger groups or casual drinking.  </text:p>
        </text:list-item>
        <text:list-item>
          <text:p text:style-name="List_20_1_Content_Last"> Opt for brands from well-known wine-producing regions such as Languedoc, Rhône, or Bordeaux.  </text:p>
        </text:list-item>
      </text:list>
      <text:h text:style-name="Heading_20_3" text:outline-level="3"><text:bookmark-start text:name="__RefHeading___e._look_for_lesser-known_regions_12"/><text:bookmark-start text:name="e._look_for_lesser-known_regions"/>E. Look for Lesser-Known Regions<text:bookmark-end text:name="__RefHeading___e._look_for_lesser-known_regions_12"/><text:bookmark-end text:name="e._look_for_lesser-known_regions"/></text:h>
      <text:list text:style-name="List_20_1" text:continue-numbering="false">
        <text:list-item>
          <text:p text:style-name="LastListParagraph_List_20_1_Content_First"> Wines from less famous regions like <text:span text:style-name="Strong_20_Emphasis">Southwest France</text:span> or <text:span text:style-name="Strong_20_Emphasis">Languedoc-Roussillon</text:span> often provide better value than wines from prestigious areas like Bordeaux or Burgundy.  </text:p>
        </text:list-item>
      </text:list>
      <text:p text:style-name="Horizontal_20_Line"/>
      <text:h text:style-name="Heading_20_2" text:outline-level="2"><text:bookmark-start text:name="__RefHeading___recommendations_for_affordable_table_wines_13"/><text:bookmark-start text:name="recommendations_for_affordable_table_wines"/>5. Recommendations for Affordable Table Wines<text:bookmark-end text:name="__RefHeading___recommendations_for_affordable_table_wines_13"/><text:bookmark-end text:name="recommendations_for_affordable_table_wines"/></text:h>
      <text:p text:style-name="Text_20_body">Here are some examples of table wines you can find in France:</text:p>
      <text:list text:style-name="List_20_1" text:continue-numbering="false">
        <text:list-item>
          <text:p text:style-name="List_20_1_Content_First"> <text:span text:style-name="Strong_20_Emphasis">Bottled Table Wines</text:span>:  </text:p>
          <text:list text:style-name="Numbering_20_1">
            <text:list-item>
              <text:p text:style-name="Numbering_20_1_Content"> <text:span text:style-name="Strong_20_Emphasis">La Vieille Ferme</text:span> (IGP Ventoux): A reliable, affordable red, white, or rosé.  </text:p>
            </text:list-item>
            <text:list-item>
              <text:p text:style-name="Numbering_20_1_Content"> <text:span text:style-name="Strong_20_Emphasis">Marius by Michel Chapoutier</text:span>: Good value wines from the Languedoc region.  </text:p>
            </text:list-item>
            <text:list-item>
              <text:p text:style-name="Numbering_20_1_Content_Last"> <text:span text:style-name="Strong_20_Emphasis">JP Chenet</text:span>: Popular and inexpensive, widely available.  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Boxed Wines</text:span> (Bag-in-Box):  </text:p>
          <text:list text:style-name="Numbering_20_1">
            <text:list-item>
              <text:p text:style-name="Numbering_20_1_Content"> <text:span text:style-name="Strong_20_Emphasis">Roche Mazet</text:span>: Affordable red, white, and rosé wines.  </text:p>
            </text:list-item>
            <text:list-item>
              <text:p text:style-name="Numbering_20_1_Content"> <text:span text:style-name="Strong_20_Emphasis">Vieux Papes</text:span>: A well-known brand for everyday boxed wine.  </text:p>
            </text:list-item>
            <text:list-item>
              <text:p text:style-name="Numbering_20_1_Content_Last"> <text:span text:style-name="Strong_20_Emphasis">Pays d’Oc Boxed Wines</text:span>: IGP wines offering good regional quality.  </text:p>
            </text:list-item>
          </text:list>
        </text:list-item>
      </text:list>
      <text:p text:style-name="Horizontal_20_Line"/>
      <text:h text:style-name="Heading_20_2" text:outline-level="2"><text:bookmark-start text:name="__RefHeading___summary_14"/><text:bookmark-start text:name="summary"/>6. Summary<text:bookmark-end text:name="__RefHeading___summary_14"/><text:bookmark-end text:name="summary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text:span text:style-name="Strong_20_Emphasis">Type</text:span>             </text:p>
          </table:table-cell>
          <table:table-cell office:value-type="string" table:style-name="tablecell">
            <text:p text:style-name="tablealignleft"> <text:span text:style-name="Strong_20_Emphasis">Description</text:span>                       </text:p>
          </table:table-cell>
          <table:table-cell office:value-type="string" table:style-name="tablecell">
            <text:p text:style-name="tablealignleft"> <text:span text:style-name="Strong_20_Emphasis">Price Range</text:span>     </text:p>
          </table:table-cell>
          <table:table-cell office:value-type="string" table:style-name="tablecell">
            <text:p text:style-name="tablealignleft"> <text:span text:style-name="Strong_20_Emphasis">Where to Buy</text:span>             </text:p>
          </table:table-cell>
        </table:table-row>
        <table:table-row>
          <table:table-cell office:value-type="string" table:style-name="tablecell">
            <text:p text:style-name="tablealignleft">———————–</text:p>
          </table:table-cell>
          <table:table-cell office:value-type="string" table:style-name="tablecell">
            <text:p text:style-name="tablealignleft">—————————————</text:p>
          </table:table-cell>
          <table:table-cell office:value-type="string" table:style-name="tablecell">
            <text:p text:style-name="tablealignleft">———————</text:p>
          </table:table-cell>
          <table:table-cell office:value-type="string" table:style-name="tablecell">
            <text:p text:style-name="tablealignleft">—————————–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Bottled Wine</text:span>      </text:p>
          </table:table-cell>
          <table:table-cell office:value-type="string" table:style-name="tablecell">
            <text:p text:style-name="tablealignleft"> Everyday table wine                  </text:p>
          </table:table-cell>
          <table:table-cell office:value-type="string" table:style-name="tablecell">
            <text:p text:style-name="tablealignleft"> €3–€10 per bottle   </text:p>
          </table:table-cell>
          <table:table-cell office:value-type="string" table:style-name="tablecell">
            <text:p text:style-name="tablealignleft"> Supermarkets, wine shops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Boxed Wine</text:span>        </text:p>
          </table:table-cell>
          <table:table-cell office:value-type="string" table:style-name="tablecell">
            <text:p text:style-name="tablealignleft"> Bag-in-Box format, great for value   </text:p>
          </table:table-cell>
          <table:table-cell office:value-type="string" table:style-name="tablecell">
            <text:p text:style-name="tablealignleft"> €8–€20 for 3L       </text:p>
          </table:table-cell>
          <table:table-cell office:value-type="string" table:style-name="tablecell">
            <text:p text:style-name="tablealignleft"> Supermarkets, cooperatives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IGP Wines</text:span>         </text:p>
          </table:table-cell>
          <table:table-cell office:value-type="string" table:style-name="tablecell">
            <text:p text:style-name="tablealignleft"> Region-specific, affordable quality  </text:p>
          </table:table-cell>
          <table:table-cell office:value-type="string" table:style-name="tablecell">
            <text:p text:style-name="tablealignleft"> €5–€8 per bottle    </text:p>
          </table:table-cell>
          <table:table-cell office:value-type="string" table:style-name="tablecell">
            <text:p text:style-name="tablealignleft"> Supermarkets, wine shops    </text:p>
          </table:table-cell>
        </table:table-row>
      </table:table>
      <text:p text:style-name="Text_20_body"><text:span text:style-name="Strong_20_Emphasis">Strategy</text:span>: Look for IGP wines or boxed wines from regions like <text:span text:style-name="Strong_20_Emphasis">Languedoc</text:span> for the best balance of price and quality. Take advantage of supermarket wine fairs (<text:span text:style-name="Strong_20_Emphasis">Foires aux Vins</text:span>) for seasonal deals.</text:p>
      <text:p text:style-name="Horizontal_20_Line"/>
      <text:p text:style-name="Text_20_body">By following these strategies, you can enjoy great table wine in France without overspending. Whether bottled or boxed, French table wines offer a taste of the country’s rich wine culture at an affordable pric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4::45:25</meta:creation-date>
    <dc:creator>Generated</dc:creator>
    <dc:date>2026-09-14T14::45:25</dc:date>
    <dc:language>en-US</dc:language>
    <meta:editing-cycles>1</meta:editing-cycles>
    <meta:editing-duration>PT0S</meta:editing-duration>
    <dc:title>paris_yank:eat:preparein:products:wine</dc:title>
  </office:meta>
</office:document-meta>
</file>