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aris_yank:eat:preparein:recipes:aioli"/><text:bookmark-start text:name="__RefHeading___recipe_aioli_1"/><text:bookmark-start text:name="recipe_aioli"/>Recipe Aïoli<text:bookmark-end text:name="__RefHeading___recipe_aioli_1"/><text:bookmark-end text:name="recipe_aioli"/></text:h>
      <text:p text:style-name="Text_20_body">Aïoli is a classic Mediterranean garlic sauce, traditionally made by emulsifying garlic and olive oil. Here's a recipe inspired by some of the best versions available:</text:p>
      <text:p text:style-name="Horizontal_20_Line"/>
      <text:h text:style-name="Heading_20_1" text:outline-level="1"><text:bookmark-start text:name="__RefHeading___ingredients_2"/><text:bookmark-start text:name="ingredients"/>Ingredients<text:bookmark-end text:name="__RefHeading___ingredients_2"/><text:bookmark-end text:name="ingredients"/></text:h>
      <text:list text:style-name="List_20_1" text:continue-numbering="false">
        <text:list-item>
          <text:p text:style-name="List_20_1_Content_First"> 2 large garlic cloves, finely grated or crushed</text:p>
        </text:list-item>
        <text:list-item>
          <text:p text:style-name="List_20_1_Content"> 1/4 teaspoon kosher salt</text:p>
        </text:list-item>
        <text:list-item>
          <text:p text:style-name="List_20_1_Content"> 1 large egg yolk, at room temperature</text:p>
        </text:list-item>
        <text:list-item>
          <text:p text:style-name="List_20_1_Content"> 1/2 cup extra-virgin olive oil</text:p>
        </text:list-item>
        <text:list-item>
          <text:p text:style-name="List_20_1_Content_Last"> 1 teaspoon fresh lemon juice</text:p>
        </text:list-item>
      </text:list>
      <text:p text:style-name="Horizontal_20_Line"/>
      <text:h text:style-name="Heading_20_1" text:outline-level="1"><text:bookmark-start text:name="__RefHeading___instructions_3"/><text:bookmark-start text:name="instructions"/>Instructions<text:bookmark-end text:name="__RefHeading___instructions_3"/><text:bookmark-end text:name="instructions"/></text:h>
      <text:list text:style-name="List_20_1" text:continue-numbering="false">
        <text:list-item>
          <text:p text:style-name="List_20_1_Content_First"> 1. <text:span text:style-name="Strong_20_Emphasis">Prepare the Workspace:</text:span></text:p>
          <text:list text:style-name="List_20_1">
            <text:list-item>
              <text:p text:style-name="List_20_1_Content"> Dampen a kitchen towel and shape it into a ring on the countertop.</text:p>
            </text:list-item>
            <text:list-item>
              <text:p text:style-name="List_20_1_Content"> Place a medium mixing bowl inside the ring to keep it steady during the whisking process.</text:p>
            </text:list-item>
            <text:list-item>
              <text:p text:style-name="List_20_1_Content_Last"> Measure out 1/2 cup of extra-virgin olive oil into a measuring cup with a spout for easy pouring.</text:p>
            </text:list-item>
          </text:list>
        </text:list-item>
      </text:list>
      <text:list text:style-name="List_20_1" text:continue-numbering="false">
        <text:list-item>
          <text:p text:style-name="List_20_1_Content_First"> 2. <text:span text:style-name="Strong_20_Emphasis">Combine Initial Ingredients:</text:span></text:p>
          <text:list text:style-name="List_20_1">
            <text:list-item>
              <text:p text:style-name="List_20_1_Content"> In the mixing bowl, add the finely grated or crushed garlic, 1/4 teaspoon of kosher salt, and the egg yolk.</text:p>
            </text:list-item>
            <text:list-item>
              <text:p text:style-name="List_20_1_Content_Last"> Whisk the mixture briefly until well combined.</text:p>
            </text:list-item>
          </text:list>
        </text:list-item>
      </text:list>
      <text:list text:style-name="List_20_1" text:continue-numbering="false">
        <text:list-item>
          <text:p text:style-name="List_20_1_Content_First"> 3. <text:span text:style-name="Strong_20_Emphasis">Emulsify the Mixture:</text:span></text:p>
          <text:list text:style-name="List_20_1">
            <text:list-item>
              <text:p text:style-name="List_20_1_Content"> Begin adding the olive oil to the egg yolk mixture very slowly, starting with just a few drops at a time, while whisking continuously.</text:p>
            </text:list-item>
            <text:list-item>
              <text:p text:style-name="List_20_1_Content"> As the mixture starts to thicken and emulsify, you can increase the oil addition to a thin, steady stream.</text:p>
            </text:list-item>
            <text:list-item>
              <text:p text:style-name="List_20_1_Content_Last"> Continue whisking vigorously until all the oil is incorporated and the aioli is thick and smooth.</text:p>
            </text:list-item>
          </text:list>
        </text:list-item>
      </text:list>
      <text:list text:style-name="List_20_1" text:continue-numbering="false">
        <text:list-item>
          <text:p text:style-name="List_20_1_Content_First"> 4. <text:span text:style-name="Strong_20_Emphasis">Add Lemon Juice</text:span></text:p>
          <text:list text:style-name="List_20_1">
            <text:list-item>
              <text:p text:style-name="List_20_1_Content"> Whisk in 1 teaspoon of fresh lemon juice to the aioli.</text:p>
            </text:list-item>
            <text:list-item>
              <text:p text:style-name="List_20_1_Content_Last"> Taste the Aïoli and adjust the seasoning with additional salt or lemon juice if desired.</text:p>
            </text:list-item>
          </text:list>
        </text:list-item>
      </text:list>
      <text:p text:style-name="Horizontal_20_Line"/>
      <text:h text:style-name="Heading_20_1" text:outline-level="1"><text:bookmark-start text:name="__RefHeading___serve_4"/><text:bookmark-start text:name="serve"/>Serve<text:bookmark-end text:name="__RefHeading___serve_4"/><text:bookmark-end text:name="serve"/></text:h>
      <text:list text:style-name="List_20_1" text:continue-numbering="false">
        <text:list-item>
          <text:p text:style-name="List_20_1_Content_First"> Transfer the Aïoli to a serving dish.</text:p>
        </text:list-item>
        <text:list-item>
          <text:p text:style-name="List_20_1_Content_Last"> It's best enjoyed fresh but can be stored in the refrigerator for up to 2 days.</text:p>
        </text:list-item>
      </text:list>
      <text:p text:style-name="Horizontal_20_Line"/>
      <text:h text:style-name="Heading_20_1" text:outline-level="1"><text:bookmark-start text:name="__RefHeading___tips_5"/><text:bookmark-start text:name="tips"/>Tips<text:bookmark-end text:name="__RefHeading___tips_5"/><text:bookmark-end text:name="tips"/></text:h>
      <text:list text:style-name="List_20_1" text:continue-numbering="false">
        <text:list-item>
          <text:p text:style-name="List_20_1_Content_First"> Ensure all ingredients are at room temperature to facilitate proper emulsification.</text:p>
        </text:list-item>
        <text:list-item>
          <text:p text:style-name="List_20_1_Content"> If the aïoli becomes too thick, you can whisk in a few drops of water to achieve the desired consistency.</text:p>
        </text:list-item>
        <text:list-item>
          <text:p text:style-name="List_20_1_Content_Last"> For a milder garlic flavor, consider using roasted garlic instead of raw.</text:p>
        </text:list-item>
      </text:list>
      <text:p text:style-name="Horizontal_20_Line"/>
      <text:p text:style-name="Text_20_body">This recipe is inspired by traditional methods and incorporates tips from various sources, including The <text:a xlink:type="simple" xlink:href="https://www.themediterraneandish.com/aioli/?utm_source=chatgpt.com" text:style-name="Internet_20_link" text:visited-style-name="Visited_20_Internet_20_Link">Mediterranean Dish</text:a>  and <text:a xlink:type="simple" xlink:href="https://www.allrecipes.com/recipe/255815/real-aioli/?utm_source=chatgpt.com" text:style-name="Internet_20_link" text:visited-style-name="Visited_20_Internet_20_Link">Allrecipes</text:a></text:p>
      <text:p text:style-name="Text_20_body">Enjoy your homemade Mediterranean aioli as a dip for vegetables, a spread for sandwiches, or a sauce for grilled meats and seafood!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7T14::28:43</meta:creation-date>
    <dc:creator>Generated</dc:creator>
    <dc:date>2026-09-07T14::28:43</dc:date>
    <dc:language>en-US</dc:language>
    <meta:editing-cycles>1</meta:editing-cycles>
    <meta:editing-duration>PT0S</meta:editing-duration>
    <dc:title>paris_yank:eat:preparein:recipes:aioli</dc:title>
  </office:meta>
</office:document-meta>
</file>