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4331f3871a50c690d82c8b886a393265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eat:preparein:recipes:braised_winter_vegetables"/><text:bookmark-start text:name="__RefHeading___braised_winter_vegetables_1"/><text:bookmark-start text:name="braised_winter_vegetables"/>Braised Winter Vegetables<text:bookmark-end text:name="__RefHeading___braised_winter_vegetables_1"/><text:bookmark-end text:name="braised_winter_vegetables"/></text:h>
      <text:p text:style-name="Text_20_body">A hearty and flavorful dish perfect for cold evenings, celebrating the natural sweetness and textures of winter vegetables.</text:p>
      <text:p text:style-name="Horizontal_20_Line"/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p text:style-name="Text_20_body"><text:span text:style-name="Strong_20_Emphasis">Vegetables (serves 4-6):</text:span></text:p>
      <text:list text:style-name="List_20_1" text:continue-numbering="false">
        <text:list-item>
          <text:p text:style-name="List_20_1_Content_First"> 4-5 varieties of winter vegetables, about 1.5–2 kg total:  </text:p>
        </text:list-item>
        <text:list-item>
          <text:p text:style-name="List_20_1_Content"> Root vegetables: Carrots (3), parsnips (2), turnips (2), or rutabagas (1 large).  </text:p>
        </text:list-item>
        <text:list-item>
          <text:p text:style-name="List_20_1_Content"> Squash: Butternut squash (½ small) or acorn squash.  </text:p>
        </text:list-item>
        <text:list-item>
          <text:p text:style-name="List_20_1_Content"> Endives: (3 or 4) cut laterally / long ways</text:p>
        </text:list-item>
        <text:list-item>
          <text:p text:style-name="List_20_1_Content"> Alliums: Pearl onions (10–12) or shallots (3, halved).  </text:p>
        </text:list-item>
        <text:list-item>
          <text:p text:style-name="List_20_1_Content"> Leafy greens: Kale or Swiss chard (2 large leaves, optional, added at the end).</text:p>
        </text:list-item>
        <text:list-item>
          <text:p text:style-name="List_20_1_Content_Last"> <draw:frame draw:style-name="media" draw:name="0" text:anchor-type="as-char" draw:z-index="0" svg:width="" svg:rel-width="100%" svg:height="0cm"><draw:image xlink:href="Pictures/4331f3871a50c690d82c8b886a393265.svg" xlink:type="simple" xlink:show="embed" xlink:actuate="onLoad"/></draw:frame> it may be better to limit the mix of vegetables, using only 4 different kinds.</text:p>
        </text:list-item>
      </text:list>
      <text:p text:style-name="Text_20_body"><text:span text:style-name="Strong_20_Emphasis">Broth:</text:span></text:p>
      <text:list text:style-name="List_20_1" text:continue-numbering="false">
        <text:list-item>
          <text:p text:style-name="List_20_1_Content_First"> 3 cups vegetable broth (preferably low-sodium).  </text:p>
        </text:list-item>
        <text:list-item>
          <text:p text:style-name="List_20_1_Content_Last"> ½ cup dry white wine (optional for extra depth).  </text:p>
        </text:list-item>
      </text:list>
      <text:p text:style-name="Text_20_body"><text:span text:style-name="Strong_20_Emphasis">Aromatics and Seasonings:</text:span></text:p>
      <text:list text:style-name="List_20_1" text:continue-numbering="false">
        <text:list-item>
          <text:p text:style-name="List_20_1_Content_First"> 3 garlic cloves, coarsely chopped.  </text:p>
        </text:list-item>
        <text:list-item>
          <text:p text:style-name="List_20_1_Content"> 1 large leek or onion, thinly sliced.  </text:p>
        </text:list-item>
        <text:list-item>
          <text:p text:style-name="List_20_1_Content"> 1 tablespoon olive oil and 1 tablespoon unsalted butter (or vegan butter).  </text:p>
        </text:list-item>
        <text:list-item>
          <text:p text:style-name="List_20_1_Content"> 2 sprigs thyme or 1 teaspoon dried thyme.  </text:p>
        </text:list-item>
        <text:list-item>
          <text:p text:style-name="List_20_1_Content"> 1 bay leaf.  </text:p>
        </text:list-item>
        <text:list-item>
          <text:p text:style-name="List_20_1_Content"> ½ teaspoon smoked paprika (optional).</text:p>
        </text:list-item>
        <text:list-item>
          <text:p text:style-name="List_20_1_Content"> 1 teaspoon of white miso paste, giving some umami flavor</text:p>
        </text:list-item>
        <text:list-item>
          <text:p text:style-name="List_20_1_Content"> 1 teaspoon of tomato paste, also giving some umami flavor (optional)</text:p>
        </text:list-item>
        <text:list-item>
          <text:p text:style-name="List_20_1_Content_Last"> Salt and freshly ground black pepper, to taste.  </text:p>
        </text:list-item>
      </text:list>
      <text:p text:style-name="Horizontal_20_Line"/>
      <text:h text:style-name="Heading_20_2" text:outline-level="2"><text:bookmark-start text:name="__RefHeading___preparation_and_cooking_steps_3"/><text:bookmark-start text:name="preparation_and_cooking_steps"/>Preparation and Cooking Steps<text:bookmark-end text:name="__RefHeading___preparation_and_cooking_steps_3"/><text:bookmark-end text:name="preparation_and_cooking_steps"/></text:h>
      <text:list text:style-name="Numbering_20_1" text:continue-numbering="false">
        <text:list-item>
          <text:p text:style-name="Numbering_20_1_Content_First"> <text:span text:style-name="Strong_20_Emphasis">Prepare the Vegetables:</text:span>  </text:p>
          <text:list text:style-name="List_20_1">
            <text:list-item>
              <text:p text:style-name="List_20_1_Content"> Peel and cut root vegetables into evenly-sized chunks (about 1.5-inch pieces).  </text:p>
            </text:list-item>
            <text:list-item>
              <text:p text:style-name="List_20_1_Content"> If using squash, remove seeds and cut into similar-sized chunks.  </text:p>
            </text:list-item>
            <text:list-item>
              <text:p text:style-name="List_20_1_Content"> Blanch pearl onions in boiling water for 2 minutes, then peel.  </text:p>
            </text:list-item>
          </text:list>
        </text:list-item>
        <text:list-item>
          <text:p text:style-name="Numbering_20_1_Content"> <text:span text:style-name="Strong_20_Emphasis">Sauté Aromatics:</text:span>  </text:p>
          <text:list text:style-name="List_20_1">
            <text:list-item>
              <text:p text:style-name="List_20_1_Content"> Heat olive oil and butter in a large, heavy-bottomed pot or Dutch oven over medium heat.  </text:p>
            </text:list-item>
            <text:list-item>
              <text:p text:style-name="List_20_1_Content"> Sauté the garlic, leek, or onion until fragrant and translucent, about 3 minutes.  </text:p>
            </text:list-item>
          </text:list>
        </text:list-item>
        <text:list-item>
          <text:p text:style-name="Numbering_20_1_Content"> <text:span text:style-name="Strong_20_Emphasis">Add Vegetables:</text:span>  </text:p>
          <text:list text:style-name="List_20_1">
            <text:list-item>
              <text:p text:style-name="List_20_1_Content"> Add the root vegetables and squash to the pot. Sauté for 5 minutes, stirring occasionally, to lightly brown the edges.  </text:p>
            </text:list-item>
          </text:list>
        </text:list-item>
        <text:list-item>
          <text:p text:style-name="Numbering_20_1_Content"> <text:span text:style-name="Strong_20_Emphasis">Deglaze and Braise:</text:span>  </text:p>
          <text:list text:style-name="List_20_1">
            <text:list-item>
              <text:p text:style-name="List_20_1_Content"> Pour in the white wine (if using) and scrape the bottom of the pot to deglaze. Let the wine reduce slightly.  </text:p>
            </text:list-item>
            <text:list-item>
              <text:p text:style-name="List_20_1_Content"> Add vegetable broth, thyme, bay leaf, smoked paprika, salt, and pepper. The liquid should just cover the vegetables.  </text:p>
            </text:list-item>
          </text:list>
        </text:list-item>
        <text:list-item>
          <text:p text:style-name="Numbering_20_1_Content"> <text:span text:style-name="Strong_20_Emphasis">Simmer:</text:span>  </text:p>
          <text:list text:style-name="List_20_1">
            <text:list-item>
              <text:p text:style-name="List_20_1_Content"> Bring the mixture to a gentle boil, then reduce heat to low.  </text:p>
            </text:list-item>
            <text:list-item>
              <text:p text:style-name="List_20_1_Content"> Cover and let it simmer for 20–25 minutes, or until the vegetables are tender but not mushy. Stir occasionally.  </text:p>
            </text:list-item>
          </text:list>
        </text:list-item>
        <text:list-item>
          <text:p text:style-name="Numbering_20_1_Content"> <text:span text:style-name="Strong_20_Emphasis">Finish:</text:span>  </text:p>
          <text:list text:style-name="List_20_1">
            <text:list-item>
              <text:p text:style-name="List_20_1_Content"> Remove the thyme sprigs and bay leaf.  </text:p>
            </text:list-item>
            <text:list-item>
              <text:p text:style-name="List_20_1_Content_Last"> If using leafy greens, stir them in during the last 5 minutes of cooking.  </text:p>
            </text:list-item>
          </text:list>
        </text:list-item>
      </text:list>
      <text:p text:style-name="Horizontal_20_Line"/>
      <text:h text:style-name="Heading_20_2" text:outline-level="2"><text:bookmark-start text:name="__RefHeading___serving_suggestions_4"/><text:bookmark-start text:name="serving_suggestions"/>Serving Suggestions<text:bookmark-end text:name="__RefHeading___serving_suggestions_4"/><text:bookmark-end text:name="serving_suggestions"/></text:h>
      <text:list text:style-name="List_20_1" text:continue-numbering="false">
        <text:list-item>
          <text:p text:style-name="List_20_1_Content_First"> <text:span text:style-name="Strong_20_Emphasis">Grains:</text:span> Serve with a side dish of wild rice, white rice, or quinoa for a hearty and nutritious meal.  </text:p>
        </text:list-item>
        <text:list-item>
          <text:p text:style-name="List_20_1_Content"> <text:span text:style-name="Strong_20_Emphasis">Bread:</text:span> Pair with a crusty baguette or rustic sourdough bread for dipping into the flavorful broth.  </text:p>
        </text:list-item>
        <text:list-item>
          <text:p text:style-name="List_20_1_Content_Last"> <text:span text:style-name="Strong_20_Emphasis">Salad:</text:span> A light green salad with a lemon vinaigrette complements the rich flavors of the braised vegetables.  </text:p>
        </text:list-item>
      </text:list>
      <text:p text:style-name="Horizontal_20_Line"/>
      <text:h text:style-name="Heading_20_2" text:outline-level="2"><text:bookmark-start text:name="__RefHeading___tips_and_variations_5"/><text:bookmark-start text:name="tips_and_variations"/>Tips and Variations<text:bookmark-end text:name="__RefHeading___tips_and_variations_5"/><text:bookmark-end text:name="tips_and_variations"/></text:h>
      <text:list text:style-name="Numbering_20_1" text:continue-numbering="false">
        <text:list-item>
          <text:p text:style-name="Numbering_20_1_Content_First"> Add a splash of balsamic vinegar or lemon juice at the end for brightness.  </text:p>
        </text:list-item>
        <text:list-item>
          <text:p text:style-name="Numbering_20_1_Content"> Top with chopped fresh parsley or chives for color and flavor.  </text:p>
        </text:list-item>
        <text:list-item>
          <text:p text:style-name="Numbering_20_1_Content_Last"> For a creamier texture, mash a portion of the vegetables into the broth before serving.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9::01:29</meta:creation-date>
    <dc:creator>Generated</dc:creator>
    <dc:date>2026-08-23T19::01:29</dc:date>
    <dc:language>en-US</dc:language>
    <meta:editing-cycles>1</meta:editing-cycles>
    <meta:editing-duration>PT0S</meta:editing-duration>
    <dc:title>paris_yank:eat:preparein:recipes:braised_winter_vegetables</dc:title>
  </office:meta>
</office:document-meta>
</file>