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recipes:massaman_curry"/><text:bookmark-start text:name="__RefHeading___massaman_curry_recipe_1"/><text:bookmark-start text:name="massaman_curry_recipe"/>Massaman Curry Recipe<text:bookmark-end text:name="__RefHeading___massaman_curry_recipe_1"/><text:bookmark-end text:name="massaman_curry_recipe"/></text:h>
      <text:p text:style-name="Text_20_body">Massaman curry is a rich, mildly spicy Thai curry with a unique fusion of flavors, combining ingredients from Persia, the Indian Subcontinent, and the Malay Archipelago with traditional Thai ingredients.</text:p>
      <text:p text:style-name="Text_20_body">It features a complex blend of spices such as cardamom, cinnamon, cloves, star anise, cumin, bay leaves, nutmeg, and mace, balanced with local elements like lemongrass, galangal, shrimp paste, and chili peppers. The curry is typically made with coconut milk and cream as a base, and commonly includes chicken, beef, potatoes, onions, and peanuts.</text:p>
      <text:p text:style-name="Text_20_body">Its name is a corruption of the Persian word mosalman, meaning “Muslim,” reflecting its origins in Thai Muslim communities and its historical ties to trade routes and cultural exchange. The dish is often served with rice and has been celebrated globally, including being ranked the #1 most delicious food in CNN’s 2011 and 2018 lists of the World’s 50 Most Delicious Foods.</text:p>
      <text:p text:style-name="Text_20_body"><text:a xlink:type="simple" xlink:href="https://parisyank.com/doku.php?id=paris_yank:eat:preparein:recipes:massaman_curry_history_and_culture" text:style-name="Internet_20_link" text:visited-style-name="Visited_20_Internet_20_Link">History and Culture of Massaman Curry</text:a> brings a rich and varied culture complimenting the varied and exotic ingredients.</text:p>
      <text:p text:style-name="Text_20_body">This recipe based on the recipe<text:a xlink:type="simple" xlink:href="https://www.feastingathome.com/massaman-curry/" text:style-name="Internet_20_link" text:visited-style-name="Visited_20_Internet_20_Link">Massaman Curry by Feasting at Home</text:a>  by <text:a xlink:type="simple" xlink:href="https://www.feastingathome.com/" text:style-name="Internet_20_link" text:visited-style-name="Visited_20_Internet_20_Link">Sylvia, Feasting at Home</text:a>.</text:p>
      <table:table table:style-name="Table_Quotation1">
        <table:table-column/>
        <table:table-row>
          <table:table-cell office:value-type="string" table:style-name="Cell_Quotation1">
            <text:p text:style-name="tablealignleft">Note: If you are into measuring, see the original Feasting at Home recipe for exact ingredient measurements.</text:p>
          </table:table-cell>
        </table:table-row>
      </table:table>
      <text:h text:style-name="Heading_20_2" text:outline-level="2"><text:bookmark-start text:name="__RefHeading___ingredients_2"/><text:bookmark-start text:name="ingredients"/>Ingredients<text:bookmark-end text:name="__RefHeading___ingredients_2"/><text:bookmark-end text:name="ingredients"/></text:h>
      <text:h text:style-name="Heading_20_4" text:outline-level="4"><text:bookmark-start text:name="__RefHeading___proteins_3"/><text:bookmark-start text:name="proteins"/>Proteins<text:bookmark-end text:name="__RefHeading___proteins_3"/><text:bookmark-end text:name="proteins"/></text:h>
      <text:list text:style-name="List_20_1" text:continue-numbering="false">
        <text:list-item>
          <text:p text:style-name="LastListParagraph_List_20_1_Content_First"> <text:span text:style-name="Strong_20_Emphasis">Chicken breast</text:span> is the classic standard. Substitutions include chicken thighs (see notes), shrimp, crispy tofu, or a mixture of veggies.</text:p>
        </text:list-item>
      </text:list>
      <text:h text:style-name="Heading_20_4" text:outline-level="4"><text:bookmark-start text:name="__RefHeading___oils_4"/><text:bookmark-start text:name="oils"/>Oils<text:bookmark-end text:name="__RefHeading___oils_4"/><text:bookmark-end text:name="oils"/></text:h>
      <text:list text:style-name="List_20_1" text:continue-numbering="false">
        <text:list-item>
          <text:p text:style-name="LastListParagraph_List_20_1_Content_First"> <text:span text:style-name="Strong_20_Emphasis">Coconut oil</text:span>: Used to bloom the curry paste with the spices. Adds a nutty, subtly sweet taste. Actually, any oil can be used as the temperature is not raised to the <text:span text:style-name="Emphasis">smoke point</text:span>. We use olive oil and cannot tell the difference.</text:p>
        </text:list-item>
      </text:list>
      <text:h text:style-name="Heading_20_4" text:outline-level="4"><text:bookmark-start text:name="__RefHeading___aromatics_mire_poix_5"/><text:bookmark-start text:name="aromatics_mire_poix"/>Aromatics / mire poix<text:bookmark-end text:name="__RefHeading___aromatics_mire_poix_5"/><text:bookmark-end text:name="aromatics_mire_poix"/></text:h>
      <text:p text:style-name="Text_20_body">Aromatics like onions and garlic are not traditionally used in Thai cuisine and are omitted in this recipe.</text:p>
      <text:h text:style-name="Heading_20_4" text:outline-level="4"><text:bookmark-start text:name="__RefHeading___liquids_flavoring_6"/><text:bookmark-start text:name="liquids_flavoring"/>Liquids &amp; Flavoring<text:bookmark-end text:name="__RefHeading___liquids_flavoring_6"/><text:bookmark-end text:name="liquids_flavoring"/></text:h>
      <text:list text:style-name="List_20_1" text:continue-numbering="false">
        <text:list-item>
          <text:p text:style-name="List_20_1_Content_First"> <text:span text:style-name="Strong_20_Emphasis">Thai red curry paste</text:span>: For ease we use <text:span text:style-name="Emphasis"><text:span text:style-name="Strong_20_Emphasis">Lobo brand</text:span></text:span> Thai red curry paste<text:a xlink:type="simple" xlink:href="https://urlr.me/7EVgCB" text:style-name="Internet_20_link" text:visited-style-name="Visited_20_Internet_20_Link">Lobo brand Red Thai Curry Paste &lt;Amazon.fr&gt;</text:a> and then enhance the paste with Massaman spices. You can use absolutely use Massaman curry paste, but it is harder to find and usually more expensive. When enhanced with spices, red curry paste is a great base for Massaman curry.</text:p>
        </text:list-item>
        <text:list-item>
          <text:p text:style-name="List_20_1_Content"> <text:span text:style-name="Strong_20_Emphasis">Massaman Spices</text:span>: Coriander seeds and cumin seeds (toasting these seeds infuses the curry paste with their nutty, fragrant aromas) along with cinnamon, cardamom, cloves, and nutmeg -warm and comforting spices that bring the dish to life.</text:p>
        </text:list-item>
        <text:list-item>
          <text:p text:style-name="List_20_1_Content"> <text:span text:style-name="Strong_20_Emphasis">Full fat coconut milk</text:span>: Gives the curry a creamy texture and rich flavor.</text:p>
        </text:list-item>
        <text:list-item>
          <text:p text:style-name="List_20_1_Content"> <text:span text:style-name="Strong_20_Emphasis">Light brown sugar</text:span>: Adds a hint of sweetness to balance all of the savory, aromatic flavors.</text:p>
        </text:list-item>
        <text:list-item>
          <text:p text:style-name="List_20_1_Content"> <text:span text:style-name="Strong_20_Emphasis">Tamarind puree or paste</text:span>: Balances the sweetness of the dish with a hint of sour flavor.</text:p>
        </text:list-item>
        <text:list-item>
          <text:p text:style-name="List_20_1_Content"> <text:span text:style-name="Strong_20_Emphasis">Peanut butter</text:span> (optional): If used, adds an even richer, nutty flavor to the curry.</text:p>
        </text:list-item>
        <text:list-item>
          <text:p text:style-name="List_20_1_Content_Last"> <text:span text:style-name="Strong_20_Emphasis">Red Miso Paste</text:span><text:a xlink:type="simple" xlink:href="https://urlr.me/XEZAHB" text:style-name="Internet_20_link" text:visited-style-name="Visited_20_Internet_20_Link">Red Miso Paste &lt;Amazon.fr&gt;</text:a>: adds another dimension of umami flavor and complexity</text:p>
        </text:list-item>
      </text:list>
      <text:h text:style-name="Heading_20_4" text:outline-level="4"><text:bookmark-start text:name="__RefHeading___vegetables_7"/><text:bookmark-start text:name="vegetables"/>Vegetables<text:bookmark-end text:name="__RefHeading___vegetables_7"/><text:bookmark-end text:name="vegetables"/></text:h>
      <text:list text:style-name="List_20_1" text:continue-numbering="false">
        <text:list-item>
          <text:p text:style-name="LastListParagraph_List_20_1_Content_First"> <text:span text:style-name="Strong_20_Emphasis">Eggplant</text:span> always can be integrated into a Thai curry, especially a curry like Massaman Curry with rich spices and flavor.</text:p>
        </text:list-item>
      </text:list>
      <text:list text:style-name="List_20_1" text:continue-numbering="false">
        <text:list-item>
          <text:p text:style-name="LastListParagraph_List_20_1_Content_First"> <text:span text:style-name="Strong_20_Emphasis">Potatoes</text:span>: thin-skinned potatoes like Yukon gold or red potatoes are classic to a Massaman Curry. Most times, we substitute eggplant but either potatoes or eggplant can be used.</text:p>
        </text:list-item>
      </text:list>
      <text:h text:style-name="Heading_20_4" text:outline-level="4"><text:bookmark-start text:name="__RefHeading___garnish_8"/><text:bookmark-start text:name="garnish"/>Garnish<text:bookmark-end text:name="__RefHeading___garnish_8"/><text:bookmark-end text:name="garnish"/></text:h>
      <text:list text:style-name="List_20_1" text:continue-numbering="false">
        <text:list-item>
          <text:p text:style-name="List_20_1_Content_First"> <text:span text:style-name="Strong_20_Emphasis">Roasted Dry Peanuts</text:span></text:p>
        </text:list-item>
        <text:list-item>
          <text:p text:style-name="List_20_1_Content_Last"> <text:span text:style-name="Strong_20_Emphasis">Fresh Baby Spinach</text:span> leaves as a small side of freshness in the bowl.</text:p>
        </text:list-item>
      </text:list>
      <text:h text:style-name="Heading_20_3" text:outline-level="3"><text:bookmark-start text:name="__RefHeading___accompaniments_9"/><text:bookmark-start text:name="accompaniments"/>Accompaniments<text:bookmark-end text:name="__RefHeading___accompaniments_9"/><text:bookmark-end text:name="accompaniments"/></text:h>
      <text:list text:style-name="List_20_1" text:continue-numbering="false">
        <text:list-item>
          <text:p text:style-name="LastListParagraph_List_20_1_Content_First"> see <text:a xlink:type="simple" xlink:href="https://parisyank.com/doku.php?id=paris_yank:eat:preparein:recipes:massaman_curry_thai_menu" text:style-name="Internet_20_link" text:visited-style-name="Visited_20_Internet_20_Link">Massaman Curry Thai Menu</text:a></text:p>
        </text:list-item>
      </text:list>
      <text:list text:style-name="List_20_1" text:continue-numbering="false">
        <text:list-item>
          <text:p text:style-name="List_20_1_Content_First"> <text:span text:style-name="Strong_20_Emphasis">starters</text:span></text:p>
          <text:list text:style-name="List_20_1">
            <text:list-item>
              <text:p text:style-name="List_20_1_Content"> fresh spring rolls</text:p>
            </text:list-item>
            <text:list-item>
              <text:p text:style-name="List_20_1_Content"> Samossas</text:p>
            </text:list-item>
            <text:list-item>
              <text:p text:style-name="List_20_1_Content_Last"> Dipping Sauce</text:p>
            </text:list-item>
          </text:list>
        </text:list-item>
      </text:list>
      <text:list text:style-name="List_20_1" text:continue-numbering="false">
        <text:list-item>
          <text:p text:style-name="List_20_1_Content_First"> Rice</text:p>
          <text:list text:style-name="List_20_1">
            <text:list-item>
              <text:p text:style-name="List_20_1_Content_Last"> Basmati Rice</text:p>
            </text:list-item>
          </text:list>
        </text:list-item>
      </text:list>
      <text:list text:style-name="List_20_1" text:continue-numbering="false">
        <text:list-item>
          <text:p text:style-name="List_20_1_Content_First"> Asian Cucumber Salad</text:p>
        </text:list-item>
        <text:list-item>
          <text:p text:style-name="List_20_1_Content_Last"> Som Tom - Green Papaya Salad</text:p>
        </text:list-item>
      </text:list>
      <text:h text:style-name="Heading_20_2" text:outline-level="2"><text:bookmark-start text:name="__RefHeading___equipment_10"/><text:bookmark-start text:name="equipment"/>Equipment<text:bookmark-end text:name="__RefHeading___equipment_10"/><text:bookmark-end text:name="equipment"/></text:h>
      <text:list text:style-name="List_20_1" text:continue-numbering="false">
        <text:list-item>
          <text:p text:style-name="List_20_1_Content_First"> Instant Pot or (electric) pressure cooker or Dutch oven</text:p>
        </text:list-item>
        <text:list-item>
          <text:p text:style-name="List_20_1_Content"> Measuring spoons and cups: for measuring ingredients –&gt; huh? who measures?</text:p>
        </text:list-item>
        <text:list-item>
          <text:p text:style-name="List_20_1_Content"> Cutting board: for chopping</text:p>
        </text:list-item>
        <text:list-item>
          <text:p text:style-name="List_20_1_Content"> Chef's knife: for chopping ingredients</text:p>
        </text:list-item>
        <text:list-item>
          <text:p text:style-name="List_20_1_Content"> Stirring utensil: like a wooden spoon</text:p>
        </text:list-item>
        <text:list-item>
          <text:p text:style-name="List_20_1_Content"> Ladle for serving</text:p>
        </text:list-item>
        <text:list-item>
          <text:p text:style-name="List_20_1_Content_Last"> Bowls and spoons</text:p>
        </text:list-item>
      </text:list>
      <text:h text:style-name="Heading_20_2" text:outline-level="2"><text:bookmark-start text:name="__RefHeading___instructions_11"/><text:bookmark-start text:name="instructions"/>Instructions<text:bookmark-end text:name="__RefHeading___instructions_11"/><text:bookmark-end text:name="instructions"/></text:h>
      <text:p text:style-name="Text_20_body">1. Establish a <text:a xlink:type="simple" xlink:href="https://parisyank.com/doku.php?id=benev_expert:eat:preparein:recipes:mise_en_place" text:style-name="Internet_20_link" text:visited-style-name="Visited_20_Internet_20_Link">mise_en_place</text:a> make sure that all of the equipment and ingredients are prepared and you have thoroughly read the recipe</text:p>
      <text:list text:style-name="Numbering_20_1" text:continue-numbering="false">
        <text:list-item>
          <text:p text:style-name="Numbering_20_1_Content_First"> Measure the spices, keeping the seeds separate from the ground spices.</text:p>
        </text:list-item>
        <text:list-item>
          <text:p text:style-name="Numbering_20_1_Content_Last"> Toss the chicken slices with about 1/2 teaspoon salt.</text:p>
        </text:list-item>
      </text:list>
      <text:p text:style-name="Text_20_body">2. Parboil the potatoes. Add potatoes to a large pot and cover with cold water. Boil, then simmer 5-7 minutes before draining.</text:p>
      <text:p text:style-name="Text_20_body">3. Bloom the curry paste. Add coconut oil to a medium pot and bring the heat to medium. Sauté coriander and cumin seeds 2 minutes while stirring, then add shallots and ginger, stirring a minute more. Add cinnamon, cardamom, cloves, and nutmeg, and then the curry.
4. Add coconut milk and potatoes. Mix everything together, simmer 10 minutes.</text:p>
      <text:p text:style-name="Text_20_body">5. Add remaining ingredients. Add fish sauce, sugar, and tamarind paste. Whisk in the peanut butter. Add sliced chicken breast.</text:p>
      <text:p text:style-name="Text_20_body">6. Simmer. Simmer for 5 minutes, until chicken is opaque. Serve immediately over jasmine rice with desired garnishes.</text:p>
      <text:h text:style-name="Heading_20_2" text:outline-level="2"><text:bookmark-start text:name="__RefHeading___serving_suggestions_12"/><text:bookmark-start text:name="serving_suggestions"/>Serving Suggestions<text:bookmark-end text:name="__RefHeading___serving_suggestions_12"/><text:bookmark-end text:name="serving_suggestions"/></text:h>
      <text:p text:style-name="Text_20_body">see <text:a xlink:type="simple" xlink:href="https://parisyank.com/doku.php?id=paris_yank:eat:preparein:recipes:massaman_curry_thai_menu" text:style-name="Internet_20_link" text:visited-style-name="Visited_20_Internet_20_Link">Mussaman Curry Dinner</text:a> for a complete dinner serving in the Thai style.</text:p>
      <text:h text:style-name="Heading_20_2" text:outline-level="2"><text:bookmark-start text:name="__RefHeading___notes_tips_variations_13"/><text:bookmark-start text:name="notes_tips_variations"/>Notes, Tips, Variations<text:bookmark-end text:name="__RefHeading___notes_tips_variations_13"/><text:bookmark-end text:name="notes_tips_variations"/></text:h>
      <text:h text:style-name="Heading_20_4" text:outline-level="4"><text:bookmark-start text:name="__RefHeading___variation_14"/><text:bookmark-start text:name="variation"/>Variation<text:bookmark-end text:name="__RefHeading___variation_14"/><text:bookmark-end text:name="variation"/></text:h>
      <text:list text:style-name="List_20_1" text:continue-numbering="false">
        <text:list-item>
          <text:p text:style-name="LastListParagraph_List_20_1_Content_First"> Use chicken thighs: If using chicken thighs instead, add them in step 4 with the potatoes.</text:p>
        </text:list-item>
      </text:list>
      <text:p text:style-name="Text_20_body">Make a seafood curry: Instead of chicken, shrimp makes a nice protein in this Thai curry. You could also sub any type of white fish.
Use tofu: For a vegan or vegetarian option, simply use our Baked tofu or crispy tofu instead of the chicken.
Try a vegetable curry: Or skip the protein and add hearty vegetables like cauliflower, winter squash, zucchini, carrots, baby corn, or peas.
Make vegan massaman curry: Use tofu or veggies instead of the chicken, and use a vegan fish sauce or lite soy sauce instead of the fish sauce.</text:p>
      <text:h text:style-name="Heading_20_2" text:outline-level="2"><text:bookmark-start text:name="__RefHeading___storing_15"/><text:bookmark-start text:name="storing"/>Storing<text:bookmark-end text:name="__RefHeading___storing_15"/><text:bookmark-end text:name="storing"/></text:h>
      <text:list text:style-name="List_20_1" text:continue-numbering="false">
        <text:list-item>
          <text:p text:style-name="List_20_1_Content_First"><text:span text:style-name="underline">Refrigerator</text:span> Store leftovers in an airtight container in the refrigerator for up to 3 days. Reheat on the stovetop until warm or reheat in the microwave.</text:p>
        </text:list-item>
        <text:list-item>
          <text:p text:style-name="List_20_1_Content_Last"><text:span text:style-name="underline">Freezer</text:span> To freeze, store in a freezer bag for up to 3 months.</text:p>
        </text:list-item>
      </text:list>
      <text:h text:style-name="Heading_20_2" text:outline-level="2"><text:bookmark-start text:name="__RefHeading___see_also_16"/><text:bookmark-start text:name="see_also"/>See Also<text:bookmark-end text:name="__RefHeading___see_also_16"/><text:bookmark-end text:name="see_also"/></text:h>
      <text:list text:style-name="List_20_1" text:continue-numbering="false">
        <text:list-item>
          <text:p text:style-name="List_20_1_Content_First"> <text:a xlink:type="simple" xlink:href="https://parisyank.com/doku.php?id=paris_yank:eat:preparein:recipes:massaman_curry_thai_menu" text:style-name="Internet_20_link" text:visited-style-name="Visited_20_Internet_20_Link">Massaman Thai Curry Menu</text:a></text:p>
        </text:list-item>
        <text:list-item>
          <text:p text:style-name="List_20_1_Content_Last"> <text:a xlink:type="simple" xlink:href="https://parisyank.com/doku.php?id=paris_yank:eat:preparein:recipes:massaman_curry_history_and_culture" text:style-name="Internet_20_link" text:visited-style-name="Visited_20_Internet_20_Link">Massaman Curry History &amp; Cultu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4::34:21</meta:creation-date>
    <dc:creator>Generated</dc:creator>
    <dc:date>2026-09-10T04::34:21</dc:date>
    <dc:language>en-US</dc:language>
    <meta:editing-cycles>1</meta:editing-cycles>
    <meta:editing-duration>PT0S</meta:editing-duration>
    <dc:title>paris_yank:eat:preparein:recipes:massaman_curry</dc:title>
  </office:meta>
</office:document-meta>
</file>