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start"/><text:bookmark-start text:name="__RefHeading___eat_1"/><text:bookmark-start text:name="eat"/>Eat<text:bookmark-end text:name="__RefHeading___eat_1"/><text:bookmark-end text:name="eat"/></text:h>
      <text:p text:style-name="Text_20_body">Nice, France, is a culinary paradise that reflects the flavors of the Mediterranean and the unique Nicoise culture. Whether you're dining out at renowned restaurants, enjoying the convenience of delivery or takeout, or preparing your own meals with fresh local ingredients, Nice offers a wide array of options to suit every taste and lifestyle.  </text:p>
      <text:h text:style-name="Heading_20_2" text:outline-level="2"><text:bookmark-start text:name="__RefHeading___dining_out_2"/><text:bookmark-start text:name="dining_out"/>Dining Out<text:bookmark-end text:name="__RefHeading___dining_out_2"/><text:bookmark-end text:name="dining_out"/></text:h>
      <text:p text:style-name="Text_20_body">Nice is home to an impressive variety of restaurants, ranging from Michelin-starred establishments to charming bistros and casual eateries.</text:p>
      <text:list text:style-name="List_20_1" text:continue-numbering="false">
        <text:list-item>
          <text:p text:style-name="List_20_1_Content_First"> Explore local specialties like salade niçoise, socca, and ratatouille.  </text:p>
        </text:list-item>
        <text:list-item>
          <text:p text:style-name="List_20_1_Content"> Visit restaurants that focus on Mediterranean cuisine, seafood, or fusion dishes.  </text:p>
        </text:list-item>
        <text:list-item>
          <text:p text:style-name="List_20_1_Content_Last"> Don’t miss the opportunity to dine al fresco at one of the many terrace restaurants.  </text:p>
        </text:list-item>
      </text:list>
      <text:h text:style-name="Heading_20_2" text:outline-level="2"><text:bookmark-start text:name="__RefHeading___delivery_services_3"/><text:bookmark-start text:name="delivery_services"/>Delivery Services<text:bookmark-end text:name="__RefHeading___delivery_services_3"/><text:bookmark-end text:name="delivery_services"/></text:h>
      <text:p text:style-name="Text_20_body">If you prefer the convenience of dining at home, there are several reliable food delivery services operating in Nice, including:</text:p>
      <text:list text:style-name="List_20_1" text:continue-numbering="false">
        <text:list-item>
          <text:p text:style-name="List_20_1_Content_First"> <text:span text:style-name="Strong_20_Emphasis"><text:a xlink:type="simple" xlink:href="https://www.ubereats.com" text:style-name="Internet_20_link" text:visited-style-name="Visited_20_Internet_20_Link">Uber Eats</text:a></text:span>: Offers a wide range of cuisines from local and international restaurants.  </text:p>
        </text:list-item>
        <text:list-item>
          <text:p text:style-name="List_20_1_Content"> <text:span text:style-name="Strong_20_Emphasis"><text:a xlink:type="simple" xlink:href="https://deliveroo.fr" text:style-name="Internet_20_link" text:visited-style-name="Visited_20_Internet_20_Link">Deliveroo</text:a></text:span>: Known for its speed and variety of options.  </text:p>
        </text:list-item>
        <text:list-item>
          <text:p text:style-name="List_20_1_Content_Last"> <text:span text:style-name="Strong_20_Emphasis"><text:a xlink:type="simple" xlink:href="https://www.just-eat.fr" text:style-name="Internet_20_link" text:visited-style-name="Visited_20_Internet_20_Link">Just Eat</text:a></text:span>: Another popular choice for quick and reliable delivery.  </text:p>
        </text:list-item>
      </text:list>
      <text:h text:style-name="Heading_20_2" text:outline-level="2"><text:bookmark-start text:name="__RefHeading___takeout_options_4"/><text:bookmark-start text:name="takeout_options"/>Takeout Options<text:bookmark-end text:name="__RefHeading___takeout_options_4"/><text:bookmark-end text:name="takeout_options"/></text:h>
      <text:p text:style-name="Text_20_body">Many restaurants and cafes in Nice offer takeout options, allowing you to enjoy high-quality meals on the go or in the comfort of your accommodation.</text:p>
      <text:list text:style-name="List_20_1" text:continue-numbering="false">
        <text:list-item>
          <text:p text:style-name="List_20_1_Content_First"> Look for bakeries and patisseries for fresh pastries and sandwiches.  </text:p>
        </text:list-item>
        <text:list-item>
          <text:p text:style-name="List_20_1_Content_Last"> Specialty shops often sell prepared meals like quiches, tarts, and salads.  </text:p>
        </text:list-item>
      </text:list>
      <text:h text:style-name="Heading_20_2" text:outline-level="2"><text:bookmark-start text:name="__RefHeading___preparing_food_in_your_apartment_5"/><text:bookmark-start text:name="preparing_food_in_your_apartment"/>Preparing Food in Your Apartment<text:bookmark-end text:name="__RefHeading___preparing_food_in_your_apartment_5"/><text:bookmark-end text:name="preparing_food_in_your_apartment"/></text:h>
      <text:p text:style-name="Text_20_body">Staying in an apartment during your visit allows you to experience the pleasure of shopping for and preparing fresh, local ingredients.  </text:p>
      <text:h text:style-name="Heading_20_3" text:outline-level="3"><text:bookmark-start text:name="__RefHeading___grocery_delivery_6"/><text:bookmark-start text:name="grocery_delivery"/>Grocery Delivery<text:bookmark-end text:name="__RefHeading___grocery_delivery_6"/><text:bookmark-end text:name="grocery_delivery"/></text:h>
      <text:p text:style-name="Text_20_body">Several grocery delivery services are available in Nice, making it easy to stock your kitchen without leaving your accommodation.</text:p>
      <text:list text:style-name="List_20_1" text:continue-numbering="false">
        <text:list-item>
          <text:p text:style-name="List_20_1_Content_First"> <text:span text:style-name="Strong_20_Emphasis"><text:a xlink:type="simple" xlink:href="https://www.carrefour.fr" text:style-name="Internet_20_link" text:visited-style-name="Visited_20_Internet_20_Link">Carrefour Drive</text:a></text:span>: Order online and have groceries delivered or ready for pickup.  </text:p>
        </text:list-item>
        <text:list-item>
          <text:p text:style-name="List_20_1_Content"> <text:span text:style-name="Strong_20_Emphasis"><text:a xlink:type="simple" xlink:href="https://www.monoprix.fr" text:style-name="Internet_20_link" text:visited-style-name="Visited_20_Internet_20_Link">Monoprix</text:a></text:span>: Known for high-quality products, with delivery available through their website or app.  </text:p>
        </text:list-item>
        <text:list-item>
          <text:p text:style-name="List_20_1_Content_Last"> <text:span text:style-name="Strong_20_Emphasis"><text:a xlink:type="simple" xlink:href="https://www.picard.fr" text:style-name="Internet_20_link" text:visited-style-name="Visited_20_Internet_20_Link">Picard</text:a></text:span>: Specializes in frozen foods, perfect for quick and delicious meals.  </text:p>
        </text:list-item>
      </text:list>
      <text:h text:style-name="Heading_20_3" text:outline-level="3"><text:bookmark-start text:name="__RefHeading___grocery_shopping_7"/><text:bookmark-start text:name="grocery_shopping"/>Grocery Shopping<text:bookmark-end text:name="__RefHeading___grocery_shopping_7"/><text:bookmark-end text:name="grocery_shopping"/></text:h>
      <text:p text:style-name="Text_20_body">For a more authentic experience, head to local markets and supermarkets to pick up fresh produce and regional specialties.</text:p>
      <text:list text:style-name="List_20_1" text:continue-numbering="false">
        <text:list-item>
          <text:p text:style-name="List_20_1_Content_First"> <text:span text:style-name="Strong_20_Emphasis">Cours Saleya Market</text:span>: A vibrant open-air market offering fresh fruits, vegetables, flowers, and artisanal goods. <text:a xlink:type="simple" xlink:href="https://goo.gl/maps/UJKcq7z1uk92" text:style-name="Internet_20_link" text:visited-style-name="Visited_20_Internet_20_Link">View on Google Maps</text:a>  </text:p>
        </text:list-item>
        <text:list-item>
          <text:p text:style-name="List_20_1_Content"> <text:span text:style-name="Strong_20_Emphasis">Supermarkets</text:span>: Chains like <text:a xlink:type="simple" xlink:href="https://www.carrefour.fr" text:style-name="Internet_20_link" text:visited-style-name="Visited_20_Internet_20_Link">Carrefour</text:a>, <text:a xlink:type="simple" xlink:href="https://www.intermarche.com" text:style-name="Internet_20_link" text:visited-style-name="Visited_20_Internet_20_Link">Intermarché</text:a>, and <text:a xlink:type="simple" xlink:href="https://www.monoprix.fr" text:style-name="Internet_20_link" text:visited-style-name="Visited_20_Internet_20_Link">Monoprix</text:a> are convenient for everyday shopping.  </text:p>
        </text:list-item>
        <text:list-item>
          <text:p text:style-name="List_20_1_Content_Last"> <text:span text:style-name="Strong_20_Emphasis">Specialty Shops</text:span>: Explore fromageries, boucheries, and boulangeries for cheeses, meats, and breads.  </text:p>
        </text:list-item>
      </text:list>
      <text:p text:style-name="Horizontal_20_Line"/>
      <text:p text:style-name="Text_20_body">Eating in Nice is as versatile as it is enjoyable, with options to suit every mood and preference. From elegant restaurants and convenient delivery services to the joys of preparing your own meals with local ingredients, Nice invites you to savor its culinary delights in every way possible.  
```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1::14:47</meta:creation-date>
    <dc:creator>Generated</dc:creator>
    <dc:date>2026-09-12T11::14:47</dc:date>
    <dc:language>en-US</dc:language>
    <meta:editing-cycles>1</meta:editing-cycles>
    <meta:editing-duration>PT0S</meta:editing-duration>
    <dc:title>paris_yank:eat:start</dc:title>
  </office:meta>
</office:document-meta>
</file>