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go:nice:4dubou"/><text:bookmark-start text:name="__RefHeading___bis_boulevard_dubouchage_nice_france_1"/><text:bookmark-start text:name="bis_boulevard_dubouchage_nice_france"/>4 bis Boulevard Dubouchage, Nice, France<text:bookmark-end text:name="__RefHeading___bis_boulevard_dubouchage_nice_france_1"/><text:bookmark-end text:name="bis_boulevard_dubouchage_nice_france"/></text:h>
      <text:p text:style-name="Text_20_body"><text:span text:style-name="Emphasis">A History of Our Address and Its Street</text:span></text:p>
      <table:table table:style-name="Table_Quotation1">
        <table:table-column/>
        <table:table-row>
          <table:table-cell office:value-type="string" table:style-name="Cell_Quotation1">
            <text:p text:style-name="tablealignleft"> “Ma chère ville presque natale.” — Romain Gary, on Nice<text:note text:id="ftn0" text:note-class="footnote"><text:note-citation text:label="1)">1)</text:note-citation><text:note-body><text:p text:style-name="Text_20_body">Romain Gary, quoted in <text:span text:style-name="Emphasis">Nice, Vie des Quartiers — Dubouchage</text:span>, Archives Nice Côte d'Azur, May–June 2018. <text:a xlink:type="simple" xlink:href="https://archives.nicecotedazur.org/quartiers/nice-vie-des-quartiers-dubouchage/" text:style-name="Internet_20_link" text:visited-style-name="Visited_20_Internet_20_Link">https://archives.nicecotedazur.org/quartiers/nice-vie-des-quartiers-dubouchage/</text:a></text:p></text:note-body></text:note></text:p>
          </table:table-cell>
        </table:table-row>
      </table:table>
      <text:p text:style-name="Text_20_body">We live on one of the most historically layered streets in Nice — a boulevard that has housed a prefect's legacy, a Parisian industrialist's villa, the city's oldest library, a celebrated arts club, its first public art gallery, and the formative years of one of France's greatest novelists. Boulevard Dubouchage is not a famous street in the manner of the Promenade des Anglais, but its depth of history is remarkable, and our address at No. 4 bis places us at its southern, city-centre end — steps from Place Masséna, the Promenade du Paillon, and the cultural heart of Nice.</text:p>
      <text:p text:style-name="Text_20_body">This entry documents what we know about our building and its street: its history, its notable neighbours and residents, and the cultural life that has animated it for more than 150 years. Where the record is well-documented, we cite it directly. Where it requires informed inference, we say so clearly. The definitive archive for everything further is held at the Archives Nice Côte d'Azur, whose digitised records on the Dubouchage quarter are the primary source for this entry.</text:p>
      <text:h text:style-name="Heading_20_2" text:outline-level="2"><text:bookmark-start text:name="__RefHeading___table_of_contents_2"/><text:bookmark-start text:name="table_of_contents"/>Table of Contents<text:bookmark-end text:name="__RefHeading___table_of_contents_2"/><text:bookmark-end text:name="table_of_contents"/></text:h>
      <text:list text:style-name="Numbering_20_1" text:continue-numbering="false">
        <text:list-item>
          <text:p text:style-name="Numbering_20_1_Content_First"> <text:a xlink:type="simple" xlink:href="#__RefHeading___historical_perspective_3" text:style-name="Local_20_link" text:visited-style-name="Visited_20_Local_20_Link">Historical Perspective</text:a></text:p>
        </text:list-item>
        <text:list-item>
          <text:p text:style-name="Numbering_20_1_Content"> Our Street: Boulevard Dubouchage</text:p>
        </text:list-item>
        <text:list-item>
          <text:p text:style-name="Numbering_20_1_Content"> <text:a xlink:type="simple" xlink:href="#__RefHeading___the_man_behind_the_name_5" text:style-name="Local_20_link" text:visited-style-name="Visited_20_Local_20_Link">The Man Behind the Name</text:a></text:p>
        </text:list-item>
        <text:list-item>
          <text:p text:style-name="Numbering_20_1_Content"> Our Building: 4 bis</text:p>
        </text:list-item>
        <text:list-item>
          <text:p text:style-name="Numbering_20_1_Content"> Our Neighbours: Notable Addresses on the Boulevard</text:p>
        </text:list-item>
        <text:list-item>
          <text:p text:style-name="Numbering_20_1_Content"> <text:a xlink:type="simple" xlink:href="#__RefHeading___the_cultural_life_of_our_street_15" text:style-name="Local_20_link" text:visited-style-name="Visited_20_Local_20_Link">The Cultural Life of Our Street</text:a></text:p>
        </text:list-item>
        <text:list-item>
          <text:p text:style-name="Numbering_20_1_Content"> Romain Gary: Our Boulevard's Most Celebrated Connection</text:p>
        </text:list-item>
        <text:list-item>
          <text:p text:style-name="Numbering_20_1_Content"> <text:a xlink:type="simple" xlink:href="#__RefHeading___our_location_in_the_quartier_carabacel_17" text:style-name="Local_20_link" text:visited-style-name="Visited_20_Local_20_Link">Our Location in the Quartier Carabacel</text:a></text:p>
        </text:list-item>
        <text:list-item>
          <text:p text:style-name="Numbering_20_1_Content"> Walking Our Street: A Short Literary and Historical Stroll</text:p>
        </text:list-item>
        <text:list-item>
          <text:p text:style-name="Numbering_20_1_Content"> <text:a xlink:type="simple" xlink:href="#__RefHeading___further_research_25" text:style-name="Local_20_link" text:visited-style-name="Visited_20_Local_20_Link">Further Research</text:a></text:p>
        </text:list-item>
        <text:list-item>
          <text:p text:style-name="Numbering_20_1_Content"> <text:a xlink:type="simple" xlink:href="#__RefHeading___quick_reference_card_26" text:style-name="Local_20_link" text:visited-style-name="Visited_20_Local_20_Link">Quick Reference Card</text:a></text:p>
        </text:list-item>
        <text:list-item>
          <text:p text:style-name="Numbering_20_1_Content_Last"> <text:a xlink:type="simple" xlink:href="#__RefHeading___references_27" text:style-name="Local_20_link" text:visited-style-name="Visited_20_Local_20_Link">References</text:a></text:p>
        </text:list-item>
      </text:list>
      <text:p text:style-name="Horizontal_20_Line"/>
      <text:h text:style-name="Heading_20_2" text:outline-level="2"><text:bookmark-start text:name="__RefHeading___historical_perspective_3"/><text:bookmark-start text:name="historical_perspective"/>Historical Perspective<text:bookmark-end text:name="__RefHeading___historical_perspective_3"/><text:bookmark-end text:name="historical_perspective"/></text:h>
      <text:p text:style-name="Text_20_body">Nice has belonged to several political entities throughout its long history, but it is currently part of France. </text:p>
      <text:list text:style-name="List_20_1" text:continue-numbering="false">
        <text:list-item>
          <text:p text:style-name="List_20_1_Content_First"> <text:span text:style-name="Strong_20_Emphasis">County of Nice</text:span> (1388–1792): Nice was part of the County of Nice, which was under the rule of the House of Savoy. </text:p>
        </text:list-item>
        <text:list-item>
          <text:p text:style-name="List_20_1_Content"> <text:span text:style-name="Strong_20_Emphasis">Kingdom of Piedmont-Sardinia</text:span> (1720–1860): After becoming part of the Kingdom of Sardinia, Nice remained under Savoyard control until it was annexed by France. </text:p>
        </text:list-item>
        <text:list-item>
          <text:p text:style-name="List_20_1_Content_Last"> <text:span text:style-name="Strong_20_Emphasis">France</text:span> (1860–present): In 1860, as part of a treaty between France and the Kingdom of Piedmont-Sardinia, Nice was ceded to France. It has been part of France ever since. </text:p>
        </text:list-item>
      </text:list>
      <text:p text:style-name="Text_20_body">Although Nice was never formally part of the Kingdom of Italy (established in 1861), it was part of the Kingdom of Piedmont-Sardinia, which later became the Kingdom of Italy.  So, while technically not a part of Italy, it shared a historical and cultural connection with the Italian state.</text:p>
      <text:p text:style-name="Horizontal_20_Line"/>
      <text:h text:style-name="Heading_20_2" text:outline-level="2"><text:bookmark-start text:name="__RefHeading___our_streetboulevard_dubouchage_4"/><text:bookmark-start text:name="our_streetboulevard_dubouchage"/>Our Street: Boulevard Dubouchage<text:bookmark-end text:name="__RefHeading___our_streetboulevard_dubouchage_4"/><text:bookmark-end text:name="our_streetboulevard_dubouchage"/></text:h>
      <text:p text:style-name="Text_20_body">Boulevard Dubouchage connects Boulevard Carabacel to Avenue Jean-Médecin. It is therefore a transitional artery — one of the principal north–south axes of the Carabacel quarter, linking the elevated residential hill to the north with the commercial and civic spine of the city at the south. Our own address at No. 4 bis sits at this southern end, within two or three minutes' walk of Place Masséna and the tram network.</text:p>
      <text:p text:style-name="Text_20_body">The street's origins are older than its current name. It was formerly called the rue then boulevard de l'Empeyrat or Empeirat — meaning “paved road” in Provençal — and it was during the great urban works of the 19th century that the municipality drove this major axis through the district, bordered by plane trees in the same manner as the quays of the Paillon and the Avenue de la Gare. Those plane trees remain one of the boulevard's defining physical features today: their canopy creates dappled shade along the pavement in summer and a bare, elegant skeleton in winter that reveals the facades behind them.</text:p>
      <text:p text:style-name="Text_20_body">The city's regulatory plan — the plan régulateur — stopped at what is now Boulevard Dubouchage, leaving a certain urban disorder to develop beyond it to the north. This is why the boulevard still functions, architecturally and socially, as a legible boundary: to the south, the ordered grids of the 19th-century New Town; to the north, a more organic and varied fabric of residential streets climbing toward Cimiez. In its own right, the neighborhood Cimiez has a rich history <text:a xlink:type="simple" xlink:href="https://en.wikipedia.org/wiki/Cimiez" text:style-name="Internet_20_link" text:visited-style-name="Visited_20_Internet_20_Link">Cimiez</text:a>.</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We can look up from our building and read this transition directly. The regularity of the Haussmann-influenced street grid surrounds us at the southern end of the boulevard, while five minutes' walk northward the building plots become larger and less regular — the territory where mid-19th century planning gave way to individual villa construction on the hillside.
</text:p>
          </table:table-cell>
        </table:table-row>
      </table:table>
      <text:p text:style-name="Horizontal_20_Line"/>
      <text:h text:style-name="Heading_20_2" text:outline-level="2"><text:bookmark-start text:name="__RefHeading___the_man_behind_the_name_5"/><text:bookmark-start text:name="the_man_behind_the_name"/>The Man Behind the Name<text:bookmark-end text:name="__RefHeading___the_man_behind_the_name_5"/><text:bookmark-end text:name="the_man_behind_the_name"/></text:h>
      <text:p text:style-name="Text_20_body">The boulevard carries the name of an administrator who left an unusually positive impression on the people of Nice — rare enough in the history of imposed governance to merit remembering.</text:p>
      <text:p text:style-name="Text_20_body">Marc Joseph du Gratet, comte du Bouchage, was a native of Grenoble whom the French Empire appointed as prefect of the Alpes-Maritimes in 1803. It was he who, without friction, managed the handover of powers in 1814 to the Sardinian intendant-general Fighiéra at the Restoration. He had kept in his administration respected Niçois figures such as Benoît Bunico, his secretary-general, and Jean-Baptiste Sauvaigo, councillor of the prefecture, and thus left the Niçois with the memory of an administrator attentive to local concerns.</text:p>
      <text:p text:style-name="Text_20_body">His portrait in oil on canvas hangs today in the Musée Masséna — a short walk from our door — where visitors can see the face of the man whose name we address every letter and parcel we send.</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The Musée Masséna at 65 Rue de France holds permanent collections documenting Nice's history under successive administrations, including the Napoleonic period during which du Bouchage served. Entry is free, and the villa's garden is one of the best free sitting-places near the Promenade. It is a natural extension of any walk from our door toward the sea.
</text:p>
          </table:table-cell>
        </table:table-row>
      </table:table>
      <text:p text:style-name="Horizontal_20_Line"/>
      <text:h text:style-name="Heading_20_2" text:outline-level="2"><text:bookmark-start text:name="__RefHeading___our_buildingthe_palais_jacqueline_6"/><text:bookmark-start text:name="our_buildingthe_palais_jacqueline"/>Our Building: The Palais Jacqueline<text:bookmark-end text:name="__RefHeading___our_buildingthe_palais_jacqueline_6"/><text:bookmark-end text:name="our_buildingthe_palais_jacqueline"/></text:h>
      <text:p text:style-name="Text_20_body">We now have a confirmed name and documented history for our building. The residential complex at <text:a xlink:type="simple" xlink:href="https://www.google.com/maps/place/4+Bd+Dubouchage,+06000+Nice/@43.7036092,7.2723399,18z/data=!4m6!3m5!1s0x12cddaaf748c233d:0x6c0fa4594535abd8!8m2!3d43.703966!4d7.2731043!16s%2Fg%2F11gns8dl7q?entry=ttu&amp;g_ep=EgoyMDI2MDMxOC4xIKXMDSoASAFQAw%3D%3D" text:style-name="Internet_20_link" text:visited-style-name="Visited_20_Internet_20_Link">4 / 4 bis Boulevard Dubouchage</text:a> is recorded in the PSS national architectural database and the Wikipedia inventory of Nice's palaces under the name <text:span text:style-name="Strong_20_Emphasis">Palais Jacqueline</text:span>. <text:note text:id="ftn1" text:note-class="footnote"><text:note-citation text:label="2)">2)</text:note-citation><text:note-body><text:p text:style-name="Text_20_body">PSS Architecture Database, <text:span text:style-name="Emphasis">Palais Jacqueline, 4 Boulevard Dubouchage, Nice</text:span>, pss-archi.eu, reference FR-06088-42084. <text:a xlink:type="simple" xlink:href="https://www.pss-archi.eu/immeubles/FR-06088-42084.html" text:style-name="Internet_20_link" text:visited-style-name="Visited_20_Internet_20_Link">https://www.pss-archi.eu/immeubles/FR-06088-42084.html</text:a></text:p></text:note-body></text:note> <text:note text:id="ftn2" text:note-class="footnote"><text:note-citation text:label="3)">3)</text:note-citation><text:note-body><text:p text:style-name="Text_20_body">Wikipedia, <text:span text:style-name="Emphasis">Liste des palais de Nice</text:span>, fr.wikipedia.org, 2025. <text:a xlink:type="simple" xlink:href="https://fr.wikipedia.org/wiki/Liste_des_palais_de_Nice" text:style-name="Internet_20_link" text:visited-style-name="Visited_20_Internet_20_Link">https://fr.wikipedia.org/wiki/Liste_des_palais_de_Nice</text:a></text:p></text:note-body></text:note></text:p>
      <text:p text:style-name="Text_20_body">This confirmed identification resolves the open questions of our previous entry and corrects our earlier, cautious inference that the building was likely late 19th century. It is considerably more recent — and its style is not Belle Époque but Art Deco, placing it in one of the most architecturally confident periods in Nice's history.</text:p>
      <table:table table:style-name="Table">
        <table:table-column/>
        <table:table-column/>
        <table:table-row>
          <table:table-cell office:value-type="string" table:style-name="tableheader">
            <text:p text:style-name="Table_20_Heading"> Attribute </text:p>
          </table:table-cell>
          <table:table-cell office:value-type="string" table:style-name="tableheader">
            <text:p text:style-name="Table_20_Heading"> Confirmed Detail </text:p>
          </table:table-cell>
        </table:table-row>
        <table:table-row>
          <table:table-cell office:value-type="string" table:style-name="tablecell">
            <text:p text:style-name="tablealignleft"> Name </text:p>
          </table:table-cell>
          <table:table-cell office:value-type="string" table:style-name="tablecell">
            <text:p text:style-name="tablealignleft"> Palais Jacqueline </text:p>
          </table:table-cell>
        </table:table-row>
        <table:table-row>
          <table:table-cell office:value-type="string" table:style-name="tablecell">
            <text:p text:style-name="tablealignleft"> Address </text:p>
          </table:table-cell>
          <table:table-cell office:value-type="string" table:style-name="tablecell">
            <text:p text:style-name="tablealignleft"> 4 / 4 bis Boulevard Dubouchage, 06000 Nice </text:p>
          </table:table-cell>
        </table:table-row>
        <table:table-row>
          <table:table-cell office:value-type="string" table:style-name="tablecell">
            <text:p text:style-name="tablealignleft"> Quarter </text:p>
          </table:table-cell>
          <table:table-cell office:value-type="string" table:style-name="tablecell">
            <text:p text:style-name="tablealignleft"> Carabacel </text:p>
          </table:table-cell>
        </table:table-row>
        <table:table-row>
          <table:table-cell office:value-type="string" table:style-name="tablecell">
            <text:p text:style-name="tablealignleft"> Year of construction </text:p>
          </table:table-cell>
          <table:table-cell office:value-type="string" table:style-name="tablecell">
            <text:p text:style-name="tablealignleft"> 1924 </text:p>
          </table:table-cell>
        </table:table-row>
        <table:table-row>
          <table:table-cell office:value-type="string" table:style-name="tablecell">
            <text:p text:style-name="tablealignleft"> Architectural style </text:p>
          </table:table-cell>
          <table:table-cell office:value-type="string" table:style-name="tablecell">
            <text:p text:style-name="tablealignleft"> Art Deco </text:p>
          </table:table-cell>
        </table:table-row>
        <table:table-row>
          <table:table-cell office:value-type="string" table:style-name="tablecell">
            <text:p text:style-name="tablealignleft"> Architect </text:p>
          </table:table-cell>
          <table:table-cell office:value-type="string" table:style-name="tablecell">
            <text:p text:style-name="tablealignleft"> Jules Vincent Laurent Charles Febvre<text:note text:id="ftn3" text:note-class="footnote"><text:note-citation text:label="4)">4)</text:note-citation><text:note-body><text:a xlink:type="simple" xlink:href="https://www.pss-archi.eu/architecte/4119" text:style-name="Internet_20_link" text:visited-style-name="Visited_20_Internet_20_Link">PSS Archi PSS Architecture Database, Palais Jacqueline, 4 Boulevard Dubouchage, Nice</text:a></text:note-body></text:note> </text:p>
          </table:table-cell>
        </table:table-row>
        <table:table-row>
          <table:table-cell office:value-type="string" table:style-name="tablecell">
            <text:p text:style-name="tablealignleft"> Height </text:p>
          </table:table-cell>
          <table:table-cell office:value-type="string" table:style-name="tablecell">
            <text:p text:style-name="tablealignleft"> Approximately 21 metres (estimated roof height) </text:p>
          </table:table-cell>
        </table:table-row>
        <table:table-row>
          <table:table-cell office:value-type="string" table:style-name="tablecell">
            <text:p text:style-name="tablealignleft"> Number of stories </text:p>
          </table:table-cell>
          <table:table-cell office:value-type="string" table:style-name="tablecell">
            <text:p text:style-name="tablealignleft"> R+6 (ground floor plus six upper floors) </text:p>
          </table:table-cell>
        </table:table-row>
        <table:table-row>
          <table:table-cell office:value-type="string" table:style-name="tablecell">
            <text:p text:style-name="tablealignleft"> Function </text:p>
          </table:table-cell>
          <table:table-cell office:value-type="string" table:style-name="tablecell">
            <text:p text:style-name="tablealignleft"> Logements (residential apartments) </text:p>
          </table:table-cell>
        </table:table-row>
        <table:table-row>
          <table:table-cell office:value-type="string" table:style-name="tablecell">
            <text:p text:style-name="tablealignleft"> Land parcel </text:p>
          </table:table-cell>
          <table:table-cell office:value-type="string" table:style-name="tablecell">
            <text:p text:style-name="tablealignleft"> 1,059 m² (shared between No. 4 and No. 4 bis) </text:p>
          </table:table-cell>
        </table:table-row>
        <table:table-row>
          <table:table-cell office:value-type="string" table:style-name="tablecell">
            <text:p text:style-name="tablealignleft"> Current uses also registered </text:p>
          </table:table-cell>
          <table:table-cell office:value-type="string" table:style-name="tablecell">
            <text:p text:style-name="tablealignleft"> Medical consulting rooms (ophthalmology, orthoptics, psychiatry) at the address </text:p>
          </table:table-cell>
        </table:table-row>
      </table:table>
      <text:h text:style-name="Heading_20_3" text:outline-level="3"><text:bookmark-start text:name="__RefHeading___the_1924_date_and_its_significance_7"/><text:bookmark-start text:name="the_1924_date_and_its_significance"/>The 1924 Date and Its Significance<text:bookmark-end text:name="__RefHeading___the_1924_date_and_its_significance_7"/><text:bookmark-end text:name="the_1924_date_and_its_significance"/></text:h>
      <text:p text:style-name="Text_20_body">The year 1924 places our building squarely in the interwar period — the decade of Nice's Art Deco boom, when the city was rebuilding its identity after the First World War devastated the Belle Époque leisure world it had been built to serve. This was the same period in which the Bibliothèque Dubouchage at No. 21 bis was being redesigned (1924–25) — our home and our street's great library are therefore near-exact contemporaries, both constructed in the same twelve months of postwar cultural reconstruction.</text:p>
      <text:p text:style-name="Text_20_body">The Art Deco style of 1924 Nice is characterised by clean geometric lines, stylised ornament, reinforced concrete construction, and a confident modernity that rejected the historical eclecticism of the Belle Époque. Where the buildings that preceded it on the boulevard and throughout the Carabacel quarter dressed themselves in stucco cornices, classical pilasters, and naturalistic ironwork, a 1924 Art Deco immeuble would present a more streamlined facade — geometric balcony railings, stepped or banded horizontal decoration, and a verticality that expressed the structural possibilities of reinforced concrete.</text:p>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Looking up at our building's facade with the date 1924 and the style Art Deco in mind will allow us to read details that might otherwise seem merely functional. The geometry of the balcony ironwork, the treatment of the upper floors, the handling of the entrance surround — all of these will repay a slower, more attentive look now that we know what we are looking for.
</text:p>
          </table:table-cell>
        </table:table-row>
      </table:table>
      <text:h text:style-name="Heading_20_3" text:outline-level="3"><text:bookmark-start text:name="__RefHeading___a_note_on_the_name_8"/><text:bookmark-start text:name="a_note_on_the_name"/>A Note on the Name<text:bookmark-end text:name="__RefHeading___a_note_on_the_name_8"/><text:bookmark-end text:name="a_note_on_the_name"/></text:h>
      <text:p text:style-name="Text_20_body">The name “Jacqueline” is one of dozens of female first names used for Nice's residential palaces in the early 20th century. As the Wikipedia article on Nice's palaces notes, the term <text:span text:style-name="Emphasis">palais</text:span> in Nice corresponds to the usage of the Niçois language — <text:span text:style-name="Emphasis">palai</text:span> — and the Italian, where <text:span text:style-name="Emphasis">palazzo</text:span> designates any residential building, whether noble or of simple construction. The usage was taken into French before and after the 1860 annexation and has persisted. <text:note text:id="ftn4" text:note-class="footnote"><text:note-citation text:label="5)">5)</text:note-citation><text:note-body><text:p text:style-name="Text_20_body">Wikipedia, <text:span text:style-name="Emphasis">Palais de Nice</text:span>, fr.wikipedia.org, 2025.</text:p></text:note-body></text:note> The city's inventory of palaces named after women includes Adeila, Alexandra, Alice, Annette, Berthe, Christine, Édith, Erika, Graziella, Irena, Jacqueline, Juliette, Louise, and many others — each name typically associated with a family member of the developer or original owner.</text:p>
      <text:p text:style-name="Text_20_body">Who “Jacqueline” was — the wife, daughter, or other relation of whoever commissioned the building in 1924 — is a question that the building permit archives (fonds des permis de construire) held at the Archives Nice Côte d'Azur would be able to answer. The permit application should name both the commissioning party and the architect. <text:note text:id="ftn5" text:note-class="footnote"><text:note-citation text:label="6)">6)</text:note-citation><text:note-body><text:p text:style-name="Text_20_body">Archives Nice Côte d'Azur, <text:span text:style-name="Emphasis">Fonds des permis de construire</text:span>, archives.nicecotedazur.org. <text:a xlink:type="simple" xlink:href="https://archives.nicecotedazur.org" text:style-name="Internet_20_link" text:visited-style-name="Visited_20_Internet_20_Link">https://archives.nicecotedazur.org</text:a></text:p></text:note-body></text:note></text:p>
      <table:table table:style-name="Table">
        <table:table-column table:style-name="odt_auto_style_table_column_6_1"/>
        <table:table-column table:style-name="odt_auto_style_table_column_6_2"/>
        <table:table-row>
          <table:table-cell office:value-type="string" table:style-name="tablecell"/>
          <table:table-cell office:value-type="string" table:style-name="tablecell">
            <text:p text:style-name="tablealignleft">A separate “Villa Jacqueline” exists at 20 rue Foncet, built from 1894 by architect Jean-Baptiste Blanchi, which appears in the regional heritage inventory and is a different building entirely. Some secondary sources conflate the two. Our Palais Jacqueline at 4 / 4 bis Boulevard Dubouchage is the 1924 Art Deco residential building listed in the PSS database under reference FR-06088-42084 and in the Wikipedia inventory of Nice's palaces. <text:note text:id="ftn6" text:note-class="footnote"><text:note-citation text:label="7)">7)</text:note-citation><text:note-body><text:p text:style-name="Text_20_body">PSS Architecture Database, <text:span text:style-name="Emphasis">Palais Jacqueline</text:span>, pss-archi.eu, FR-06088-42084.</text:p></text:note-body></text:note> <text:note text:id="ftn7" text:note-class="footnote"><text:note-citation text:label="8)">8)</text:note-citation><text:note-body><text:p text:style-name="Text_20_body">Regional Heritage Inventory PACA, <text:span text:style-name="Emphasis">Immeubles jumelés dont immeuble dit Villa Jacqueline</text:span>, dossiersinventaire.maregionsud.fr, reference IA06004254.</text:p></text:note-body></text:note>
</text:p>
          </table:table-cell>
        </table:table-row>
      </table:table>
      <text:h text:style-name="Heading_20_3" text:outline-level="3"><text:bookmark-start text:name="__RefHeading___the_bis_convention_9"/><text:bookmark-start text:name="the_bis_convention"/>The "Bis" Convention<text:bookmark-end text:name="__RefHeading___the_bis_convention_9"/><text:bookmark-end text:name="the_bis_convention"/></text:h>
      <text:p text:style-name="Text_20_body">The French address convention of <text:span text:style-name="Emphasis">bis</text:span> (and <text:span text:style-name="Emphasis">ter</text:span> for a third building) is worth explaining for visitors and correspondents unfamiliar with it. In France, when a second independent structure occupies the same land parcel as a numbered address, it takes the suffix <text:span text:style-name="Emphasis">bis</text:span> (from Latin, meaning “twice” or “again”). Our 4 bis therefore shares its 1,059 m² land parcel with 4 Boulevard Dubouchage, but is a distinct building — accessed through an archway, courtyard gate, or passage from the primary street facade. In the case of the Palais Jacqueline complex, the two addresses together form a single residential ensemble built in 1924 on the same plot.</text:p>
      <text:p text:style-name="Horizontal_20_Line"/>
      <text:h text:style-name="Heading_20_2" text:outline-level="2"><text:bookmark-start text:name="__RefHeading___our_neighboursnotable_addresses_on_the_boulevard_10"/><text:bookmark-start text:name="our_neighboursnotable_addresses_on_the_boulevard"/>Our Neighbours: Notable Addresses on the Boulevard<text:bookmark-end text:name="__RefHeading___our_neighboursnotable_addresses_on_the_boulevard_10"/><text:bookmark-end text:name="our_neighboursnotable_addresses_on_the_boulevard"/></text:h>
      <text:p text:style-name="Text_20_body">Our street contains an extraordinary concentration of buildings with documented historical significance. We list our neighbours in order of street number, moving from our southern end toward the northern end at Boulevard Carabacel.</text:p>
      <text:h text:style-name="Heading_20_3" text:outline-level="3"><text:bookmark-start text:name="__RefHeading___no._1_galerie_portallier_former_11"/><text:bookmark-start text:name="no._1_galerie_portallier_former"/>No. 1 — Galerie Portallier (former)<text:bookmark-end text:name="__RefHeading___no._1_galerie_portallier_former_11"/><text:bookmark-end text:name="no._1_galerie_portallier_former"/></text:h>
      <text:p text:style-name="Text_20_body">At the very start of our street, where it meets Avenue Jean-Médecin, the story of Nice's first public art gallery begins. It was a private initiative — that of the antique dealer Portallier — that allowed the construction of the first monumental exhibition gallery, on the right bank of the Paillon, on Boulevard Dubouchage, specifically dedicated to the exhibition of works of art. The city's first art collections were transferred here in 1890, in the Galerie Portallier on Boulevard Dubouchage. Before the influx of donations, the building quickly became too small. By 1901 the collections had outgrown even this space and moved to a building at the corner of Avenue Notre-Dame and Rue Hancy — the precursor to today's Musée des Beaux-Arts Jules Chéret.</text:p>
      <text:p text:style-name="Text_20_body">We therefore live at the very end of a street that was, in the 1890s, the physical address of Nice's entire municipal fine art collection.</text:p>
      <text:h text:style-name="Heading_20_3" text:outline-level="3"><text:bookmark-start text:name="__RefHeading___no._4_4_bis_palais_jacquelineour_home_12"/><text:bookmark-start text:name="no._4_4_bis_palais_jacquelineour_home"/>No. 4 / 4 bis — Palais Jacqueline: Our Home<text:bookmark-end text:name="__RefHeading___no._4_4_bis_palais_jacquelineour_home_12"/><text:bookmark-end text:name="no._4_4_bis_palais_jacquelineour_home"/></text:h>
      <text:p text:style-name="Text_20_body">The Palais Jacqueline — our own building — occupies the land parcel shared between No. 4 and No. 4 bis. Built in 1924 in the Art Deco style, it is a seven-storey residential building (ground floor plus six upper floors) approximately 21 metres in height, forming part of the coherent interwar building campaign that transformed the southern end of the boulevard in the 1920s. Its construction as a residential <text:span text:style-name="Emphasis">palais</text:span> was part of the broader Nice practice of naming apartment buildings after female first names — a tradition documented in the Wikipedia inventory of the palaces of Nice across hundreds of buildings throughout the city.</text:p>
      <text:h text:style-name="Heading_20_3" text:outline-level="3"><text:bookmark-start text:name="__RefHeading___no._21_bis_bibliotheque_patrimoniale_romain_gary_13"/><text:bookmark-start text:name="no._21_bis_bibliotheque_patrimoniale_romain_gary"/>No. 21 bis — Bibliothèque Patrimoniale Romain Gary<text:bookmark-end text:name="__RefHeading___no._21_bis_bibliotheque_patrimoniale_romain_gary_13"/><text:bookmark-end text:name="no._21_bis_bibliotheque_patrimoniale_romain_gary"/></text:h>
      <text:p text:style-name="Text_20_body">This is one of the most important buildings on our street and one of the most historically layered structures in the whole of Nice. Louis Rambourg, a wealthy Parisian industrialist, commissioned this sumptuous residence in 1875 from Italian architect Bernardin Maraini. It later became the Villa Seigle, after the name of its new owner. In 1923, the City of Nice purchased it and had it entirely transformed into the municipal library by its architect Nicolas Anselmi, in collaboration with Clément Goyenèche. The villa was enlarged laterally and raised by a second floor, and the original facades were substantially reworked in a style approaching Art Nouveau. Of the original villa, only the staircase and the first-floor gallery would survive.</text:p>
      <text:p text:style-name="Text_20_body">The Bibliothèque Dubouchage was inaugurated on 8 April 1925. For a long time the main library of the city, it lost that title in 1987 with the opening of the central Lamartine library. In 2001, with the opening of the new central Louis Nucéra library on the Promenade des Arts, the Dubouchage site was dedicated to the heritage collections of Nice's municipal library network. On 3 June 2005, for the library's 80th anniversary, it took the name of the writer <text:a xlink:type="simple" xlink:href="https://en.wikipedia.org/wiki/Romain Gary" text:style-name="Internet_20_link" text:visited-style-name="Visited_20_Internet_20_Link">Romain Gary</text:a>.</text:p>
      <text:p text:style-name="Text_20_body">The library has existed since 1925 but the building itself is considerably older. The Niçois, however, continue to call it the “bibliothèque Dubouchage.” In front of the library, in Square Durandy, for many years on Sunday mornings there was a postcard and coin market and a stamp exchange.</text:p>
      <text:p text:style-name="Text_20_body">We walk past this building — our street's greatest architectural landmark — each time we leave our door heading north.</text:p>
      <table:table table:style-name="Table">
        <table:table-column table:style-name="odt_auto_style_table_column_7_1"/>
        <table:table-column table:style-name="odt_auto_style_table_column_7_2"/>
        <table:table-row>
          <table:table-cell office:value-type="string" table:style-name="tablecell"/>
          <table:table-cell office:value-type="string" table:style-name="tablecell">
            <text:p text:style-name="tablealignleft">The Bibliothèque Romain Gary holds heritage collections including old maps of Nice, 19th-century photographs, and historical documentation of the Carabacel quarter. As residents of the boulevard, we have a particular reason to request the archivists' assistance with historical research into our street and building. The library is open to the public for research purposes: 21 bis Boulevard Dubouchage; Tram Line 1 stop Jean Médecin. <text:note text:id="ftn8" text:note-class="footnote"><text:note-citation text:label="9)">9)</text:note-citation><text:note-body><text:p text:style-name="Text_20_body">Bibliothèques de Nice, <text:span text:style-name="Emphasis">Bibliothèque Patrimoniale Romain Gary</text:span>, bmvr.nice.fr. <text:a xlink:type="simple" xlink:href="https://bmvr.nice.fr/Default/bibliotheque-patrimoniale-romain-gary.aspx" text:style-name="Internet_20_link" text:visited-style-name="Visited_20_Internet_20_Link">https://bmvr.nice.fr/Default/bibliotheque-patrimoniale-romain-gary.aspx</text:a></text:p></text:note-body></text:note>
</text:p>
          </table:table-cell>
        </table:table-row>
      </table:table>
      <text:h text:style-name="Heading_20_3" text:outline-level="3"><text:bookmark-start text:name="__RefHeading___no._27_l_artistique_centre_d_arts_et_de_culture_14"/><text:bookmark-start text:name="no._27_l_artistique_centre_d_arts_et_de_culture"/>No. 27 — L'Artistique, Centre d'Arts et de Culture<text:bookmark-end text:name="__RefHeading___no._27_l_artistique_centre_d_arts_et_de_culture_14"/><text:bookmark-end text:name="no._27_l_artistique_centre_d_arts_et_de_culture"/></text:h>
      <text:p text:style-name="Text_20_body">If the library at No. 21 bis represents our street's institutional cultural life, No. 27 represents its bohemian, social, and artistic soul. In 1910, at its last move, the Cercle de l'Artistique installed itself permanently at 27 Boulevard Dubouchage — fifteen years after the founding dinner at which a handful of Niçois had braved fate by sitting thirteen at a table.</text:p>
      <text:p text:style-name="Text_20_body">The Cercle de l'Artistique had been founded in 1895 with the explicit aim of promoting Niçois artists and writers. In 1911, the villa was augmented with a small theatre and hosted major cultural events — including in 1908 an exhibition on Fragonard, in 1912 a performance of <text:span text:style-name="Emphasis">Pelléas et Mélisande</text:span> by Maurice Maeterlinck, and in 1913 an exhibition of watercolours by G.-A. Mossa.</text:p>
      <text:p text:style-name="Text_20_body">The membership list reads like a roll-call of Belle Époque European culture: by 1921, the Artistique counted among its members Jules Chéret, Gabriel Fauré, Jules Massenet, Giacomo Puccini, Camille Saint-Saëns, Maurice Maeterlinck, Félix Ziem, Édouard Herriot, and others. Dr Ferrier spent long hours at the piano noting the songs that elderly Niçois came to sing to him, which he would publish in his <text:span text:style-name="Emphasis">Recueil de Chansons Niçoises</text:span>.</text:p>
      <text:p text:style-name="Text_20_body">The theatre hall inaugurated in 1911 received the Comédie-Française, Colette, and Maeterlinck. And in a remarkable instance of the circle turning, in the building's later decades of decline, the artist Ben — founder of the École de Nice and a figure central to international conceptual art — rented the hall for several evenings, keeping the spirit of artistic experiment alive on our boulevard.</text:p>
      <text:p text:style-name="Text_20_body">Today, L'Artistique continues as a City of Nice cultural venue at the same address, offering contemporary art exhibitions and cultural programming. It is accessible by Tram Lines 1 and 2 at Jean Médecin, or by Bus Line 5 at the Deloye-Dubouchage stop.</text:p>
      <text:p text:style-name="Horizontal_20_Line"/>
      <text:h text:style-name="Heading_20_2" text:outline-level="2"><text:bookmark-start text:name="__RefHeading___the_cultural_life_of_our_street_15"/><text:bookmark-start text:name="the_cultural_life_of_our_street"/>The Cultural Life of Our Street<text:bookmark-end text:name="__RefHeading___the_cultural_life_of_our_street_15"/><text:bookmark-end text:name="the_cultural_life_of_our_street"/></text:h>
      <text:p text:style-name="Text_20_body">When we consider the full arc of our street's documented cultural history, what emerges is a boulevard that has been at the centre of Nice's artistic and intellectual life for over 130 years. We can summarise this history in sequence:</text:p>
      <table:table table:style-name="Table">
        <table:table-column/>
        <table:table-column/>
        <table:table-column/>
        <table:table-row>
          <table:table-cell office:value-type="string" table:style-name="tableheader">
            <text:p text:style-name="Table_20_Heading"> Date </text:p>
          </table:table-cell>
          <table:table-cell office:value-type="string" table:style-name="tableheader">
            <text:p text:style-name="Table_20_Heading"> Event </text:p>
          </table:table-cell>
          <table:table-cell office:value-type="string" table:style-name="tableheader">
            <text:p text:style-name="Table_20_Heading"> Address </text:p>
          </table:table-cell>
        </table:table-row>
        <table:table-row>
          <table:table-cell office:value-type="string" table:style-name="tablecell">
            <text:p text:style-name="tablealignleft"> 1875 </text:p>
          </table:table-cell>
          <table:table-cell office:value-type="string" table:style-name="tablecell">
            <text:p text:style-name="tablealignleft"> Villa Rambourg commissioned from architect Bernardin Maraini </text:p>
          </table:table-cell>
          <table:table-cell office:value-type="string" table:style-name="tablecell">
            <text:p text:style-name="tablealignleft"> No. 21 bis </text:p>
          </table:table-cell>
        </table:table-row>
        <table:table-row>
          <table:table-cell office:value-type="string" table:style-name="tablecell">
            <text:p text:style-name="tablealignleft"> 1889 </text:p>
          </table:table-cell>
          <table:table-cell office:value-type="string" table:style-name="tablecell">
            <text:p text:style-name="tablealignleft"> Galerie Portallier opens; Nice's first art collections exhibited on our street </text:p>
          </table:table-cell>
          <table:table-cell office:value-type="string" table:style-name="tablecell">
            <text:p text:style-name="tablealignleft"> No. 1 </text:p>
          </table:table-cell>
        </table:table-row>
        <table:table-row>
          <table:table-cell office:value-type="string" table:style-name="tablecell">
            <text:p text:style-name="tablealignleft"> 1895 </text:p>
          </table:table-cell>
          <table:table-cell office:value-type="string" table:style-name="tablecell">
            <text:p text:style-name="tablealignleft"> Cercle de l'Artistique founded; eventually settles at No. 27 </text:p>
          </table:table-cell>
          <table:table-cell office:value-type="string" table:style-name="tablecell">
            <text:p text:style-name="tablealignleft"> No. 27 </text:p>
          </table:table-cell>
        </table:table-row>
        <table:table-row>
          <table:table-cell office:value-type="string" table:style-name="tablecell">
            <text:p text:style-name="tablealignleft"> 1899–1902 </text:p>
          </table:table-cell>
          <table:table-cell office:value-type="string" table:style-name="tablecell">
            <text:p text:style-name="tablealignleft"> City of Nice rents Galerie Portallier for municipal fine art collection </text:p>
          </table:table-cell>
          <table:table-cell office:value-type="string" table:style-name="tablecell">
            <text:p text:style-name="tablealignleft"> No. 1 </text:p>
          </table:table-cell>
        </table:table-row>
        <table:table-row>
          <table:table-cell office:value-type="string" table:style-name="tablecell">
            <text:p text:style-name="tablealignleft"> 1903 </text:p>
          </table:table-cell>
          <table:table-cell office:value-type="string" table:style-name="tablecell">
            <text:p text:style-name="tablealignleft"> Palais Dubouchage wins silver medal at Nice municipal architecture competition </text:p>
          </table:table-cell>
          <table:table-cell office:value-type="string" table:style-name="tablecell">
            <text:p text:style-name="tablealignleft"> No. 15 </text:p>
          </table:table-cell>
        </table:table-row>
        <table:table-row>
          <table:table-cell office:value-type="string" table:style-name="tablecell">
            <text:p text:style-name="tablealignleft"> 1908 </text:p>
          </table:table-cell>
          <table:table-cell office:value-type="string" table:style-name="tablecell">
            <text:p text:style-name="tablealignleft"> Fragonard exhibition at L'Artistique </text:p>
          </table:table-cell>
          <table:table-cell office:value-type="string" table:style-name="tablecell">
            <text:p text:style-name="tablealignleft"> No. 27 </text:p>
          </table:table-cell>
        </table:table-row>
        <table:table-row>
          <table:table-cell office:value-type="string" table:style-name="tablecell">
            <text:p text:style-name="tablealignleft"> 1910 </text:p>
          </table:table-cell>
          <table:table-cell office:value-type="string" table:style-name="tablecell">
            <text:p text:style-name="tablealignleft"> Cercle de l'Artistique moves permanently to Boulevard Dubouchage </text:p>
          </table:table-cell>
          <table:table-cell office:value-type="string" table:style-name="tablecell">
            <text:p text:style-name="tablealignleft"> No. 27 </text:p>
          </table:table-cell>
        </table:table-row>
        <table:table-row>
          <table:table-cell office:value-type="string" table:style-name="tablecell">
            <text:p text:style-name="tablealignleft"> 1911 </text:p>
          </table:table-cell>
          <table:table-cell office:value-type="string" table:style-name="tablecell">
            <text:p text:style-name="tablealignleft"> Theatre added to L'Artistique; Comédie-Française performs there </text:p>
          </table:table-cell>
          <table:table-cell office:value-type="string" table:style-name="tablecell">
            <text:p text:style-name="tablealignleft"> No. 27 </text:p>
          </table:table-cell>
        </table:table-row>
        <table:table-row>
          <table:table-cell office:value-type="string" table:style-name="tablecell">
            <text:p text:style-name="tablealignleft"> 1912 </text:p>
          </table:table-cell>
          <table:table-cell office:value-type="string" table:style-name="tablecell">
            <text:p text:style-name="tablealignleft"> Performance of Maeterlinck's <text:span text:style-name="Emphasis">Pelléas et Mélisande</text:span> at L'Artistique </text:p>
          </table:table-cell>
          <table:table-cell office:value-type="string" table:style-name="tablecell">
            <text:p text:style-name="tablealignleft"> No. 27 </text:p>
          </table:table-cell>
        </table:table-row>
        <table:table-row>
          <table:table-cell office:value-type="string" table:style-name="tablecell">
            <text:p text:style-name="tablealignleft"> 1913 </text:p>
          </table:table-cell>
          <table:table-cell office:value-type="string" table:style-name="tablecell">
            <text:p text:style-name="tablealignleft"> Exhibition of watercolours by G.-A. Mossa at L'Artistique </text:p>
          </table:table-cell>
          <table:table-cell office:value-type="string" table:style-name="tablecell">
            <text:p text:style-name="tablealignleft"> No. 27 </text:p>
          </table:table-cell>
        </table:table-row>
        <table:table-row>
          <table:table-cell office:value-type="string" table:style-name="tablecell">
            <text:p text:style-name="tablealignleft"> 1921 </text:p>
          </table:table-cell>
          <table:table-cell office:value-type="string" table:style-name="tablecell">
            <text:p text:style-name="tablealignleft"> L'Artistique membership includes Puccini, Saint-Saëns, Fauré, Massenet </text:p>
          </table:table-cell>
          <table:table-cell office:value-type="string" table:style-name="tablecell">
            <text:p text:style-name="tablealignleft"> No. 27 </text:p>
          </table:table-cell>
        </table:table-row>
        <table:table-row>
          <table:table-cell office:value-type="string" table:style-name="tablecell">
            <text:p text:style-name="tablealignleft"> 1923 </text:p>
          </table:table-cell>
          <table:table-cell office:value-type="string" table:style-name="tablecell">
            <text:p text:style-name="tablealignleft"> City of Nice purchases Villa Rambourg for conversion to library </text:p>
          </table:table-cell>
          <table:table-cell office:value-type="string" table:style-name="tablecell">
            <text:p text:style-name="tablealignleft"> No. 21 bis </text:p>
          </table:table-cell>
        </table:table-row>
        <table:table-row>
          <table:table-cell office:value-type="string" table:style-name="tablecell">
            <text:p text:style-name="tablealignleft"> 1924 </text:p>
          </table:table-cell>
          <table:table-cell office:value-type="string" table:style-name="tablecell">
            <text:p text:style-name="tablealignleft"> Palais Jacqueline (our building) constructed in Art Deco style </text:p>
          </table:table-cell>
          <table:table-cell office:value-type="string" table:style-name="tablecell">
            <text:p text:style-name="tablealignleft"> No. 4 / 4 bis </text:p>
          </table:table-cell>
        </table:table-row>
        <table:table-row>
          <table:table-cell office:value-type="string" table:style-name="tablecell">
            <text:p text:style-name="tablealignleft"> 1925 </text:p>
          </table:table-cell>
          <table:table-cell office:value-type="string" table:style-name="tablecell">
            <text:p text:style-name="tablealignleft"> Bibliothèque Dubouchage inaugurated (8 April) </text:p>
          </table:table-cell>
          <table:table-cell office:value-type="string" table:style-name="tablecell">
            <text:p text:style-name="tablealignleft"> No. 21 bis </text:p>
          </table:table-cell>
        </table:table-row>
        <table:table-row>
          <table:table-cell office:value-type="string" table:style-name="tablecell">
            <text:p text:style-name="tablealignleft"> 1927–1928 </text:p>
          </table:table-cell>
          <table:table-cell office:value-type="string" table:style-name="tablecell">
            <text:p text:style-name="tablealignleft"> Romain Gary and his mother arrive in Nice and settle in the city </text:p>
          </table:table-cell>
          <table:table-cell office:value-type="string" table:style-name="tablecell">
            <text:p text:style-name="tablealignleft"> Boulevard vicinity </text:p>
          </table:table-cell>
        </table:table-row>
        <table:table-row>
          <table:table-cell office:value-type="string" table:style-name="tablecell">
            <text:p text:style-name="tablealignleft"> 2005 </text:p>
          </table:table-cell>
          <table:table-cell office:value-type="string" table:style-name="tablecell">
            <text:p text:style-name="tablealignleft"> Bibliothèque Dubouchage renamed Bibliothèque Patrimoniale Romain Gary </text:p>
          </table:table-cell>
          <table:table-cell office:value-type="string" table:style-name="tablecell">
            <text:p text:style-name="tablealignleft"> No. 21 bis </text:p>
          </table:table-cell>
        </table:table-row>
        <table:table-row>
          <table:table-cell office:value-type="string" table:style-name="tablecell">
            <text:p text:style-name="tablealignleft"> 2017–2019 </text:p>
          </table:table-cell>
          <table:table-cell office:value-type="string" table:style-name="tablecell">
            <text:p text:style-name="tablealignleft"> Major renovation and restoration of the library building </text:p>
          </table:table-cell>
          <table:table-cell office:value-type="string" table:style-name="tablecell">
            <text:p text:style-name="tablealignleft"> No. 21 bis </text:p>
          </table:table-cell>
        </table:table-row>
      </table:table>
      <table:table table:style-name="Table">
        <table:table-column table:style-name="odt_auto_style_table_column_9_1"/>
        <table:table-column table:style-name="odt_auto_style_table_column_9_2"/>
        <table:table-row>
          <table:table-cell office:value-type="string" table:style-name="tablecell"/>
          <table:table-cell office:value-type="string" table:style-name="tablecell">
            <text:p text:style-name="tablealignleft">The Cercle de l'Artistique's membership list is, by any measure, extraordinary. That Massenet, Puccini, Saint-Saëns, and Fauré — four of the most significant composers of the late 19th century — were all members of a club on our street tells us something important about what our neighbourhood represented in the Belle Époque: not a provincial backwater but a genuine centre of European cultural gravity, where the winter migration of artists, aristocrats, and intellectuals created a concentrated cultural life unlike anywhere else in France outside Paris.
</text:p>
          </table:table-cell>
        </table:table-row>
      </table:table>
      <text:p text:style-name="Horizontal_20_Line"/>
      <text:h text:style-name="Heading_20_2" text:outline-level="2"><text:bookmark-start text:name="__RefHeading___romain_garyour_boulevard_s_most_celebrated_connection_16"/><text:bookmark-start text:name="romain_garyour_boulevard_s_most_celebrated_connection"/>Romain Gary: Our Boulevard's Most Celebrated Connection<text:bookmark-end text:name="__RefHeading___romain_garyour_boulevard_s_most_celebrated_connection_16"/><text:bookmark-end text:name="romain_garyour_boulevard_s_most_celebrated_connection"/></text:h>
      <text:p text:style-name="Text_20_body">The name on our street's most prominent building belongs to one of the most extraordinary figures in 20th-century French literature, and his story is bound to the streets of our neighbourhood in a way that makes his name feel genuinely local rather than merely honorary.</text:p>
      <text:p text:style-name="Text_20_body">Roman Kacew, born in 1914 in what is now Lithuania, arrived in Nice at the age of 14 with his mother. It was here that he would francise his first name to Romain. They arrived in Nice in 1927, spending a few months in a small apartment on Avenue Shakespeare, before moving to the Hôtel-Pension Mermonts, where his mother had obtained the managership, on Boulevard Carlonne — today 7 Boulevard François-Grosso. They were in the Russian quarter of Nice, populated by exiles from the Tsarist era.</text:p>
      <text:p text:style-name="Text_20_body">Romain Gary lived in Nice between 1928 and 1934. These were his formative years as a writer — the years in which he learned to write in French with the ambition and precision that would eventually earn him two Prix Goncourt, the only writer in history to achieve this distinction. <text:note text:id="ftn9" text:note-class="footnote"><text:note-citation text:label="10)">10)</text:note-citation><text:note-body><text:p text:style-name="Text_20_body">Gary won the Prix Goncourt in 1956 for <text:span text:style-name="Emphasis">Les Racines du ciel</text:span> under his own name, and again in 1975 under the pseudonym Émile Ajar for <text:span text:style-name="Emphasis">La Vie devant soi</text:span>. The dual-win only became public after his death in 1980.</text:p></text:note-body></text:note></text:p>
      <text:p text:style-name="Text_20_body">He wrote of Nice with deep affection throughout his life, calling it — as the epigraph to this entry records — “ma chère ville presque natale”: my dear almost-native city. His autobiographical novel <text:span text:style-name="Emphasis">La Promesse de l'Aube</text:span> (<text:span text:style-name="Emphasis">Promise at Dawn</text:span>, 1960) is the essential literary record of his Nice years — an account of his remarkable, fiercely ambitious mother and the city that shaped his identity as a French writer and Free French aviator.</text:p>
      <text:p text:style-name="Text_20_body">The library that bears his name sits on the boulevard Dubouchage, a former bourgeois villa that was once one of the most beautiful houses in the city. Behind its columns and palm trees lies an unexpected story: that of a major writer who was not even Niçois by birth — but who arrived as an adolescent and found his voice, his language, and his literary identity in this city.</text:p>
      <table:table table:style-name="Table">
        <table:table-column table:style-name="odt_auto_style_table_column_10_1"/>
        <table:table-column table:style-name="odt_auto_style_table_column_10_2"/>
        <table:table-row>
          <table:table-cell office:value-type="string" table:style-name="tablecell"/>
          <table:table-cell office:value-type="string" table:style-name="tablecell">
            <text:p text:style-name="tablealignleft"><text:span text:style-name="Emphasis">La Promesse de l'Aube</text:span> (<text:span text:style-name="Emphasis">Promise at Dawn</text:span>) is available in the library that bears Gary's name — a pleasing circularity. The novel's Nice passages give the most vivid literary description of our neighbourhood in the interwar period that we know of, describing streets, cafés, social life, and the particular quality of Mediterranean light that shaped his writing. We recommend it as essential reading for residents of our boulevard.
</text:p>
          </table:table-cell>
        </table:table-row>
      </table:table>
      <text:p text:style-name="Horizontal_20_Line"/>
      <text:h text:style-name="Heading_20_2" text:outline-level="2"><text:bookmark-start text:name="__RefHeading___our_location_in_the_quartier_carabacel_17"/><text:bookmark-start text:name="our_location_in_the_quartier_carabacel"/>Our Location in the Quartier Carabacel<text:bookmark-end text:name="__RefHeading___our_location_in_the_quartier_carabacel_17"/><text:bookmark-end text:name="our_location_in_the_quartier_carabacel"/></text:h>
      <text:p text:style-name="Text_20_body">Our address places us in the Quartier Carabacel — the second oldest urban district in Nice after the Old Town. The Carabacel quarter is bordered by Boulevard Carabacel to the east, Avenue Félix Faure to the south, Boulevard Dubouchage to the north, and Avenue Jean Médecin to the west, and its buildings with colourful facades were mostly built between 1850 and 1900. Our boulevard is therefore literally the northern boundary of this cohesive 19th-century urban block.</text:p>
      <text:p text:style-name="Text_20_body">The etymology of “Carabacel” reaches deep into the pre-urban landscape of Nice. Car in Celtic means hill, mount, or rock. It is probable that the hill served as a quarry while the Château hill had a defensive function. During the Middle Ages, the territory of the Faubourg Saint-Jean-Baptiste appeared on plans and notarial records. The Carabacel hill was long cultivated with olive trees.</text:p>
      <text:p text:style-name="Text_20_body">Our immediate surroundings include:</text:p>
      <table:table table:style-name="Table">
        <table:table-column/>
        <table:table-column/>
        <table:table-column/>
        <table:table-row>
          <table:table-cell office:value-type="string" table:style-name="tableheader">
            <text:p text:style-name="Table_20_Heading"> Landmark </text:p>
          </table:table-cell>
          <table:table-cell office:value-type="string" table:style-name="tableheader">
            <text:p text:style-name="Table_20_Heading"> Distance from our door </text:p>
          </table:table-cell>
          <table:table-cell office:value-type="string" table:style-name="tableheader">
            <text:p text:style-name="Table_20_Heading"> Notes </text:p>
          </table:table-cell>
        </table:table-row>
        <table:table-row>
          <table:table-cell office:value-type="string" table:style-name="tablecell">
            <text:p text:style-name="tablealignleft"> Place Masséna </text:p>
          </table:table-cell>
          <table:table-cell office:value-type="string" table:style-name="tablecell">
            <text:p text:style-name="tablealignleft"> ~3 min walk south </text:p>
          </table:table-cell>
          <table:table-cell office:value-type="string" table:style-name="tablecell">
            <text:p text:style-name="tablealignleft"> The city's central square; Tram lines 1 and 2 </text:p>
          </table:table-cell>
        </table:table-row>
        <table:table-row>
          <table:table-cell office:value-type="string" table:style-name="tablecell">
            <text:p text:style-name="tablealignleft"> Promenade du Paillon </text:p>
          </table:table-cell>
          <table:table-cell office:value-type="string" table:style-name="tablecell">
            <text:p text:style-name="tablealignleft"> ~4 min walk south </text:p>
          </table:table-cell>
          <table:table-cell office:value-type="string" table:style-name="tablecell">
            <text:p text:style-name="tablealignleft"> City park along the covered Paillon river; fountains, shade, MAMAC </text:p>
          </table:table-cell>
        </table:table-row>
        <table:table-row>
          <table:table-cell office:value-type="string" table:style-name="tablecell">
            <text:p text:style-name="tablealignleft"> Bibliothèque Romain Gary </text:p>
          </table:table-cell>
          <table:table-cell office:value-type="string" table:style-name="tablecell">
            <text:p text:style-name="tablealignleft"> ~2 min walk north </text:p>
          </table:table-cell>
          <table:table-cell office:value-type="string" table:style-name="tablecell">
            <text:p text:style-name="tablealignleft"> Heritage library; our street's landmark building </text:p>
          </table:table-cell>
        </table:table-row>
        <table:table-row>
          <table:table-cell office:value-type="string" table:style-name="tablecell">
            <text:p text:style-name="tablealignleft"> L'Artistique cultural centre </text:p>
          </table:table-cell>
          <table:table-cell office:value-type="string" table:style-name="tablecell">
            <text:p text:style-name="tablealignleft"> ~5 min walk north </text:p>
          </table:table-cell>
          <table:table-cell office:value-type="string" table:style-name="tablecell">
            <text:p text:style-name="tablealignleft"> Contemporary art; historic theatre; city-run cultural programming </text:p>
          </table:table-cell>
        </table:table-row>
        <table:table-row>
          <table:table-cell office:value-type="string" table:style-name="tablecell">
            <text:p text:style-name="tablealignleft"> Tram stop Jean Médecin </text:p>
          </table:table-cell>
          <table:table-cell office:value-type="string" table:style-name="tablecell">
            <text:p text:style-name="tablealignleft"> ~3 min walk </text:p>
          </table:table-cell>
          <table:table-cell office:value-type="string" table:style-name="tablecell">
            <text:p text:style-name="tablealignleft"> Lines 1 and 2; direct to airport, Vieux Nice, Port Lympia </text:p>
          </table:table-cell>
        </table:table-row>
        <table:table-row>
          <table:table-cell office:value-type="string" table:style-name="tablecell">
            <text:p text:style-name="tablealignleft"> Tram stop Durandy </text:p>
          </table:table-cell>
          <table:table-cell office:value-type="string" table:style-name="tablecell">
            <text:p text:style-name="tablealignleft"> ~2 min walk </text:p>
          </table:table-cell>
          <table:table-cell office:value-type="string" table:style-name="tablecell">
            <text:p text:style-name="tablealignleft"> Named after the square in front of the library </text:p>
          </table:table-cell>
        </table:table-row>
        <table:table-row>
          <table:table-cell office:value-type="string" table:style-name="tablecell">
            <text:p text:style-name="tablealignleft"> Vieux Nice </text:p>
          </table:table-cell>
          <table:table-cell office:value-type="string" table:style-name="tablecell">
            <text:p text:style-name="tablealignleft"> ~10 min walk east </text:p>
          </table:table-cell>
          <table:table-cell office:value-type="string" table:style-name="tablecell">
            <text:p text:style-name="tablealignleft"> The Old Town; Baroque churches; Cours Saleya market </text:p>
          </table:table-cell>
        </table:table-row>
        <table:table-row>
          <table:table-cell office:value-type="string" table:style-name="tablecell">
            <text:p text:style-name="tablealignleft"> Cours Saleya flower market </text:p>
          </table:table-cell>
          <table:table-cell office:value-type="string" table:style-name="tablecell">
            <text:p text:style-name="tablealignleft"> ~12 min walk </text:p>
          </table:table-cell>
          <table:table-cell office:value-type="string" table:style-name="tablecell">
            <text:p text:style-name="tablealignleft"> Daily except Monday; open from early morning </text:p>
          </table:table-cell>
        </table:table-row>
        <table:table-row>
          <table:table-cell office:value-type="string" table:style-name="tablecell">
            <text:p text:style-name="tablealignleft"> Promenade des Anglais </text:p>
          </table:table-cell>
          <table:table-cell office:value-type="string" table:style-name="tablecell">
            <text:p text:style-name="tablealignleft"> ~10 min walk south </text:p>
          </table:table-cell>
          <table:table-cell office:value-type="string" table:style-name="tablecell">
            <text:p text:style-name="tablealignleft"> The seafront boulevard; beach access </text:p>
          </table:table-cell>
        </table:table-row>
        <table:table-row>
          <table:table-cell office:value-type="string" table:style-name="tablecell">
            <text:p text:style-name="tablealignleft"> Musée Masséna </text:p>
          </table:table-cell>
          <table:table-cell office:value-type="string" table:style-name="tablecell">
            <text:p text:style-name="tablealignleft"> ~12 min walk southwest </text:p>
          </table:table-cell>
          <table:table-cell office:value-type="string" table:style-name="tablecell">
            <text:p text:style-name="tablealignleft"> Portrait of the Comte du Bouchage, our street's namesake </text:p>
          </table:table-cell>
        </table:table-row>
      </table:table>
      <table:table table:style-name="Table">
        <table:table-column table:style-name="odt_auto_style_table_column_12_1"/>
        <table:table-column table:style-name="odt_auto_style_table_column_12_2"/>
        <table:table-row>
          <table:table-cell office:value-type="string" table:style-name="tablecell"/>
          <table:table-cell office:value-type="string" table:style-name="tablecell">
            <text:p text:style-name="tablealignleft">Our position at the southern end of Boulevard Dubouchage is arguably the most convenient address on the entire street. We have immediate access to the tram network, the city park, the market, and the old town on foot, while being just far enough from the tourist core to inhabit a genuinely residential neighbourhood with butchers, bakers, pharmacies, and the daily infrastructure of Niçois life rather than souvenir shops and tourist restaurants.
</text:p>
          </table:table-cell>
        </table:table-row>
      </table:table>
      <text:p text:style-name="Horizontal_20_Line"/>
      <text:h text:style-name="Heading_20_2" text:outline-level="2"><text:bookmark-start text:name="__RefHeading___walking_our_streeta_short_literary_and_historical_stroll_18"/><text:bookmark-start text:name="walking_our_streeta_short_literary_and_historical_stroll"/>Walking Our Street: A Short Literary and Historical Stroll<text:bookmark-end text:name="__RefHeading___walking_our_streeta_short_literary_and_historical_stroll_18"/><text:bookmark-end text:name="walking_our_streeta_short_literary_and_historical_stroll"/></text:h>
      <table:table table:style-name="Table">
        <table:table-column/>
        <table:table-column/>
        <table:table-column/>
        <table:table-column/>
        <table:table-row>
          <table:table-cell office:value-type="string" table:style-name="tableheader">
            <text:p text:style-name="Table_20_Heading"> Distance </text:p>
          </table:table-cell>
          <table:table-cell office:value-type="string" table:style-name="tableheader">
            <text:p text:style-name="Table_20_Heading"> Duration </text:p>
          </table:table-cell>
          <table:table-cell office:value-type="string" table:style-name="tableheader">
            <text:p text:style-name="Table_20_Heading"> Difficulty </text:p>
          </table:table-cell>
          <table:table-cell office:value-type="string" table:style-name="tableheader">
            <text:p text:style-name="Table_20_Heading"> Best time </text:p>
          </table:table-cell>
        </table:table-row>
        <table:table-row>
          <table:table-cell office:value-type="string" table:style-name="tablecell">
            <text:p text:style-name="tablealignleft"> 700 m one-way </text:p>
          </table:table-cell>
          <table:table-cell office:value-type="string" table:style-name="tablecell">
            <text:p text:style-name="tablealignleft"> 20–30 minutes at a reading pace </text:p>
          </table:table-cell>
          <table:table-cell office:value-type="string" table:style-name="tablecell">
            <text:p text:style-name="tablealignleft"> Easy (flat) </text:p>
          </table:table-cell>
          <table:table-cell office:value-type="string" table:style-name="tablecell">
            <text:p text:style-name="tablealignleft"> Morning or early evening </text:p>
          </table:table-cell>
        </table:table-row>
      </table:table>
      <text:p text:style-name="Text_20_body">We propose this as a short walk we can take from our front door — a literary and historical promenade along the length of our own boulevard that most visitors to Nice will never make.</text:p>
      <text:h text:style-name="Heading_20_3" text:outline-level="3"><text:bookmark-start text:name="__RefHeading___step_1outside_no._4_bis_our_starting_point_19"/><text:bookmark-start text:name="step_1outside_no._4_bis_our_starting_point"/>Step 1: Outside No. 4 bis — Our Starting Point<text:bookmark-end text:name="__RefHeading___step_1outside_no._4_bis_our_starting_point_19"/><text:bookmark-end text:name="step_1outside_no._4_bis_our_starting_point"/></text:h>
      <text:p text:style-name="Text_20_body">We begin at the southern end of the boulevard, where it meets Avenue Jean-Médecin. Before turning north, glance south: the great commercial spine of the city extends toward Place Masséna, with the tram running at street level. This is the artery that replaced the old paved Roman route (the Empeyrat) as the city's primary north–south axis.</text:p>
      <text:h text:style-name="Heading_20_3" text:outline-level="3"><text:bookmark-start text:name="__RefHeading___step_2turn_north_the_plane_trees_and_no._1_20"/><text:bookmark-start text:name="step_2turn_north_the_plane_trees_and_no._1"/>Step 2: Turn North — The Plane Trees and No. 1<text:bookmark-end text:name="__RefHeading___step_2turn_north_the_plane_trees_and_no._1_20"/><text:bookmark-end text:name="step_2turn_north_the_plane_trees_and_no._1"/></text:h>
      <text:p text:style-name="Text_20_body">The plane trees lining both sides create an immediate shift in atmosphere — quieter, more residential, more shaded. The building at No. 1 on the corner once housed Nice's first public art gallery, the Galerie Portallier, where the city's entire fine art collection was exhibited from 1889 to 1901. We walk past a building that was, effectively, the first Musée des Beaux-Arts of Nice.</text:p>
      <text:h text:style-name="Heading_20_3" text:outline-level="3"><text:bookmark-start text:name="__RefHeading___step_3nos._4_15_the_belle_epoque_facades_21"/><text:bookmark-start text:name="step_3nos._4_15_the_belle_epoque_facades"/>Step 3: Nos. 4–15 — The Belle Époque Facades<text:bookmark-end text:name="__RefHeading___step_3nos._4_15_the_belle_epoque_facades_21"/><text:bookmark-end text:name="step_3nos._4_15_the_belle_epoque_facades"/></text:h>
      <text:p text:style-name="Text_20_body">The residential facades along this stretch — built largely between 1870 and 1900 — display the characteristic Belle Époque vocabulary of stucco detail, wrought-iron balconies, and tall shuttered windows. No. 15, the Palais Dubouchage, won the silver medal at the municipal architecture competition of 1903 — an early example of Nice's practice of formally rewarding architectural quality in private construction.</text:p>
      <text:h text:style-name="Heading_20_3" text:outline-level="3"><text:bookmark-start text:name="__RefHeading___step_4no._21_bis_the_bibliotheque_romain_gary_22"/><text:bookmark-start text:name="step_4no._21_bis_the_bibliotheque_romain_gary"/>Step 4: No. 21 bis — The Bibliothèque Romain Gary<text:bookmark-end text:name="__RefHeading___step_4no._21_bis_the_bibliotheque_romain_gary_22"/><text:bookmark-end text:name="step_4no._21_bis_the_bibliotheque_romain_gary"/></text:h>
      <text:p text:style-name="Text_20_body">This is the building that defines our street. Stand before its facade and consider its layers: the library has existed since 1925, but the building is considerably older — a private villa of the 1870s, redesigned in the 1920s in a style approaching Art Nouveau, and bearing since 2005 the name of a Lithuanian-born, Russian-raised, French-identified writer who found his literary voice in the streets around our home.</text:p>
      <text:p text:style-name="Text_20_body">The Square Durandy in front of the library was, for many years, the site of the Sunday morning postcard, coin, and stamp market — the kind of gentle, local, slow institution that cities lose quietly and mourn loudly. Its memory lives in the square's character: still a pleasant place to sit.</text:p>
      <text:h text:style-name="Heading_20_3" text:outline-level="3"><text:bookmark-start text:name="__RefHeading___step_5no._27_l_artistique_23"/><text:bookmark-start text:name="step_5no._27_l_artistique"/>Step 5: No. 27 — L'Artistique<text:bookmark-end text:name="__RefHeading___step_5no._27_l_artistique_23"/><text:bookmark-end text:name="step_5no._27_l_artistique"/></text:h>
      <text:p text:style-name="Text_20_body">Here, in 1921, Puccini, Saint-Saëns, Fauré, and Massenet were all members of the same arts club. Here, the Comédie-Française performed. Here, Maeterlinck — the Belgian Nobel laureate who would later die in Nice and who built his villa Orlamonde on the Côte d'Azur — saw his work performed. The building is now a City of Nice cultural centre. We can enter freely and see what is showing.</text:p>
      <text:h text:style-name="Heading_20_3" text:outline-level="3"><text:bookmark-start text:name="__RefHeading___step_6boulevard_carabacel_the_turn_and_return_24"/><text:bookmark-start text:name="step_6boulevard_carabacel_the_turn_and_return"/>Step 6: Boulevard Carabacel — The Turn and Return<text:bookmark-end text:name="__RefHeading___step_6boulevard_carabacel_the_turn_and_return_24"/><text:bookmark-end text:name="step_6boulevard_carabacel_the_turn_and_return"/></text:h>
      <text:p text:style-name="Text_20_body">At the northern end of our boulevard, we reach Boulevard Carabacel. We then return south along the opposite pavement. On the return, the facades read differently: we see the building forms from the other side, the light has changed, and we begin to understand our boulevard not as a thoroughfare but as an inhabited room — with its library at one end and the city at the other, and our home quietly at the southern threshold between the two.</text:p>
      <text:p text:style-name="Horizontal_20_Line"/>
      <text:h text:style-name="Heading_20_2" text:outline-level="2"><text:bookmark-start text:name="__RefHeading___further_research_25"/><text:bookmark-start text:name="further_research"/>Further Research<text:bookmark-end text:name="__RefHeading___further_research_25"/><text:bookmark-end text:name="further_research"/></text:h>
      <text:p text:style-name="Text_20_body">For those of us who wish to research our building's history more deeply, we recommend the following resources:</text:p>
      <table:table table:style-name="Table">
        <table:table-column/>
        <table:table-column/>
        <table:table-column/>
        <table:table-row>
          <table:table-cell office:value-type="string" table:style-name="tableheader">
            <text:p text:style-name="Table_20_Heading"> Resource </text:p>
          </table:table-cell>
          <table:table-cell office:value-type="string" table:style-name="tableheader">
            <text:p text:style-name="Table_20_Heading"> What it holds </text:p>
          </table:table-cell>
          <table:table-cell office:value-type="string" table:style-name="tableheader">
            <text:p text:style-name="Table_20_Heading"> Access </text:p>
          </table:table-cell>
        </table:table-row>
        <table:table-row>
          <table:table-cell office:value-type="string" table:style-name="tablecell">
            <text:p text:style-name="tablealignleft"> Archives Nice Côte d'Azur </text:p>
          </table:table-cell>
          <table:table-cell office:value-type="string" table:style-name="tablecell">
            <text:p text:style-name="tablealignleft"> Cadastral plans, building permits, historic photographs, Dubouchage quarter documentation </text:p>
          </table:table-cell>
          <table:table-cell office:value-type="string" table:style-name="tablecell">
            <text:p text:style-name="tablealignleft"> 2 rue Auguste Gal, Nice; online search at archives.nicecotedazur.org </text:p>
          </table:table-cell>
        </table:table-row>
        <table:table-row>
          <table:table-cell office:value-type="string" table:style-name="tablecell">
            <text:p text:style-name="tablealignleft"> Bibliothèque Patrimoniale Romain Gary </text:p>
          </table:table-cell>
          <table:table-cell office:value-type="string" table:style-name="tablecell">
            <text:p text:style-name="tablealignleft"> Historic maps, 19th-century photographs, local history collection </text:p>
          </table:table-cell>
          <table:table-cell office:value-type="string" table:style-name="tablecell">
            <text:p text:style-name="tablealignleft"> 21 bis Boulevard Dubouchage; open to public researchers </text:p>
          </table:table-cell>
        </table:table-row>
        <table:table-row>
          <table:table-cell office:value-type="string" table:style-name="tablecell">
            <text:p text:style-name="tablealignleft"> Musée Masséna </text:p>
          </table:table-cell>
          <table:table-cell office:value-type="string" table:style-name="tablecell">
            <text:p text:style-name="tablealignleft"> Portrait of the Comte du Bouchage; historical collections of Nice under French and Savoyard rule </text:p>
          </table:table-cell>
          <table:table-cell office:value-type="string" table:style-name="tablecell">
            <text:p text:style-name="tablealignleft"> 65 Rue de France; free admission </text:p>
          </table:table-cell>
        </table:table-row>
        <table:table-row>
          <table:table-cell office:value-type="string" table:style-name="tablecell">
            <text:p text:style-name="tablealignleft"> PACA Architectural Inventory </text:p>
          </table:table-cell>
          <table:table-cell office:value-type="string" table:style-name="tablecell">
            <text:p text:style-name="tablealignleft"> Documented building records for the Alpes-Maritimes including some Boulevard Dubouchage addresses </text:p>
          </table:table-cell>
          <table:table-cell office:value-type="string" table:style-name="tablecell">
            <text:p text:style-name="tablealignleft"> pss-archi.eu (online); Région PACA heritage database </text:p>
          </table:table-cell>
        </table:table-row>
        <table:table-row>
          <table:table-cell office:value-type="string" table:style-name="tablecell">
            <text:p text:style-name="tablealignleft"> Nice, Vie des Quartiers No. 34 </text:p>
          </table:table-cell>
          <table:table-cell office:value-type="string" table:style-name="tablecell">
            <text:p text:style-name="tablealignleft"> The definitive published history of the Dubouchage quarter (May–June 2018) </text:p>
          </table:table-cell>
          <table:table-cell office:value-type="string" table:style-name="tablecell">
            <text:p text:style-name="tablealignleft"> Available at the Romain Gary library; digitised version at archives.nicecotedazur.org </text:p>
          </table:table-cell>
        </table:table-row>
      </table:table>
      <table:table table:style-name="Table">
        <table:table-column table:style-name="odt_auto_style_table_column_15_1"/>
        <table:table-column table:style-name="odt_auto_style_table_column_15_2"/>
        <table:table-row>
          <table:table-cell office:value-type="string" table:style-name="tablecell"/>
          <table:table-cell office:value-type="string" table:style-name="tablecell">
            <text:p text:style-name="tablealignleft">Online sources for specific building histories in Nice vary widely in accuracy. The only authoritative sources for our building's construction date and architect are the original cadastral and building permit records held at the Archives Nice Côte d'Azur. Secondary websites, real estate listings, and property databases should be treated as indicative rather than definitive.
</text:p>
          </table:table-cell>
        </table:table-row>
      </table:table>
      <text:p text:style-name="Horizontal_20_Line"/>
      <text:h text:style-name="Heading_20_2" text:outline-level="2"><text:bookmark-start text:name="__RefHeading___quick_reference_card_26"/><text:bookmark-start text:name="quick_reference_card"/>Quick Reference Card<text:bookmark-end text:name="__RefHeading___quick_reference_card_26"/><text:bookmark-end text:name="quick_reference_card"/></text:h>
      <text:p text:style-name="Text_20_body"><text:span text:style-name="Emphasis">Print or save for use as a ready reference at our address.</text:span></text:p>
      <text:p text:style-name="Text_20_body"><text:span text:style-name="Strong_20_Emphasis">Our address:</text:span> 4 bis Boulevard Dubouchage, 06000 Nice, France</text:p>
      <text:p text:style-name="Text_20_body"><text:span text:style-name="Strong_20_Emphasis">Our building:</text:span> Palais Jacqueline — built 1924, Art Deco style, 7 storeys (~21 m), residential apartments</text:p>
      <text:p text:style-name="Text_20_body"><text:span text:style-name="Strong_20_Emphasis">Our quarter:</text:span> Quartier Carabacel — second oldest urban district in Nice; buildings largely 1850–1900 (our building 1924)</text:p>
      <text:p text:style-name="Text_20_body"><text:span text:style-name="Strong_20_Emphasis">Our street:</text:span> Named after Marc Joseph du Gratet, Comte du Bouchage — French prefect of the Alpes-Maritimes, 1803–1814; known for attentive local governance</text:p>
      <text:p text:style-name="Text_20_body"><text:span text:style-name="Strong_20_Emphasis">Our street's former name:</text:span> Boulevard de l'Empeyrat (“paved road” in Provençal)</text:p>
      <text:p text:style-name="Text_20_body"><text:span text:style-name="Strong_20_Emphasis">Key neighbours by number:</text:span></text:p>
      <text:list text:style-name="List_20_1" text:continue-numbering="false">
        <text:list-item>
          <text:p text:style-name="List_20_1_Content_First"> No. 1: Former Galerie Portallier (Nice's first public art gallery, 1889–1901)</text:p>
        </text:list-item>
        <text:list-item>
          <text:p text:style-name="List_20_1_Content"> No. 15: Palais Dubouchage (silver medal, Nice architecture competition, 1903)</text:p>
        </text:list-item>
        <text:list-item>
          <text:p text:style-name="List_20_1_Content"> No. 21 bis: Bibliothèque Patrimoniale Romain Gary (villa 1875; library since 1925)</text:p>
        </text:list-item>
        <text:list-item>
          <text:p text:style-name="List_20_1_Content_Last"> No. 27: L'Artistique (arts club est. 1895; theatre 1911; members included Puccini, Fauré, Saint-Saëns)</text:p>
        </text:list-item>
      </text:list>
      <text:p text:style-name="Text_20_body"><text:span text:style-name="Strong_20_Emphasis">The writer on our library:</text:span> Romain Gary — born Lithuania 1914; Nice 1927–1934; Prix Goncourt 1956 and 1975 (unique in French literary history); author of <text:span text:style-name="Emphasis">La Promesse de l'Aube</text:span></text:p>
      <text:p text:style-name="Text_20_body"><text:span text:style-name="Strong_20_Emphasis">Nearest tram:</text:span> Stop Jean Médecin (Lines 1 and 2) — ~3 min walk south; Stop Durandy — ~2 min walk north</text:p>
      <text:p text:style-name="Text_20_body"><text:span text:style-name="Strong_20_Emphasis">Research archive:</text:span> Archives Nice Côte d'Azur — 2 rue Auguste Gal, Nice; archives.nicecotedazur.org</text:p>
      <text:p text:style-name="Text_20_body"><text:span text:style-name="Strong_20_Emphasis">Key open question about our building:</text:span> Identity of the architect and the original owner/commissioner “Jacqueline” — to be confirmed from the building permit archives (fonds des permis de construire) at the Archives Nice Côte d'Azur</text:p>
      <text:p text:style-name="Horizontal_20_Line"/>
      <text:h text:style-name="Heading_20_2" text:outline-level="2"><text:bookmark-start text:name="__RefHeading___references_27"/><text:bookmark-start text:name="references"/>References<text:bookmark-end text:name="__RefHeading___references_27"/><text:bookmark-end text:name="references"/></text:h>
      <text:list text:style-name="Numbering_20_1" text:continue-numbering="false">
        <text:list-item>
          <text:p text:style-name="Numbering_20_1_Content_First"> Archives Nice Côte d'Azur. (2018). <text:span text:style-name="Emphasis">Nice, Vie des Quartiers — Dubouchage</text:span> (No. 34, May–June 2018). <text:a xlink:type="simple" xlink:href="https://archives.nicecotedazur.org/quartiers/nice-vie-des-quartiers-dubouchage/" text:style-name="Internet_20_link" text:visited-style-name="Visited_20_Internet_20_Link">https://archives.nicecotedazur.org/quartiers/nice-vie-des-quartiers-dubouchage/</text:a></text:p>
        </text:list-item>
        <text:list-item>
          <text:p text:style-name="Numbering_20_1_Content"> PSS-Archi. (n.d.). <text:span text:style-name="Emphasis">Bibliothèque Patrimoniale Romain Gary, Nice</text:span>. pss-archi.eu. <text:a xlink:type="simple" xlink:href="https://www.pss-archi.eu/immeubles/FR-06088-42082.html" text:style-name="Internet_20_link" text:visited-style-name="Visited_20_Internet_20_Link">https://www.pss-archi.eu/immeubles/FR-06088-42082.html</text:a></text:p>
        </text:list-item>
        <text:list-item>
          <text:p text:style-name="Numbering_20_1_Content"> Bibliothèques de Nice / BMVR. (2025). <text:span text:style-name="Emphasis">Bibliothèque Patrimoniale Romain Gary</text:span>. bmvr.nice.fr. <text:a xlink:type="simple" xlink:href="https://bmvr.nice.fr/Default/bibliotheque-patrimoniale-romain-gary.aspx" text:style-name="Internet_20_link" text:visited-style-name="Visited_20_Internet_20_Link">https://bmvr.nice.fr/Default/bibliotheque-patrimoniale-romain-gary.aspx</text:a></text:p>
        </text:list-item>
        <text:list-item>
          <text:p text:style-name="Numbering_20_1_Content"> Nice Presse. (2024, July 22). <text:span text:style-name="Emphasis">À la découverte des 1000 trésors de la bibliothèque Romain-Gary, dans le centre de Nice</text:span>. nicepresse.com. <text:a xlink:type="simple" xlink:href="https://nicepresse.com/a-la-decouverte-des-1000-tresors-de-la-bibliotheque-romain-gary-dans-le-centre-de-nice/" text:style-name="Internet_20_link" text:visited-style-name="Visited_20_Internet_20_Link">https://nicepresse.com/a-la-decouverte-des-1000-tresors-de-la-bibliotheque-romain-gary-dans-le-centre-de-nice/</text:a></text:p>
        </text:list-item>
        <text:list-item>
          <text:p text:style-name="Numbering_20_1_Content"> France Bleu Côte d'Azur. (2024, June 17). <text:span text:style-name="Emphasis">Pourquoi la plus ancienne bibliothèque de Nice s'appelle-t-elle Romain Gary?</text:span> francebleu.fr. <text:a xlink:type="simple" xlink:href="https://www.francebleu.fr/emissions/les-pourquoi-de-la-cote-d-azur/pourquoi-la-plus-ancienne-bibliotheque-de-nice-s-appelle-t-elle-romain-gary-3341173" text:style-name="Internet_20_link" text:visited-style-name="Visited_20_Internet_20_Link">https://www.francebleu.fr/emissions/les-pourquoi-de-la-cote-d-azur/pourquoi-la-plus-ancienne-bibliotheque-de-nice-s-appelle-t-elle-romain-gary-3341173</text:a></text:p>
        </text:list-item>
        <text:list-item>
          <text:p text:style-name="Numbering_20_1_Content"> France Bleu Côte d'Azur. (2025, November 14). <text:span text:style-name="Emphasis">Pourquoi la plus vieille bibliothèque de Nice porte le nom de Romain Gary</text:span>. francebleu.fr. <text:a xlink:type="simple" xlink:href="https://www.francebleu.fr/emissions/1000-raisons-d-aimer-la-cote-d-azur/pourquoi-la-plus-vieille-bibliotheque-de-nice-porte-le-nom-de-romain-gary-6125823" text:style-name="Internet_20_link" text:visited-style-name="Visited_20_Internet_20_Link">https://www.francebleu.fr/emissions/1000-raisons-d-aimer-la-cote-d-azur/pourquoi-la-plus-vieille-bibliotheque-de-nice-porte-le-nom-de-romain-gary-6125823</text:a></text:p>
        </text:list-item>
        <text:list-item>
          <text:p text:style-name="Numbering_20_1_Content"> Catalogue Collectif de France (CCFr) / Bibliothèque Nationale de France. (n.d.). <text:span text:style-name="Emphasis">Bibliothèque Patrimoniale Romain Gary, Nice</text:span>. ccfr.bnf.fr. <text:a xlink:type="simple" xlink:href="https://ccfr.bnf.fr/portailccfr/ark:/16871/00211769" text:style-name="Internet_20_link" text:visited-style-name="Visited_20_Internet_20_Link">https://ccfr.bnf.fr/portailccfr/ark:/16871/00211769</text:a></text:p>
        </text:list-item>
        <text:list-item>
          <text:p text:style-name="Numbering_20_1_Content"> Provence 7. (2022). <text:span text:style-name="Emphasis">Carabacel — Quartier-Village à Visiter à Nice</text:span>. provence7.com. <text:a xlink:type="simple" xlink:href="https://www.provence7.com/a-a-z-des-articles/carabacel-quartier-village-a-visiter-a-nice-06/" text:style-name="Internet_20_link" text:visited-style-name="Visited_20_Internet_20_Link">https://www.provence7.com/a-a-z-des-articles/carabacel-quartier-village-a-visiter-a-nice-06/</text:a></text:p>
        </text:list-item>
        <text:list-item>
          <text:p text:style-name="Numbering_20_1_Content"> Chez Lola Gassin. (2016, June 23). <text:span text:style-name="Emphasis">L'Artistique, devenu Théâtre de la Photographie et de l'Image</text:span>. chezlolagassin.com. <text:a xlink:type="simple" xlink:href="https://chezlolagassin.com/lartistique-devenu-theatre-de-la-photographie-et-de-limage/" text:style-name="Internet_20_link" text:visited-style-name="Visited_20_Internet_20_Link">https://chezlolagassin.com/lartistique-devenu-theatre-de-la-photographie-et-de-limage/</text:a></text:p>
        </text:list-item>
        <text:list-item>
          <text:p text:style-name="Numbering_20_1_Content"> Théâtres de la Ville de Nice. (n.d.). <text:span text:style-name="Emphasis">L'Artistique — Centre d'Arts et de Culture &amp; Espace Ferrero</text:span>. theatres.nice.fr. <text:a xlink:type="simple" xlink:href="https://theatres.nice.fr/lieu/artistique-l-centre-darts-et-de-culture-espace-ferrero" text:style-name="Internet_20_link" text:visited-style-name="Visited_20_Internet_20_Link">https://theatres.nice.fr/lieu/artistique-l-centre-darts-et-de-culture-espace-ferrero</text:a></text:p>
        </text:list-item>
        <text:list-item>
          <text:p text:style-name="Numbering_20_1_Content"> Archives Nice Côte d'Azur / Musée des Beaux-Arts de Nice. (2021). <text:span text:style-name="Emphasis">La Bataille des Beaux-Arts — Art et Politique au XIXe Siècle</text:span>. archives.nicecotedazur.org. <text:a xlink:type="simple" xlink:href="https://archives.nicecotedazur.org/expo/la-bataille-des-beaux-arts-art-et-politique-a-nice-au-xixe-siecle/" text:style-name="Internet_20_link" text:visited-style-name="Visited_20_Internet_20_Link">https://archives.nicecotedazur.org/expo/la-bataille-des-beaux-arts-art-et-politique-a-nice-au-xixe-siecle/</text:a></text:p>
        </text:list-item>
        <text:list-item>
          <text:p text:style-name="Numbering_20_1_Content"> Musée des Beaux-Arts Jules Chéret, Nice. (2024). <text:span text:style-name="Emphasis">Dossier de Presse — La Bataille des Beaux-Arts</text:span>. musee-beaux-arts-nice.org. <text:a xlink:type="simple" xlink:href="https://www.musee-beaux-arts-nice.org/wp-content/uploads/2024/04/dossier-presse-expo-bataille-beaux-arts.pdf" text:style-name="Internet_20_link" text:visited-style-name="Visited_20_Internet_20_Link">https://www.musee-beaux-arts-nice.org/wp-content/uploads/2024/04/dossier-presse-expo-bataille-beaux-arts.pdf</text:a></text:p>
        </text:list-item>
        <text:list-item>
          <text:p text:style-name="Numbering_20_1_Content"> Cultivez-vous Nice. (n.d.). <text:span text:style-name="Emphasis">Le Musée des Beaux-Arts au Croisement de l'Art et de la Politique à Nice au XIXe Siècle</text:span>. cultivez-vous.nice.fr. <text:a xlink:type="simple" xlink:href="https://cultivez-vous.nice.fr/patrimoine/le-musee-des-beaux-arts-au-croisement-de-lart-et-de-la-politique-a-nice-au-xixe-siecle/" text:style-name="Internet_20_link" text:visited-style-name="Visited_20_Internet_20_Link">https://cultivez-vous.nice.fr/patrimoine/le-musee-des-beaux-arts-au-croisement-de-lart-et-de-la-politique-a-nice-au-xixe-siecle/</text:a></text:p>
        </text:list-item>
        <text:list-item>
          <text:p text:style-name="Numbering_20_1_Content"> Terres d'Écrivains. (n.d.). <text:span text:style-name="Emphasis">Sur les Pas des Écrivains: Romain Gary à Nice, Aix, Paris</text:span>. terresdecrivains.com. <text:a xlink:type="simple" xlink:href="http://www.terresdecrivains.com/romain-gary-a-nice-aix-paris" text:style-name="Internet_20_link" text:visited-style-name="Visited_20_Internet_20_Link">http://www.terresdecrivains.com/romain-gary-a-nice-aix-paris</text:a></text:p>
        </text:list-item>
        <text:list-item>
          <text:p text:style-name="Numbering_20_1_Content"> Mon Quartier. (2023, January 5). <text:span text:style-name="Emphasis">Le Flamboyant Romain Gary</text:span>. monquartier.biz. <text:a xlink:type="simple" xlink:href="https://www.monquartier.biz/article-23082847.html" text:style-name="Internet_20_link" text:visited-style-name="Visited_20_Internet_20_Link">https://www.monquartier.biz/article-23082847.html</text:a></text:p>
        </text:list-item>
        <text:list-item>
          <text:p text:style-name="Numbering_20_1_Content"> ICI / France Bleu. (2023). <text:span text:style-name="Emphasis">Nice, Vie des Quartiers: Romain Gary et la Bibliothèque Dubouchage</text:span>. francebleu.fr.</text:p>
        </text:list-item>
        <text:list-item>
          <text:p text:style-name="Numbering_20_1_Content"> BMVR Nice. (n.d.). <text:span text:style-name="Emphasis">Présentation de la bibliothèque Dubouchage</text:span>. bmvr.nice.fr. <text:a xlink:type="simple" xlink:href="http://vnicbibhbr01.cloudapp.net/EXPLOITATION/bmvr.aspx" text:style-name="Internet_20_link" text:visited-style-name="Visited_20_Internet_20_Link">http://vnicbibhbr01.cloudapp.net/EXPLOITATION/bmvr.aspx</text:a></text:p>
        </text:list-item>
        <text:list-item>
          <text:p text:style-name="Numbering_20_1_Content"> Agence Gounod. (2023). <text:span text:style-name="Emphasis">Le Boulevard Dubouchage à Nice: Architecture et Vie de Quartier</text:span>. agencegounod.com.</text:p>
        </text:list-item>
        <text:list-item>
          <text:p text:style-name="Numbering_20_1_Content"> Archives Nice Côte d'Azur. (n.d.). <text:span text:style-name="Emphasis">Fonds Cadastraux et Permis de Construire</text:span>. archives.nicecotedazur.org. <text:a xlink:type="simple" xlink:href="https://archives.nicecotedazur.org" text:style-name="Internet_20_link" text:visited-style-name="Visited_20_Internet_20_Link">https://archives.nicecotedazur.org</text:a></text:p>
        </text:list-item>
        <text:list-item>
          <text:p text:style-name="Numbering_20_1_Content"> PSS Architecture Database. (n.d.). <text:span text:style-name="Emphasis">Palais Jacqueline — 4 Boulevard Dubouchage, Nice</text:span> (reference FR-06088-42084). pss-archi.eu. <text:a xlink:type="simple" xlink:href="https://www.pss-archi.eu/immeubles/FR-06088-42084.html" text:style-name="Internet_20_link" text:visited-style-name="Visited_20_Internet_20_Link">https://www.pss-archi.eu/immeubles/FR-06088-42084.html</text:a></text:p>
        </text:list-item>
        <text:list-item>
          <text:p text:style-name="Numbering_20_1_Content"> Wikipedia (French edition). (2025). <text:span text:style-name="Emphasis">Liste des palais de Nice</text:span>. fr.wikipedia.org. <text:a xlink:type="simple" xlink:href="https://fr.wikipedia.org/wiki/Liste_des_palais_de_Nice" text:style-name="Internet_20_link" text:visited-style-name="Visited_20_Internet_20_Link">https://fr.wikipedia.org/wiki/Liste_des_palais_de_Nice</text:a></text:p>
        </text:list-item>
        <text:list-item>
          <text:p text:style-name="Numbering_20_1_Content"> Wikipedia (French edition). (2025). <text:span text:style-name="Emphasis">Palais de Nice</text:span>. fr.wikipedia.org. <text:a xlink:type="simple" xlink:href="https://fr.wikipedia.org/wiki/Palais_de_Nice" text:style-name="Internet_20_link" text:visited-style-name="Visited_20_Internet_20_Link">https://fr.wikipedia.org/wiki/Palais_de_Nice</text:a></text:p>
        </text:list-item>
        <text:list-item>
          <text:p text:style-name="Numbering_20_1_Content_Last"> Regional Heritage Inventory PACA. (n.d.). <text:span text:style-name="Emphasis">Immeubles jumelés dont immeuble dit Villa Jacqueline — 18 et 20 rue Foncet, Nice</text:span> (reference IA06004254). dossiersinventaire.maregionsud.fr. <text:a xlink:type="simple" xlink:href="https://dossiersinventaire.maregionsud.fr/dossier/IA06004254" text:style-name="Internet_20_link" text:visited-style-name="Visited_20_Internet_20_Link">https://dossiersinventaire.maregionsud.fr/dossier/IA06004254</text:a></text:p>
        </text:list-item>
      </text:list>
      <text:p text:style-name="Horizontal_20_Line"/>
      <text:p text:style-name="Text_20_body"><text:span text:style-name="Emphasis">Last reviewed: March 2026. This entry is a living document — we welcome corrections, additions, or archival discoveries from any resident or researcher who can deepen the record of our address.</text:span></text:p>
      <text:p text:style-name="Text_20_body"><text:span text:style-name="Emphasis">This entry draws primarily on the digitised archives of Nice Côte d'Azur, the PSS national architectural database, the Wikipedia inventory of the palaces of Nice, and published histories of the Carabacel quarter. The building's name (Palais Jacqueline), construction date (1924), architectural style (Art Deco), and physical dimensions are now confirmed. The identity of the architect and the person after whom the building is named remain open questions for further archival research.</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20::16:48</meta:creation-date>
    <dc:creator>Generated</dc:creator>
    <dc:date>2026-09-04T20::16:48</dc:date>
    <dc:language>en-US</dc:language>
    <meta:editing-cycles>1</meta:editing-cycles>
    <meta:editing-duration>PT0S</meta:editing-duration>
    <dc:title>paris_yank:go:nice:4dubou</dc:title>
  </office:meta>
</office:document-meta>
</file>