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aris_yank:go:nice:art_and_culture_of_nice"/><text:bookmark-start text:name="__RefHeading___art_and_culture_of_nice_1"/><text:bookmark-start text:name="art_and_culture_of_nice"/>Art and Culture of Nice<text:bookmark-end text:name="__RefHeading___art_and_culture_of_nice_1"/><text:bookmark-end text:name="art_and_culture_of_nice"/></text:h>
      <text:h text:style-name="Heading_20_2" text:outline-level="2"><text:bookmark-start text:name="__RefHeading___music_and_composers_2"/><text:bookmark-start text:name="music_and_composers"/>Music and Composers<text:bookmark-end text:name="__RefHeading___music_and_composers_2"/><text:bookmark-end text:name="music_and_composers"/></text:h>
      <text:p text:style-name="Text_20_body"><text:a xlink:type="simple" xlink:href="https://parisyank.com/doku.php?id=paris_yank:go:nice:music_and_composers" text:style-name="Internet_20_link" text:visited-style-name="Visited_20_Internet_20_Link">Music and Composers of Nic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8::08:05</meta:creation-date>
    <dc:creator>Generated</dc:creator>
    <dc:date>2026-09-08T18::08:05</dc:date>
    <dc:language>en-US</dc:language>
    <meta:editing-cycles>1</meta:editing-cycles>
    <meta:editing-duration>PT0S</meta:editing-duration>
    <dc:title>paris_yank:go:nice:art_and_culture_of_nice</dc:title>
  </office:meta>
</office:document-meta>
</file>