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cannes"/><text:bookmark-start text:name="__RefHeading___cannes_france_1"/><text:bookmark-start text:name="cannes_france"/>Cannes, France<text:bookmark-end text:name="__RefHeading___cannes_france_1"/><text:bookmark-end text:name="cannes_france"/></text:h>
      <text:p text:style-name="Text_20_body"><text:a xlink:type="simple" xlink:href="https://youtu.be/DyLTHgY1xd4?feature=shared" text:style-name="Internet_20_link" text:visited-style-name="Visited_20_Internet_20_Link">Cannes, a Video Guide</text:a> Day trip from Nice, Fr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6::22:06</meta:creation-date>
    <dc:creator>Generated</dc:creator>
    <dc:date>2026-08-22T06::22:06</dc:date>
    <dc:language>en-US</dc:language>
    <meta:editing-cycles>1</meta:editing-cycles>
    <meta:editing-duration>PT0S</meta:editing-duration>
    <dc:title>paris_yank:go:nice:cannes</dc:title>
  </office:meta>
</office:document-meta>
</file>