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nice:eat:delivery"/><text:bookmark-start text:name="__RefHeading___meal_delivery_1"/><text:bookmark-start text:name="meal_delivery"/>Meal Delivery<text:bookmark-end text:name="__RefHeading___meal_delivery_1"/><text:bookmark-end text:name="meal_delivery"/></text:h>
      <text:h text:style-name="Heading_20_2" text:outline-level="2"><text:bookmark-start text:name="__RefHeading___uber_eats_2"/><text:bookmark-start text:name="uber_eats"/>Uber Eats<text:bookmark-end text:name="__RefHeading___uber_eats_2"/><text:bookmark-end text:name="uber_eats"/></text:h>
      <text:h text:style-name="Heading_20_2" text:outline-level="2"><text:bookmark-start text:name="__RefHeading___pizza_3"/><text:bookmark-start text:name="pizza"/>Pizza<text:bookmark-end text:name="__RefHeading___pizza_3"/><text:bookmark-end text:name="pizza"/></text:h>
      <text:h text:style-name="Heading_20_2" text:outline-level="2"><text:bookmark-start text:name="__RefHeading___vietnamese_4"/><text:bookmark-start text:name="vietnamese"/>Vietnamese<text:bookmark-end text:name="__RefHeading___vietnamese_4"/><text:bookmark-end text:name="vietnamese"/></text:h>
      <text:p text:style-name="Text_20_body"><text:a xlink:type="simple" xlink:href="https://parisyank.com/doku.php?id=paris_yank:eat:start" text:style-name="Internet_20_link" text:visited-style-name="Visited_20_Internet_20_Link">e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3::49:27</meta:creation-date>
    <dc:creator>Generated</dc:creator>
    <dc:date>2026-09-16T13::49:27</dc:date>
    <dc:language>en-US</dc:language>
    <meta:editing-cycles>1</meta:editing-cycles>
    <meta:editing-duration>PT0S</meta:editing-duration>
    <dc:title>paris_yank:go:nice:eat:delivery</dc:title>
  </office:meta>
</office:document-meta>
</file>