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eat:drink"/><text:bookmark-start text:name="__RefHeading___drink_1"/><text:bookmark-start text:name="drink"/>Drink<text:bookmark-end text:name="__RefHeading___drink_1"/><text:bookmark-end text:name="drink"/></text:h>
      <text:p text:style-name="Text_20_body">Nice offers a vibrant and diverse drinking scene, from sophisticated wine bars and cocktail lounges to quirky and entertaining spots. Whether you’re a wine connoisseur, a craft cocktail enthusiast, or simply looking for a unique experience, Nice has something for everyone.  </text:p>
      <text:p text:style-name="Horizontal_20_Line"/>
      <text:h text:style-name="Heading_20_2" text:outline-level="2"><text:bookmark-start text:name="__RefHeading___wine_bars_and_wine_caves_2"/><text:bookmark-start text:name="wine_bars_and_wine_caves"/>Wine Bars and Wine Caves<text:bookmark-end text:name="__RefHeading___wine_bars_and_wine_caves_2"/><text:bookmark-end text:name="wine_bars_and_wine_caves"/></text:h>
      <text:p text:style-name="Text_20_body">Nice is located near some of the world’s finest wine regions, making it an excellent destination for wine lovers.  </text:p>
      <text:list text:style-name="List_20_1" text:continue-numbering="false">
        <text:list-item>
          <text:p text:style-name="List_20_1_Content_First"> <text:span text:style-name="Strong_20_Emphasis">La Part des Anges</text:span>  </text:p>
          <text:list text:style-name="Numbering_20_1">
            <text:list-item>
              <text:p text:style-name="Numbering_20_1_Content"> <text:a xlink:type="simple" xlink:href="https://goo.gl/maps/MXa65c3AePoH3Wgz7" text:style-name="Internet_20_link" text:visited-style-name="Visited_20_Internet_20_Link">17 Rue Gubernatis, 06000 Nice</text:a>  </text:p>
            </text:list-item>
            <text:list-item>
              <text:p text:style-name="Numbering_20_1_Content"> Description: A cozy wine bar with a well-curated selection of natural and biodynamic wines. Pair your drink with a platter of local charcuterie and cheeses.  </text:p>
            </text:list-item>
            <text:list-item>
              <text:p text:style-name="Numbering_20_1_Content_Last"> Atmosphere: Relaxed and intimate, perfect for unwinding.  </text:p>
            </text:list-item>
          </text:list>
        </text:list-item>
      </text:list>
      <text:list text:style-name="List_20_1" text:continue-numbering="false">
        <text:list-item>
          <text:p text:style-name="List_20_1_Content_First"> <text:span text:style-name="Strong_20_Emphasis">Cave Bianchi 1860</text:span>  </text:p>
          <text:list text:style-name="Numbering_20_1">
            <text:list-item>
              <text:p text:style-name="Numbering_20_1_Content"> <text:a xlink:type="simple" xlink:href="https://goo.gl/maps/PsnzM37BXW32" text:style-name="Internet_20_link" text:visited-style-name="Visited_20_Internet_20_Link">7 Rue Raoul Bosio, 06000 Nice</text:a>  </text:p>
            </text:list-item>
            <text:list-item>
              <text:p text:style-name="Numbering_20_1_Content"> Description: One of Nice's oldest wine caves, offering tastings and an impressive selection of French wines.  </text:p>
            </text:list-item>
            <text:list-item>
              <text:p text:style-name="Numbering_20_1_Content_Last"> Atmosphere: Historic and authentic, ideal for those seeking a traditional wine experience.  </text:p>
            </text:list-item>
          </text:list>
        </text:list-item>
      </text:list>
      <text:list text:style-name="List_20_1" text:continue-numbering="false">
        <text:list-item>
          <text:p text:style-name="List_20_1_Content_First"> <text:span text:style-name="Strong_20_Emphasis">Vinivore</text:span>  </text:p>
          <text:list text:style-name="Numbering_20_1">
            <text:list-item>
              <text:p text:style-name="Numbering_20_1_Content"> <text:a xlink:type="simple" xlink:href="https://goo.gl/maps/F4ub5TDjMsL2" text:style-name="Internet_20_link" text:visited-style-name="Visited_20_Internet_20_Link">10 Rue Clément Roassal, 06000 Nice</text:a>  </text:p>
            </text:list-item>
            <text:list-item>
              <text:p text:style-name="Numbering_20_1_Content"> Description: Specializes in organic and natural wines with knowledgeable staff to guide you.  </text:p>
            </text:list-item>
            <text:list-item>
              <text:p text:style-name="Numbering_20_1_Content_Last"> Atmosphere: Trendy and welcoming, great for discovering niche wines.  </text:p>
            </text:list-item>
          </text:list>
        </text:list-item>
      </text:list>
      <text:p text:style-name="Horizontal_20_Line"/>
      <text:h text:style-name="Heading_20_2" text:outline-level="2"><text:bookmark-start text:name="__RefHeading___cocktail_bars_3"/><text:bookmark-start text:name="cocktail_bars"/>Cocktail Bars<text:bookmark-end text:name="__RefHeading___cocktail_bars_3"/><text:bookmark-end text:name="cocktail_bars"/></text:h>
      <text:p text:style-name="Text_20_body">For creative and expertly crafted cocktails, Nice has several standout bars.  </text:p>
      <text:list text:style-name="List_20_1" text:continue-numbering="false">
        <text:list-item>
          <text:p text:style-name="List_20_1_Content_First"> <text:span text:style-name="Strong_20_Emphasis">Le Chantecler Bar</text:span>  </text:p>
          <text:list text:style-name="Numbering_20_1">
            <text:list-item>
              <text:p text:style-name="Numbering_20_1_Content"> <text:a xlink:type="simple" xlink:href="https://goo.gl/maps/1MDzA5fjDbrjTVs48" text:style-name="Internet_20_link" text:visited-style-name="Visited_20_Internet_20_Link">37 Promenade des Anglais, 06000 Nice</text:a>  </text:p>
            </text:list-item>
            <text:list-item>
              <text:p text:style-name="Numbering_20_1_Content"> Description: A luxurious bar located within the iconic Hotel Negresco, featuring a menu of innovative cocktails.  </text:p>
            </text:list-item>
            <text:list-item>
              <text:p text:style-name="Numbering_20_1_Content_Last"> Atmosphere: Elegant and glamorous, perfect for special occasions.  </text:p>
            </text:list-item>
          </text:list>
        </text:list-item>
      </text:list>
      <text:list text:style-name="List_20_1" text:continue-numbering="false">
        <text:list-item>
          <text:p text:style-name="List_20_1_Content_First"> <text:span text:style-name="Strong_20_Emphasis">Les Distilleries Idéales</text:span>  </text:p>
          <text:list text:style-name="Numbering_20_1">
            <text:list-item>
              <text:p text:style-name="Numbering_20_1_Content"> <text:a xlink:type="simple" xlink:href="https://goo.gl/maps/5UuUN2bk17H2" text:style-name="Internet_20_link" text:visited-style-name="Visited_20_Internet_20_Link">24 Rue de la Préfecture, 06000 Nice</text:a>  </text:p>
            </text:list-item>
            <text:list-item>
              <text:p text:style-name="Numbering_20_1_Content"> Description: A vibrant spot offering classic cocktails with a modern twist. Known for its lively atmosphere.  </text:p>
            </text:list-item>
            <text:list-item>
              <text:p text:style-name="Numbering_20_1_Content_Last"> Atmosphere: Hip and bustling, ideal for a night out with friends.  </text:p>
            </text:list-item>
          </text:list>
        </text:list-item>
      </text:list>
      <text:list text:style-name="List_20_1" text:continue-numbering="false">
        <text:list-item>
          <text:p text:style-name="List_20_1_Content_First"> <text:span text:style-name="Strong_20_Emphasis">Wayne’s Bar</text:span>  </text:p>
          <text:list text:style-name="Numbering_20_1">
            <text:list-item>
              <text:p text:style-name="Numbering_20_1_Content"> <text:a xlink:type="simple" xlink:href="https://goo.gl/maps/wLMrfCbMd7G2" text:style-name="Internet_20_link" text:visited-style-name="Visited_20_Internet_20_Link">15 Rue de la Préfecture, 06000 Nice</text:a>  </text:p>
            </text:list-item>
            <text:list-item>
              <text:p text:style-name="Numbering_20_1_Content"> Description: A British-style pub with live music, themed parties, and a menu of fun cocktails.  </text:p>
            </text:list-item>
            <text:list-item>
              <text:p text:style-name="Numbering_20_1_Content_Last"> Atmosphere: Lively and rowdy, great for an energetic night out.  </text:p>
            </text:list-item>
          </text:list>
        </text:list-item>
      </text:list>
      <text:p text:style-name="Horizontal_20_Line"/>
      <text:h text:style-name="Heading_20_2" text:outline-level="2"><text:bookmark-start text:name="__RefHeading___unique_and_entertaining_spots_4"/><text:bookmark-start text:name="unique_and_entertaining_spots"/>Unique and Entertaining Spots<text:bookmark-end text:name="__RefHeading___unique_and_entertaining_spots_4"/><text:bookmark-end text:name="unique_and_entertaining_spots"/></text:h>
      <text:p text:style-name="Text_20_body">Looking for something out of the ordinary? These spots offer a quirky or entertaining twist.  </text:p>
      <text:list text:style-name="List_20_1" text:continue-numbering="false">
        <text:list-item>
          <text:p text:style-name="List_20_1_Content_First"> <text:span text:style-name="Strong_20_Emphasis">Movida</text:span>  </text:p>
          <text:list text:style-name="Numbering_20_1">
            <text:list-item>
              <text:p text:style-name="Numbering_20_1_Content"> <text:a xlink:type="simple" xlink:href="https://goo.gl/maps/VHv8db7JXLB2" text:style-name="Internet_20_link" text:visited-style-name="Visited_20_Internet_20_Link">37 Promenade des Anglais, 06000 Nice</text:a>  </text:p>
            </text:list-item>
            <text:list-item>
              <text:p text:style-name="Numbering_20_1_Content"> Description: A rooftop bar with stunning sea views, offering creative cocktails and tapas.  </text:p>
            </text:list-item>
            <text:list-item>
              <text:p text:style-name="Numbering_20_1_Content_Last"> Atmosphere: Trendy and picturesque, ideal for sunset drinks.  </text:p>
            </text:list-item>
          </text:list>
        </text:list-item>
      </text:list>
      <text:list text:style-name="List_20_1" text:continue-numbering="false">
        <text:list-item>
          <text:p text:style-name="List_20_1_Content_First"> <text:span text:style-name="Strong_20_Emphasis">L’Autre Part</text:span>  </text:p>
          <text:list text:style-name="Numbering_20_1">
            <text:list-item>
              <text:p text:style-name="Numbering_20_1_Content"> <text:a xlink:type="simple" xlink:href="https://goo.gl/maps/SE1bEUpHbBz" text:style-name="Internet_20_link" text:visited-style-name="Visited_20_Internet_20_Link">3 Rue Dalpozzo, 06000 Nice</text:a>  </text:p>
            </text:list-item>
            <text:list-item>
              <text:p text:style-name="Numbering_20_1_Content"> Description: A hidden speakeasy-style bar with a retro vibe and expertly crafted drinks.  </text:p>
            </text:list-item>
            <text:list-item>
              <text:p text:style-name="Numbering_20_1_Content_Last"> Atmosphere: Intimate and mysterious, perfect for a romantic evening.  </text:p>
            </text:list-item>
          </text:list>
        </text:list-item>
      </text:list>
      <text:list text:style-name="List_20_1" text:continue-numbering="false">
        <text:list-item>
          <text:p text:style-name="List_20_1_Content_First"> <text:span text:style-name="Strong_20_Emphasis">La Cave de la Tour</text:span>  </text:p>
          <text:list text:style-name="Numbering_20_1">
            <text:list-item>
              <text:p text:style-name="Numbering_20_1_Content"> <text:a xlink:type="simple" xlink:href="https://goo.gl/maps/yPKeqUwY1FP2" text:style-name="Internet_20_link" text:visited-style-name="Visited_20_Internet_20_Link">3 Rue de la Tour, 06000 Nice</text:a>  </text:p>
            </text:list-item>
            <text:list-item>
              <text:p text:style-name="Numbering_20_1_Content"> Description: A charming wine bar frequented by locals, with a welcoming owner who loves to share his passion for wine.  </text:p>
            </text:list-item>
            <text:list-item>
              <text:p text:style-name="Numbering_20_1_Content_Last"> Atmosphere: Rustic and authentic, great for an off-the-beaten-path experience.  </text:p>
            </text:list-item>
          </text:list>
        </text:list-item>
      </text:list>
      <text:p text:style-name="Horizontal_20_Line"/>
      <text:h text:style-name="Heading_20_2" text:outline-level="2"><text:bookmark-start text:name="__RefHeading___tips_for_drinking_in_nice_5"/><text:bookmark-start text:name="tips_for_drinking_in_nice"/>Tips for Drinking in Nice<text:bookmark-end text:name="__RefHeading___tips_for_drinking_in_nice_5"/><text:bookmark-end text:name="tips_for_drinking_in_nice"/></text:h>
      <text:list text:style-name="List_20_1" text:continue-numbering="false">
        <text:list-item>
          <text:p text:style-name="List_20_1_Content_First"> <text:span text:style-name="Strong_20_Emphasis">Wine Etiquette:</text:span> When visiting wine bars or caves, don’t hesitate to ask staff for recommendations. They often love sharing their expertise.  </text:p>
        </text:list-item>
        <text:list-item>
          <text:p text:style-name="List_20_1_Content"> <text:span text:style-name="Strong_20_Emphasis">Legal Drinking Age:</text:span> The legal drinking age in France is 18. Be prepared to show ID if asked.  </text:p>
        </text:list-item>
        <text:list-item>
          <text:p text:style-name="List_20_1_Content"> <text:span text:style-name="Strong_20_Emphasis">Responsible Drinking:</text:span> Public intoxication is frowned upon, and driving under the influence has strict penalties. Use public transport or ride-sharing apps.  </text:p>
        </text:list-item>
        <text:list-item>
          <text:p text:style-name="List_20_1_Content_Last"> <text:span text:style-name="Strong_20_Emphasis">Local Specialties:</text:span> Try regional wines like rosés from Provence or a glass of pastis, an anise-flavored aperitif.  </text:p>
        </text:list-item>
      </text:list>
      <text:p text:style-name="Horizontal_20_Line"/>
      <text:p text:style-name="Text_20_body">Drinking in Nice is a delightful way to experience the city’s culture and atmosphere. From sophisticated wine bars to quirky cocktail lounges, there’s something to suit every taste and occasion. Cheers to exploring Nice’s vibrant drinking scene!  </text:p>
      <text:p text:style-name="Horizontal_20_Line"/>
      <text:h text:style-name="Heading_20_1" text:outline-level="1"><text:bookmark-start text:name="__RefHeading___non-alcoholic_drinks_6"/><text:bookmark-start text:name="non-alcoholic_drinks"/>Non-Alcoholic Drinks<text:bookmark-end text:name="__RefHeading___non-alcoholic_drinks_6"/><text:bookmark-end text:name="non-alcoholic_drinks"/></text:h>
      <text:p text:style-name="Text_20_body">France is well-known for its wine and spirits, but it also offers a variety of delicious and refreshing non-alcoholic beverages. In Nice, the warm Mediterranean climate lends itself to enjoying these drinks at outdoor cafes or along the Promenade des Anglais.  </text:p>
      <text:h text:style-name="Heading_20_2" text:outline-level="2"><text:bookmark-start text:name="__RefHeading___popular_non-alcoholic_beverages_in_france_7"/><text:bookmark-start text:name="popular_non-alcoholic_beverages_in_france"/>Popular Non-Alcoholic Beverages in France<text:bookmark-end text:name="__RefHeading___popular_non-alcoholic_beverages_in_france_7"/><text:bookmark-end text:name="popular_non-alcoholic_beverages_in_france"/></text:h>
      <text:list text:style-name="List_20_1" text:continue-numbering="false">
        <text:list-item>
          <text:p text:style-name="List_20_1_Content_First"> <text:span text:style-name="Strong_20_Emphasis">Perrier and Other Sparkling Waters</text:span>  </text:p>
          <text:list text:style-name="Numbering_20_1">
            <text:list-item>
              <text:p text:style-name="Numbering_20_1_Content_Last"> Sparkling mineral waters like Perrier or Badoit are staples in France and are often served at restaurants and cafes.  </text:p>
            </text:list-item>
          </text:list>
        </text:list-item>
      </text:list>
      <text:list text:style-name="List_20_1" text:continue-numbering="false">
        <text:list-item>
          <text:p text:style-name="List_20_1_Content_First"> <text:span text:style-name="Strong_20_Emphasis">Sirop-Based Drinks</text:span>  </text:p>
          <text:list text:style-name="Numbering_20_1">
            <text:list-item>
              <text:p text:style-name="Numbering_20_1_Content_Last"> Sweet syrups, such as grenadine, mint, or orgeat (almond), are mixed with water to create refreshing beverages for both adults and children.  </text:p>
            </text:list-item>
          </text:list>
        </text:list-item>
      </text:list>
      <text:list text:style-name="List_20_1" text:continue-numbering="false">
        <text:list-item>
          <text:p text:style-name="List_20_1_Content_First"> <text:span text:style-name="Strong_20_Emphasis">Citron Pressé</text:span>  </text:p>
          <text:list text:style-name="Numbering_20_1">
            <text:list-item>
              <text:p text:style-name="Numbering_20_1_Content_Last"> A DIY lemonade: Freshly squeezed lemon juice is served with water and sugar on the side so you can adjust the flavor to your liking.  </text:p>
            </text:list-item>
          </text:list>
        </text:list-item>
      </text:list>
      <text:list text:style-name="List_20_1" text:continue-numbering="false">
        <text:list-item>
          <text:p text:style-name="List_20_1_Content_First"> <text:span text:style-name="Strong_20_Emphasis">Café Crème and Chocolat Chaud</text:span>  </text:p>
          <text:list text:style-name="Numbering_20_1">
            <text:list-item>
              <text:p text:style-name="Numbering_20_1_Content_Last"> Coffee drinks like café crème (similar to a latte) and rich hot chocolate are popular choices, especially in the morning or during colder weather.  </text:p>
            </text:list-item>
          </text:list>
        </text:list-item>
      </text:list>
      <text:h text:style-name="Heading_20_2" text:outline-level="2"><text:bookmark-start text:name="__RefHeading___non-alcoholic_beverages_in_nice_8"/><text:bookmark-start text:name="non-alcoholic_beverages_in_nice"/>Non-Alcoholic Beverages in Nice<text:bookmark-end text:name="__RefHeading___non-alcoholic_beverages_in_nice_8"/><text:bookmark-end text:name="non-alcoholic_beverages_in_nice"/></text:h>
      <text:list text:style-name="List_20_1" text:continue-numbering="false">
        <text:list-item>
          <text:p text:style-name="List_20_1_Content_First"> <text:span text:style-name="Strong_20_Emphasis">Freshly Squeezed Juices</text:span>  </text:p>
          <text:list text:style-name="Numbering_20_1">
            <text:list-item>
              <text:p text:style-name="Numbering_20_1_Content_Last"> Nice’s markets, such as the Cours Saleya, offer a variety of freshly squeezed fruit juices, including orange, grapefruit, and even exotic options like pomegranate.  </text:p>
            </text:list-item>
          </text:list>
        </text:list-item>
      </text:list>
      <text:list text:style-name="List_20_1" text:continue-numbering="false">
        <text:list-item>
          <text:p text:style-name="List_20_1_Content_First"> <text:span text:style-name="Strong_20_Emphasis">Herbal Teas and Infusions</text:span>  </text:p>
          <text:list text:style-name="Numbering_20_1">
            <text:list-item>
              <text:p text:style-name="Numbering_20_1_Content_Last"> Infusions made with lavender, chamomile, or verbena are popular in the South of France, reflecting the region’s connection to natural ingredients.  </text:p>
            </text:list-item>
          </text:list>
        </text:list-item>
      </text:list>
      <text:list text:style-name="List_20_1" text:continue-numbering="false">
        <text:list-item>
          <text:p text:style-name="List_20_1_Content_First"> <text:span text:style-name="Strong_20_Emphasis">Pastis Alternative:</text:span>  </text:p>
          <text:list text:style-name="Numbering_20_1">
            <text:list-item>
              <text:p text:style-name="Numbering_20_1_Content_Last"> While pastis is traditionally an anise-flavored alcoholic aperitif, many bars and cafes offer non-alcoholic versions for those seeking the flavor without the alcohol.  </text:p>
            </text:list-item>
          </text:list>
        </text:list-item>
      </text:list>
      <text:list text:style-name="List_20_1" text:continue-numbering="false">
        <text:list-item>
          <text:p text:style-name="List_20_1_Content_First"> <text:span text:style-name="Strong_20_Emphasis">Artisanal Sodas</text:span>  </text:p>
          <text:list text:style-name="Numbering_20_1">
            <text:list-item>
              <text:p text:style-name="Numbering_20_1_Content_Last"> Nice has several local producers crafting artisanal sodas using ingredients like herbs, citrus, and Mediterranean flavors.  </text:p>
            </text:list-item>
          </text:list>
        </text:list-item>
      </text:list>
      <text:list text:style-name="List_20_1" text:continue-numbering="false">
        <text:list-item>
          <text:p text:style-name="List_20_1_Content_First"> <text:span text:style-name="Strong_20_Emphasis">Ice Tea and Granitas</text:span>  </text:p>
          <text:list text:style-name="Numbering_20_1">
            <text:list-item>
              <text:p text:style-name="Numbering_20_1_Content_Last"> Especially popular during the summer, iced teas and granitas (shaved ice drinks) are refreshing options to beat the heat.  </text:p>
            </text:list-item>
          </text:list>
        </text:list-item>
      </text:list>
      <text:h text:style-name="Heading_20_2" text:outline-level="2"><text:bookmark-start text:name="__RefHeading___where_to_enjoy_non-alcoholic_beverages_in_nice_9"/><text:bookmark-start text:name="where_to_enjoy_non-alcoholic_beverages_in_nice"/>Where to Enjoy Non-Alcoholic Beverages in Nice<text:bookmark-end text:name="__RefHeading___where_to_enjoy_non-alcoholic_beverages_in_nice_9"/><text:bookmark-end text:name="where_to_enjoy_non-alcoholic_beverages_in_nice"/></text:h>
      <text:list text:style-name="List_20_1" text:continue-numbering="false">
        <text:list-item>
          <text:p text:style-name="List_20_1_Content_First"> <text:span text:style-name="Strong_20_Emphasis">Cafes and Brasseries</text:span>  </text:p>
          <text:list text:style-name="Numbering_20_1">
            <text:list-item>
              <text:p text:style-name="Numbering_20_1_Content"> Nearly every cafe offers a selection of non-alcoholic options, from sodas to freshly made juices.  </text:p>
            </text:list-item>
          </text:list>
        </text:list-item>
        <text:list-item>
          <text:p text:style-name="List_20_1_Content"> <text:span text:style-name="Strong_20_Emphasis">Cours Saleya Market</text:span>  </text:p>
          <text:list text:style-name="Numbering_20_1">
            <text:list-item>
              <text:p text:style-name="Numbering_20_1_Content"> Stroll through the market for fresh juices and other regional specialties.  </text:p>
            </text:list-item>
          </text:list>
        </text:list-item>
        <text:list-item>
          <text:p text:style-name="List_20_1_Content"> <text:span text:style-name="Strong_20_Emphasis">Beachfront Bars</text:span>  </text:p>
          <text:list text:style-name="Numbering_20_1">
            <text:list-item>
              <text:p text:style-name="Numbering_20_1_Content_Last"> Many beach bars serve non-alcoholic cocktails (mocktails) along with traditional drinks.  </text:p>
            </text:list-item>
          </text:list>
        </text:list-item>
      </text:list>
      <text:h text:style-name="Heading_20_2" text:outline-level="2"><text:bookmark-start text:name="__RefHeading___conclusion_10"/><text:bookmark-start text:name="conclusion"/>Conclusion<text:bookmark-end text:name="__RefHeading___conclusion_10"/><text:bookmark-end text:name="conclusion"/></text:h>
      <text:p text:style-name="Text_20_body">Whether you prefer the simplicity of sparkling water or the complexity of an herbal infusion, Nice provides plenty of opportunities to enjoy non-alcoholic beverages that complement the relaxed Mediterranean lifestyle.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8::44:31</meta:creation-date>
    <dc:creator>Generated</dc:creator>
    <dc:date>2026-09-15T08::44:31</dc:date>
    <dc:language>en-US</dc:language>
    <meta:editing-cycles>1</meta:editing-cycles>
    <meta:editing-duration>PT0S</meta:editing-duration>
    <dc:title>paris_yank:go:nice:eat:drink</dc:title>
  </office:meta>
</office:document-meta>
</file>