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ris_yank:go:nice:eat:foodshopping"/><text:bookmark-start text:name="__RefHeading___food_shopping_in_nice_france_1"/><text:bookmark-start text:name="food_shopping_in_nice_france"/>Food Shopping in Nice, France<text:bookmark-end text:name="__RefHeading___food_shopping_in_nice_france_1"/><text:bookmark-end text:name="food_shopping_in_nice_france"/></text:h>
      <text:p text:style-name="Text_20_body">Food shopping in Nice offers a blend of modern convenience and traditional French charm. The central area of Nice is full of options for fresh, local, and high-quality ingredients, making it ideal for residents who enjoy cooking at home.</text:p>
      <text:h text:style-name="Heading_20_2" text:outline-level="2"><text:bookmark-start text:name="__RefHeading___supermarkets_2"/><text:bookmark-start text:name="supermarkets"/>Supermarkets<text:bookmark-end text:name="__RefHeading___supermarkets_2"/><text:bookmark-end text:name="supermarkets"/></text:h>
      <text:list text:style-name="List_20_1" text:continue-numbering="false">
        <text:list-item>
          <text:p text:style-name="List_20_1_Content_First"> <text:span text:style-name="Strong_20_Emphasis">Supermarkets</text:span> are abundant in Nice and provide a wide variety of everyday essentials, including fresh produce, dairy, meats, and international goods. Popular supermarkets in the central area include:</text:p>
          <text:list text:style-name="List_20_1">
            <text:list-item>
              <text:p text:style-name="List_20_1_Content"> <text:span text:style-name="Strong_20_Emphasis"><text:a xlink:type="simple" xlink:href="https://parisyank.com/doku.php?id=paris_yank:go:nice:eat:monoprix_centre_ville" text:style-name="Internet_20_link" text:visited-style-name="Visited_20_Internet_20_Link">Monoprix Centre Ville</text:a></text:span>: A mid-range supermarket with everything from groceries to household items. Located in Place Masséna and along main streets.</text:p>
            </text:list-item>
            <text:list-item>
              <text:p text:style-name="List_20_1_Content"> <text:span text:style-name="Strong_20_Emphasis">Carrefour City</text:span>: A smaller, urban version of Carrefour supermarkets, ideal for quick grocery runs.</text:p>
            </text:list-item>
            <text:list-item>
              <text:p text:style-name="List_20_1_Content"> <text:span text:style-name="Strong_20_Emphasis">Casino Supermarché</text:span>: Another reliable chain offering fresh foods and pantry staples.</text:p>
            </text:list-item>
            <text:list-item>
              <text:p text:style-name="List_20_1_Content_Last"> <text:span text:style-name="Strong_20_Emphasis">Intermarché Express</text:span>: Convenient for quick, local shopping.</text:p>
            </text:list-item>
          </text:list>
        </text:list-item>
      </text:list>
      <text:list text:style-name="List_20_1" text:continue-numbering="false">
        <text:list-item>
          <text:p text:style-name="List_20_1_Content_First"> <text:span text:style-name="Strong_20_Emphasis">Tips</text:span>:</text:p>
          <text:list text:style-name="List_20_1">
            <text:list-item>
              <text:p text:style-name="List_20_1_Content"> Many supermarkets close on Sundays or operate shorter hours, so plan shopping accordingly.</text:p>
            </text:list-item>
            <text:list-item>
              <text:p text:style-name="List_20_1_Content"> Bring your own reusable bags to avoid extra fees for plastic bags.</text:p>
            </text:list-item>
            <text:list-item>
              <text:p text:style-name="List_20_1_Content_Last"> A resident buys many of the exact same items at the supermarket, almost every visit. Most supermarkets offer online shopping and home delivery. Home delivery saves carrying a couple six-packs of your favorite water, a large package of toilet paper, laundry detergent and more.</text:p>
            </text:list-item>
          </text:list>
        </text:list-item>
      </text:list>
      <text:h text:style-name="Heading_20_2" text:outline-level="2"><text:bookmark-start text:name="__RefHeading___organic_stores_magasins_bio_3"/><text:bookmark-start text:name="organic_stores_magasins_bio"/>Organic Stores (Magasins Bio)<text:bookmark-end text:name="__RefHeading___organic_stores_magasins_bio_3"/><text:bookmark-end text:name="organic_stores_magasins_bio"/></text:h>
      <text:list text:style-name="List_20_1" text:continue-numbering="false">
        <text:list-item>
          <text:p text:style-name="List_20_1_Content_First"> For organic and natural foods, Nice has a variety of <text:span text:style-name="Strong_20_Emphasis">magasins bio</text:span> (organic stores) that cater to health-conscious shoppers:</text:p>
          <text:list text:style-name="List_20_1">
            <text:list-item>
              <text:p text:style-name="List_20_1_Content"> <text:span text:style-name="Strong_20_Emphasis">Naturalia</text:span>: A popular organic supermarket chain offering fresh produce, organic meats, dairy, and health products.</text:p>
              <text:list text:style-name="List_20_1">
                <text:list-item>
                  <text:p text:style-name="List_20_1_Content"> <text:span text:style-name="Strong_20_Emphasis"><text:a xlink:type="simple" xlink:href="https://magasins.naturalia.fr/naturalia/fr/store/france/provence-alpes-cote-d-azur/alpes-maritimes/nice/nice-gambetta/3976" text:style-name="Internet_20_link" text:visited-style-name="Visited_20_Internet_20_Link">Naturalia Nice Gambetta</text:a></text:span>, <text:a xlink:type="simple" xlink:href="https://www.google.fr/maps/place/NATURALIA/@43.6957397,7.2518711,17z/data=!3m1!4b1!4m6!3m5!1s0x12cdd1774f2ed0ff:0x17dbafb89e2f103d!8m2!3d43.6957398!4d7.2564845!16s%2Fg%2F11mx43pl7t?entry=ttu&amp;g_ep=EgoyMDI0MTIxMS4wIKXMDSoASAFQAw%3D%3D" text:style-name="Internet_20_link" text:visited-style-name="Visited_20_Internet_20_Link">10 boulevard Gambetta</text:a>, Nice 09:00 - 20:00</text:p>
                </text:list-item>
              </text:list>
            </text:list-item>
            <text:list-item>
              <text:p text:style-name="List_20_1_Content"> <text:span text:style-name="Strong_20_Emphasis">La Vie Claire</text:span>: A well-stocked organic store with local and international organic goods.</text:p>
            </text:list-item>
            <text:list-item>
              <text:p text:style-name="List_20_1_Content"> <text:span text:style-name="Strong_20_Emphasis">Biocoop</text:span>: A cooperative-style organic store focusing on ethical and sustainable foods, including bulk grains, nuts, and spices.</text:p>
              <text:list text:style-name="List_20_1">
                <text:list-item>
                  <text:p text:style-name="List_20_1_Content_Last"> <text:span text:style-name="Strong_20_Emphasis"><text:a xlink:type="simple" xlink:href="https://www.biocoop.fr/provence-alpes-cote-d-azur/alpes-maritimes/NICE/BIOCOOP-GRIMALDI" text:style-name="Internet_20_link" text:visited-style-name="Visited_20_Internet_20_Link">Biocoop Grimaldi</text:a></text:span>: <text:a xlink:type="simple" xlink:href="https://www.google.fr/maps/place/2+Pl.+Grimaldi,+06000+Nice/@43.6977851,7.2625046,17z/data=!3m1!4b1!4m6!3m5!1s0x12cdd00a098a83af:0x780e5373f06e3c5d!8m2!3d43.6977851!4d7.2650849!16s%2Fg%2F11c27f8wmg?entry=ttu&amp;g_ep=EgoyMDI0MTIxMS4wIKXMDSoASAFQAw%3D%3D" text:style-name="Internet_20_link" text:visited-style-name="Visited_20_Internet_20_Link">2, Place Grimaldi, Nice 09:00 - 20:00</text:a></text:p>
                </text:list-item>
              </text:list>
            </text:list-item>
          </text:list>
        </text:list-item>
      </text:list>
      <text:list text:style-name="List_20_1" text:continue-numbering="false">
        <text:list-item>
          <text:p text:style-name="LastListParagraph_List_20_1_Content_First"> These stores are excellent for finding high-quality organic ingredients, including gluten-free and vegan options.</text:p>
        </text:list-item>
      </text:list>
      <text:h text:style-name="Heading_20_2" text:outline-level="2"><text:bookmark-start text:name="__RefHeading___boulangeries_bakeries_4"/><text:bookmark-start text:name="boulangeries_bakeries"/>Boulangeries (Bakeries)<text:bookmark-end text:name="__RefHeading___boulangeries_bakeries_4"/><text:bookmark-end text:name="boulangeries_bakeries"/></text:h>
      <text:list text:style-name="List_20_1" text:continue-numbering="false">
        <text:list-item>
          <text:p text:style-name="List_20_1_Content_First"> Boulangeries in Nice are the cornerstone of daily life, offering fresh bread, pastries, and viennoiseries:</text:p>
          <text:list text:style-name="List_20_1">
            <text:list-item>
              <text:p text:style-name="List_20_1_Content"> <text:span text:style-name="Strong_20_Emphasis">Baguette Tradition</text:span>: A must-have for residents. Ask for “une tradition” for a high-quality baguette made without additives.</text:p>
            </text:list-item>
            <text:list-item>
              <text:p text:style-name="List_20_1_Content"> <text:span text:style-name="Strong_20_Emphasis">Croissants and Pain au Chocolat</text:span>: Perfect for breakfast or an afternoon treat.</text:p>
            </text:list-item>
            <text:list-item>
              <text:p text:style-name="List_20_1_Content"> <text:span text:style-name="Strong_20_Emphasis">Local Specialties</text:span>: Try <text:span text:style-name="Strong_20_Emphasis">fougasse</text:span>, a flatbread often flavored with olives, herbs, or cheese.</text:p>
            </text:list-item>
          </text:list>
        </text:list-item>
        <text:list-item>
          <text:p text:style-name="List_20_1_Content"> Recommended boulangeries in the central area include:</text:p>
          <text:list text:style-name="List_20_1">
            <text:list-item>
              <text:p text:style-name="List_20_1_Content"> <text:span text:style-name="Strong_20_Emphasis"><text:a xlink:type="simple" xlink:href="https://boulangerie.contact/06-alpes-maritimes/nice/boulangerie/29690-boulangerie-roy-le-capitole.html" text:style-name="Internet_20_link" text:visited-style-name="Visited_20_Internet_20_Link">Boulangerie Roy Le Capitale</text:a></text:span> excellent neighborhood boulangerie &amp; pâtisserie with warm welcome.</text:p>
            </text:list-item>
            <text:list-item>
              <text:p text:style-name="List_20_1_Content"> <text:span text:style-name="Strong_20_Emphasis">Boulangerie Jeannot</text:span>: Known for excellent baguettes and pastries near the Old Town.</text:p>
            </text:list-item>
            <text:list-item>
              <text:p text:style-name="List_20_1_Content_Last"> <text:span text:style-name="Strong_20_Emphasis">Maison Boudet</text:span>: A historic bakery offering artisanal breads and local specialties.</text:p>
            </text:list-item>
          </text:list>
        </text:list-item>
      </text:list>
      <text:h text:style-name="Heading_20_1" text:outline-level="1"><text:bookmark-start text:name="__RefHeading___epiceries_grocery_stores_5"/><text:bookmark-start text:name="epiceries_grocery_stores"/>Épiceries (Grocery Stores)<text:bookmark-end text:name="__RefHeading___epiceries_grocery_stores_5"/><text:bookmark-end text:name="epiceries_grocery_stores"/></text:h>
      <text:list text:style-name="List_20_1" text:continue-numbering="false">
        <text:list-item>
          <text:p text:style-name="List_20_1_Content_First"> <text:span text:style-name="Strong_20_Emphasis">Épiceries</text:span> are small specialty grocery stores that offer high-quality items, often from local or regional producers:</text:p>
          <text:list text:style-name="List_20_1">
            <text:list-item>
              <text:p text:style-name="List_20_1_Content"> <text:span text:style-name="Strong_20_Emphasis">Epicerie Fine</text:span>: Gourmet stores featuring artisanal olive oils, cheeses, jams, spices, and dried goods.</text:p>
            </text:list-item>
            <text:list-item>
              <text:p text:style-name="List_20_1_Content"> Look for <text:span text:style-name="Strong_20_Emphasis">La Cave de la Tour</text:span>, a shop with fine foods, local wines, and regional specialties.</text:p>
            </text:list-item>
            <text:list-item>
              <text:p text:style-name="List_20_1_Content_Last"> <text:a xlink:type="simple" xlink:href="https://nice.city-life.fr/Commerces/Nice/Foods-et-Drinks/1911/LITALIEN?lang=en" text:style-name="Internet_20_link" text:visited-style-name="Visited_20_Internet_20_Link">L'Italien à Nice</text:a> <text:a xlink:type="simple" xlink:href="https://maps.app.goo.gl/57Vg9fMS9nkqaXE1A" text:style-name="Internet_20_link" text:visited-style-name="Visited_20_Internet_20_Link">75 Rue de France , Nice</text:a></text:p>
            </text:list-item>
          </text:list>
        </text:list-item>
      </text:list>
      <text:list text:style-name="List_20_1" text:continue-numbering="false">
        <text:list-item>
          <text:p text:style-name="LastListParagraph_List_20_1_Content_First"> For residents cooking at home, épiceries are perfect for finding unique ingredients and high-end products not available in supermarkets.</text:p>
        </text:list-item>
      </text:list>
      <text:h text:style-name="Heading_20_1" text:outline-level="1"><text:bookmark-start text:name="__RefHeading___butchers_boucheries_6"/><text:bookmark-start text:name="butchers_boucheries"/>Butchers (Boucheries)<text:bookmark-end text:name="__RefHeading___butchers_boucheries_6"/><text:bookmark-end text:name="butchers_boucheries"/></text:h>
      <text:list text:style-name="List_20_1" text:continue-numbering="false">
        <text:list-item>
          <text:p text:style-name="List_20_1_Content_First"> <text:span text:style-name="Strong_20_Emphasis">Boucheries</text:span> provide fresh cuts of meat and often offer prepared dishes like marinated roasts or charcuterie. Look for:</text:p>
          <text:list text:style-name="List_20_1">
            <text:list-item>
              <text:p text:style-name="List_20_1_Content"> <text:span text:style-name="Strong_20_Emphasis">Boucherie Chez Francis</text:span>: A local favorite offering high-quality meats and house-made pâtés.</text:p>
            </text:list-item>
            <text:list-item>
              <text:p text:style-name="List_20_1_Content_Last"> <text:span text:style-name="Strong_20_Emphasis">Maison Balme</text:span>: Specializes in fine meats and charcuterie, ideal for a dinner party or Sunday roast.</text:p>
            </text:list-item>
          </text:list>
        </text:list-item>
      </text:list>
      <text:list text:style-name="List_20_1" text:continue-numbering="false">
        <text:list-item>
          <text:p text:style-name="List_20_1_Content_First"> <text:span text:style-name="Strong_20_Emphasis">Tips</text:span>:</text:p>
          <text:list text:style-name="List_20_1">
            <text:list-item>
              <text:p text:style-name="List_20_1_Content"> When ordering, specify the cut and amount you need (e.g., “Un kilo de boeuf haché” for a kilo of ground beef).</text:p>
            </text:list-item>
            <text:list-item>
              <text:p text:style-name="List_20_1_Content_Last"> Ask for recommendations on cooking methods; local butchers are knowledgeable and helpful.</text:p>
            </text:list-item>
          </text:list>
        </text:list-item>
      </text:list>
      <text:h text:style-name="Heading_20_2" text:outline-level="2"><text:bookmark-start text:name="__RefHeading___fishmongers_poissonneries_7"/><text:bookmark-start text:name="fishmongers_poissonneries"/>Fishmongers (Poissonneries)<text:bookmark-end text:name="__RefHeading___fishmongers_poissonneries_7"/><text:bookmark-end text:name="fishmongers_poissonneries"/></text:h>
      <text:list text:style-name="List_20_1" text:continue-numbering="false">
        <text:list-item>
          <text:p text:style-name="List_20_1_Content_First"> Nice’s proximity to the Mediterranean makes it an excellent place for fresh seafood. Fishmongers, or <text:span text:style-name="Strong_20_Emphasis">poissonneries</text:span>, offer the freshest catches, including:</text:p>
          <text:list text:style-name="List_20_1">
            <text:list-item>
              <text:p text:style-name="List_20_1_Content"> <text:span text:style-name="Strong_20_Emphasis">Poissonnerie Bleu Marin</text:span>: Known for its variety of fish, shellfish, and prepared seafood dishes.</text:p>
            </text:list-item>
            <text:list-item>
              <text:p text:style-name="List_20_1_Content_Last"> <text:span text:style-name="Strong_20_Emphasis">Marché de la Libération</text:span>: A market area with numerous fishmongers selling daily catches.</text:p>
            </text:list-item>
          </text:list>
        </text:list-item>
      </text:list>
      <text:list text:style-name="List_20_1" text:continue-numbering="false">
        <text:list-item>
          <text:p text:style-name="List_20_1_Content_First"> <text:span text:style-name="Strong_20_Emphasis">What to Buy</text:span>:</text:p>
          <text:list text:style-name="List_20_1">
            <text:list-item>
              <text:p text:style-name="List_20_1_Content"> <text:span text:style-name="Strong_20_Emphasis">Local Favorites</text:span>: Sea bass (bar), red mullet (rouget), sardines, and Mediterranean shellfish.</text:p>
            </text:list-item>
            <text:list-item>
              <text:p text:style-name="List_20_1_Content_Last"> Ask for “filets” (fillets) if you prefer your fish prepped and ready to cook.</text:p>
            </text:list-item>
          </text:list>
        </text:list-item>
      </text:list>
      <text:h text:style-name="Heading_20_2" text:outline-level="2"><text:bookmark-start text:name="__RefHeading___fresh_markets_marches_8"/><text:bookmark-start text:name="fresh_markets_marches"/>Fresh Markets (Marchés)<text:bookmark-end text:name="__RefHeading___fresh_markets_marches_8"/><text:bookmark-end text:name="fresh_markets_marches"/></text:h>
      <text:list text:style-name="List_20_1" text:continue-numbering="false">
        <text:list-item>
          <text:p text:style-name="List_20_1_Content_First"> Outdoor Fresh Markets are at the heart of food shopping in Nice, providing fresh produce, cheeses, meats, and more:</text:p>
          <text:list text:style-name="List_20_1">
            <text:list-item>
              <text:p text:style-name="List_20_1_Content"> <text:span text:style-name="Strong_20_Emphasis">Cours Saleya Market</text:span>:</text:p>
              <text:list text:style-name="List_20_1">
                <text:list-item>
                  <text:p text:style-name="List_20_1_Content"> Located in the Old Town, this vibrant market is ideal for fresh fruits, vegetables, flowers, and local products like olives and tapenade.</text:p>
                </text:list-item>
                <text:list-item>
                  <text:p text:style-name="List_20_1_Content"> Open daily (except Mondays when it transforms into an antique market).</text:p>
                </text:list-item>
              </text:list>
            </text:list-item>
            <text:list-item>
              <text:p text:style-name="List_20_1_Content"> <text:span text:style-name="Strong_20_Emphasis">Marché de la Libération</text:span>:</text:p>
              <text:list text:style-name="List_20_1">
                <text:list-item>
                  <text:p text:style-name="List_20_1_Content"> A more local market offering high-quality produce, meats, fish, and regional goods.</text:p>
                </text:list-item>
              </text:list>
            </text:list-item>
            <text:list-item>
              <text:p text:style-name="List_20_1_Content_Last"> <text:span text:style-name="Strong_20_Emphasis">Local Tip</text:span>: Arrive early for the freshest selection and best variety.</text:p>
            </text:list-item>
          </text:list>
        </text:list-item>
      </text:list>
      <text:h text:style-name="Heading_20_2" text:outline-level="2"><text:bookmark-start text:name="__RefHeading___cheese_shops_fromageries_9"/><text:bookmark-start text:name="cheese_shops_fromageries"/>Cheese Shops (Fromageries)<text:bookmark-end text:name="__RefHeading___cheese_shops_fromageries_9"/><text:bookmark-end text:name="cheese_shops_fromageries"/></text:h>
      <text:list text:style-name="List_20_1" text:continue-numbering="false">
        <text:list-item>
          <text:p text:style-name="List_20_1_Content_First"> <text:span text:style-name="Strong_20_Emphasis">Fromageries</text:span> are dedicated cheese shops with incredible selections of French and local cheeses:</text:p>
          <text:list text:style-name="List_20_1">
            <text:list-item>
              <text:p text:style-name="List_20_1_Content"> <text:span text:style-name="Strong_20_Emphasis">Fromagerie du Vieux Nice</text:span>: Offers artisanal cheeses, including regional specialties like tomme, chèvre, and Brie.</text:p>
            </text:list-item>
            <text:list-item>
              <text:p text:style-name="List_20_1_Content_Last"> <text:span text:style-name="Strong_20_Emphasis">Local Tip</text:span>: Ask for a cheese recommendation based on your meal or wine choice, or select from our list of <text:a xlink:type="simple" xlink:href="https://parisyank.com/doku.php?id=paris_yank:eat:preparein:menus:artisanal_cheeses" text:style-name="Internet_20_link" text:visited-style-name="Visited_20_Internet_20_Link">Artisanal Cheeses</text:a>.</text:p>
            </text:list-item>
          </text:list>
        </text:list-item>
      </text:list>
      <text:h text:style-name="Heading_20_2" text:outline-level="2"><text:bookmark-start text:name="__RefHeading___wine_shops_caves_a_vin_10"/><text:bookmark-start text:name="wine_shops_caves_a_vin"/>Wine Shops (Caves à Vin)<text:bookmark-end text:name="__RefHeading___wine_shops_caves_a_vin_10"/><text:bookmark-end text:name="wine_shops_caves_a_vin"/></text:h>
      <text:list text:style-name="List_20_1" text:continue-numbering="false">
        <text:list-item>
          <text:p text:style-name="List_20_1_Content_First"> <text:span text:style-name="Strong_20_Emphasis">Caves à vin</text:span> specialize in local and French wines:</text:p>
          <text:list text:style-name="List_20_1">
            <text:list-item>
              <text:p text:style-name="List_20_1_Content"> <text:span text:style-name="Strong_20_Emphasis">Cave Caprioglio</text:span>: Known for its wide selection of wines, including Provence rosés.</text:p>
            </text:list-item>
            <text:list-item>
              <text:p text:style-name="List_20_1_Content_Last"> <text:span text:style-name="Strong_20_Emphasis">What to Try</text:span>: Local rosés, reds from the Rhone Valley, and sparkling Crémant de Bourgogne. Don't forget to chill at least one bottle of authentic French Champagne.</text:p>
            </text:list-item>
          </text:list>
        </text:list-item>
      </text:list>
      <text:h text:style-name="Heading_20_2" text:outline-level="2"><text:bookmark-start text:name="__RefHeading___specialty_stores_11"/><text:bookmark-start text:name="specialty_stores"/>Specialty Stores<text:bookmark-end text:name="__RefHeading___specialty_stores_11"/><text:bookmark-end text:name="specialty_stores"/></text:h>
      <text:list text:style-name="List_20_1" text:continue-numbering="false">
        <text:list-item>
          <text:p text:style-name="List_20_1_Content_First"> <text:span text:style-name="Strong_20_Emphasis">Olive Oil Shops</text:span>:</text:p>
          <text:list text:style-name="List_20_1">
            <text:list-item>
              <text:p text:style-name="List_20_1_Content"> Nice is famous for its olive oil, and specialty shops like <text:span text:style-name="Strong_20_Emphasis">Alziari</text:span> offer high-quality oils and tapenades.</text:p>
            </text:list-item>
          </text:list>
        </text:list-item>
        <text:list-item>
          <text:p text:style-name="List_20_1_Content"> <text:span text:style-name="Strong_20_Emphasis">Spice and Herb Stores</text:span>:</text:p>
          <text:list text:style-name="List_20_1">
            <text:list-item>
              <text:p text:style-name="List_20_1_Content"> <text:span text:style-name="Strong_20_Emphasis">Herbes de Provence</text:span> and local spices can be found at markets or stores like <text:span text:style-name="Strong_20_Emphasis">Epices &amp; Saveurs</text:span>.</text:p>
            </text:list-item>
          </text:list>
        </text:list-item>
        <text:list-item>
          <text:p text:style-name="List_20_1_Content_Last"> <text:span text:style-name="Strong_20_Emphasis">Delis</text:span>: Shops like <text:span text:style-name="Strong_20_Emphasis">Maison Auer</text:span> also sell fine sweets, jams, and chocolates.</text:p>
        </text:list-item>
      </text:list>
      <text:h text:style-name="Heading_20_2" text:outline-level="2"><text:bookmark-start text:name="__RefHeading___tips_for_long-term_residents_12"/><text:bookmark-start text:name="tips_for_long-term_residents"/>Tips for Long-Term Residents<text:bookmark-end text:name="__RefHeading___tips_for_long-term_residents_12"/><text:bookmark-end text:name="tips_for_long-term_residents"/></text:h>
      <text:list text:style-name="List_20_1" text:continue-numbering="false">
        <text:list-item>
          <text:p text:style-name="List_20_1_Content_First"> <text:span text:style-name="Strong_20_Emphasis">Bring Cash for Open-Air Fresh Markets</text:span>: Some market vendors only accept cash.</text:p>
        </text:list-item>
        <text:list-item>
          <text:p text:style-name="List_20_1_Content"> <text:span text:style-name="Strong_20_Emphasis">Shopping Hours</text:span>: Markets are typically open in the mornings until early afternoon. Supermarkets stay open later, but many small stores close for lunch between 12:00 and 14:00.</text:p>
        </text:list-item>
        <text:list-item>
          <text:p text:style-name="List_20_1_Content"> <text:span text:style-name="Strong_20_Emphasis">Reusable Bags</text:span>: Always carry a reusable bag for groceries, as plastic bags are rarely provided.</text:p>
        </text:list-item>
        <text:list-item>
          <text:p text:style-name="List_20_1_Content_Last"> <text:span text:style-name="Strong_20_Emphasis">Weekly Markets</text:span>: Use the weekly markets to stock up on fresh produce and local specialties.</text:p>
        </text:list-item>
      </text:list>
      <text:p text:style-name="Text_20_body">Shopping for food in Nice is both a practical and enjoyable experience. The variety of supermarkets, specialty stores, and traditional markets ensures that residents have everything they need to cook delicious meals at home, using some of the best ingredients the region has to offer.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7::12:53</meta:creation-date>
    <dc:creator>Generated</dc:creator>
    <dc:date>2026-08-22T17::12:53</dc:date>
    <dc:language>en-US</dc:language>
    <meta:editing-cycles>1</meta:editing-cycles>
    <meta:editing-duration>PT0S</meta:editing-duration>
    <dc:title>paris_yank:go:nice:eat:foodshopping</dc:title>
  </office:meta>
</office:document-meta>
</file>