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equestrian_activities_in_the_cote_d_azur"/><text:bookmark-start text:name="__RefHeading___equestrian_cote_d_azur_1"/><text:bookmark-start text:name="equestrian_cote_d_azur"/>Equestrian Côte d'Azur<text:bookmark-end text:name="__RefHeading___equestrian_cote_d_azur_1"/><text:bookmark-end text:name="equestrian_cote_d_azur"/></text:h>
      <text:p text:style-name="Text_20_body">The <text:a xlink:type="simple" xlink:href="https://en.wikipedia.org/wiki/French_Riviera" text:style-name="Internet_20_link" text:visited-style-name="Visited_20_Internet_20_Link">Côte d'Azur</text:a> carries a reputation built on beaches, casinos, and film festivals, but its equestrian culture runs deep and wide. From the Roman city of Cemenelum on the hills above Nice — where cavalry cohorts once trained in the amphitheatre now surrounded by olive trees — through the aristocratic stable yards of Belle Époque Cimiez to the glittering spectacle of the <text:a xlink:type="simple" xlink:href="https://en.wikipedia.org/wiki/Longines_Global_Champions_Tour" text:style-name="Internet_20_link" text:visited-style-name="Visited_20_Internet_20_Link">Longines Global Champions Tour</text:a> at Monaco's Port Hercule, the horse has been a constant presence along this coast.</text:p>
      <text:p text:style-name="Text_20_body">Today the region supports a network of riding clubs and trail operations that spans the full range of landscapes available to it: the coastal strip, the forested pre-Alpine hills, the high valleys of the <text:a xlink:type="simple" xlink:href="https://en.wikipedia.org/wiki/Mercantour_National_Park" text:style-name="Internet_20_link" text:visited-style-name="Visited_20_Internet_20_Link">Mercantour</text:a>, and the volcanic red massif of the <text:a xlink:type="simple" xlink:href="https://en.wikipedia.org/wiki/Massif_de_l&amp;#39;Estérel" text:style-name="Internet_20_link" text:visited-style-name="Visited_20_Internet_20_Link">Estérel</text:a> to the west. Competition at the highest international level takes place here each summer; at the same time, a beginner can mount a gentle horse within twenty minutes of Nice city centre and find themselves in open country.</text:p>
      <text:p text:style-name="Text_20_body">This page covers the principal equestrian centres in the Alpes-Maritimes and adjacent departments, the trail-riding landscape, the Monaco show-jumping competition, para-equestrian provision, and practical guidance for visitors and residents.</text:p>
      <text:h text:style-name="Heading_20_2" text:outline-level="2"><text:bookmark-start text:name="__RefHeading___the_riding_landscape_2"/><text:bookmark-start text:name="the_riding_landscape"/>The Riding Landscape<text:bookmark-end text:name="__RefHeading___the_riding_landscape_2"/><text:bookmark-end text:name="the_riding_landscape"/></text:h>
      <text:p text:style-name="Text_20_body">The geography of the Côte d'Azur offers four distinct riding environments within short reach of Nice.</text:p>
      <text:p text:style-name="Text_20_body"><text:span text:style-name="Strong_20_Emphasis">The coastal hinterland</text:span> — the band of hills between the seafront and the pre-Alps — holds the majority of the region's riding clubs. At altitudes of 200 to 700 metres, the terrain combines forest tracks, scrubland paths, olive groves, and viewpoints over the Mediterranean. The climate is reliably mild; riders can work outdoors for ten or eleven months of the year without significant disruption from cold.</text:p>
      <text:p text:style-name="Text_20_body"><text:span text:style-name="Strong_20_Emphasis">The pre-Alpine valleys</text:span> — the valleys of the Vésubie, the Tinée, the Roya, and the Var above its coastal plain — open into mountain riding country of a very different character. Elevation increases sharply, pastures replace maquis, and the views switch from sea to peaks. The villages of the arrière-pays perch on hillsides or in valley floors much as they have for centuries. Riding here feels genuinely remote even when Nice is forty minutes away by road.</text:p>
      <text:p text:style-name="Text_20_body"><text:span text:style-name="Strong_20_Emphasis"><text:a xlink:type="simple" xlink:href="https://en.wikipedia.org/wiki/Mercantour_National_Park" text:style-name="Internet_20_link" text:visited-style-name="Visited_20_Internet_20_Link">Parc National du Mercantour</text:a></text:span> — the great alpine wilderness along the Italian border — offers the region's most ambitious equestrian terrain: multi-day itinerant rides at altitudes between 1,500 and 2,800 metres, through high alpine pastures, across passes, and into the <text:a xlink:type="simple" xlink:href="https://en.wikipedia.org/wiki/Vallée_des_Merveilles" text:style-name="Internet_20_link" text:visited-style-name="Visited_20_Internet_20_Link">Vallée des Merveilles</text:a>, whose rock faces are covered in prehistoric Bronze Age engravings. Riding here is seasonal (broadly April to September), guided, and physically demanding.</text:p>
      <text:p text:style-name="Text_20_body"><text:span text:style-name="Strong_20_Emphasis">The Estérel Massif</text:span> — a protected volcanic outcrop of red porphyry rock, pine and oak forest, and dramatic viewpoints over the sea, extending from the western edge of Cannes toward Fréjus and Saint-Raphaël — provides excellent riding for all levels through marked forest trails, with no altitude challenges.</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summer (July–August), trail rides in the coastal zone are best undertaken in the early morning or late afternoon to avoid heat. Hydration for both rider and horse is essential; reputable operators plan routes around water sources and natural shade. Many centres close trails in high fire-risk periods, particularly in the Estérel Massif — always check with the operator before booking a summer ride.
</text:p>
          </table:table-cell>
        </table:table-row>
      </table:table>
      <text:h text:style-name="Heading_20_2" text:outline-level="2"><text:bookmark-start text:name="__RefHeading___equestrian_centres_3"/><text:bookmark-start text:name="equestrian_centres"/>Equestrian Centres<text:bookmark-end text:name="__RefHeading___equestrian_centres_3"/><text:bookmark-end text:name="equestrian_centres"/></text:h>
      <text:h text:style-name="Heading_20_3" text:outline-level="3"><text:bookmark-start text:name="__RefHeading___nice_and_the_immediate_environs_4"/><text:bookmark-start text:name="nice_and_the_immediate_environs"/>Nice and the Immediate Environs<text:bookmark-end text:name="__RefHeading___nice_and_the_immediate_environs_4"/><text:bookmark-end text:name="nice_and_the_immediate_environs"/></text:h>
      <text:h text:style-name="Heading_20_4" text:outline-level="4"><text:bookmark-start text:name="__RefHeading___club_hippique_de_nice_chn_5"/><text:bookmark-start text:name="club_hippique_de_nice_chn"/>Club Hippique de Nice (CHN)<text:bookmark-end text:name="__RefHeading___club_hippique_de_nice_chn_5"/><text:bookmark-end text:name="club_hippique_de_nice_chn"/></text:h>
      <text:p text:style-name="Text_20_body">The flagship equestrian establishment of the Côte d'Azur, and since its comprehensive reconstruction in 2012, the largest and best-equipped club in the <text:a xlink:type="simple" xlink:href="https://en.wikipedia.org/wiki/Provence-Alpes-Côte_d&amp;#39;Azur" text:style-name="Internet_20_link" text:visited-style-name="Visited_20_Internet_20_Link">PACA</text:a> region. The CHN occupies a ten-hectare site in the plain of the Var, at the western edge of Nice near the two golf courses of the city.</text:p>
      <text:list text:style-name="List_20_1" text:continue-numbering="false">
        <text:list-item>
          <text:p text:style-name="List_20_1_Content_First"> <text:span text:style-name="Strong_20_Emphasis">Address</text:span>: 8 boulevard des Jardiniers, 06200 Nice</text:p>
        </text:list-item>
        <text:list-item>
          <text:p text:style-name="List_20_1_Content"> <text:span text:style-name="Strong_20_Emphasis">Website</text:span>: <text:a xlink:type="simple" xlink:href="https://www.nicecheval.com" text:style-name="Internet_20_link" text:visited-style-name="Visited_20_Internet_20_Link">nicecheval.com</text:a></text:p>
        </text:list-item>
        <text:list-item>
          <text:p text:style-name="List_20_1_Content_Last"> <text:span text:style-name="Strong_20_Emphasis">Opening hours</text:span>: Open every day of the year except 25 December and 1 January, 08:30–21:00. Reception: Mon/Tue/Thu/Fri 15:00–20:00; Wed 08:30–12:00 and 13:30–19:30; Sat/Sun 08:30–12:00 and 13:30–18:30.</text:p>
        </text:list-item>
      </text:list>
      <text:p text:style-name="Text_20_body">The facilities include six outdoor arenas (carrières), one covered manège (indoor school), 132 loose boxes, nine tack rooms (selleries), and three wash-down areas. The club operates a full riding school from initiation (from age 4, on ponies) through to competition preparation across all disciplines: show jumping (CSO), dressage, equifun, horse-ball, and vaulting. Holiday courses run during all French school holiday periods (Zone B). The CHN's pension de propriétaires (owner livery) accepts horses on permanent or transit boarding, with automatic water, shavings bedding, and nightly rates available.</text:p>
      <text:p text:style-name="Text_20_body">The club hosts its own competition calendar — including CSO events at local and regional level — and provides the training infrastructure for riders working toward <text:a xlink:type="simple" xlink:href="https://en.wikipedia.org/wiki/Fédération_Française_d&amp;#39;Équitation" text:style-name="Internet_20_link" text:visited-style-name="Visited_20_Internet_20_Link">FFE</text:a> Galop examinations at all levels.</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A 20% reduction on the annual membership (droit d'entrée) applies to the third and subsequent members of the same family. Contact the reception for current tariff information, as pricing for lessons and livery is updated annually.
</text:p>
          </table:table-cell>
        </table:table-row>
      </table:table>
      <text:h text:style-name="Heading_20_4" text:outline-level="4"><text:bookmark-start text:name="__RefHeading___les_ecuries_de_la_tour_saint-laurent-du-var_6"/><text:bookmark-start text:name="les_ecuries_de_la_tour_saint-laurent-du-var"/>Les Écuries de la Tour (Saint-Laurent-du-Var)<text:bookmark-end text:name="__RefHeading___les_ecuries_de_la_tour_saint-laurent-du-var_6"/><text:bookmark-end text:name="les_ecuries_de_la_tour_saint-laurent-du-var"/></text:h>
      <text:p text:style-name="Text_20_body">A picturesque and welcoming centre in Saint-Laurent-du-Var, immediately west of Nice across the river. The stables are laid out on a former 17th-century domain framed by ancient olive trees and offer both riding instruction and leisure trail outings into the hinterland above the coast. The centre combines equestrian activities with a restaurant on site, making it suited to a half-day or full-day family visit rather than just a riding lesson. The maritime backdrop gives way quickly to a more rural character as the trails climb above the coastal plain.</text:p>
      <text:h text:style-name="Heading_20_4" text:outline-level="4"><text:bookmark-start text:name="__RefHeading___centre_equestre_agasc_nice_area_7"/><text:bookmark-start text:name="centre_equestre_agasc_nice_area"/>Centre Équestre AGASC (Nice area)<text:bookmark-end text:name="__RefHeading___centre_equestre_agasc_nice_area_7"/><text:bookmark-end text:name="centre_equestre_agasc_nice_area"/></text:h>
      <text:p text:style-name="Text_20_body">A club affiliated with the Nice metropolitan area that welcomes riders from age 3 to 90 and runs group courses seven days a week. The teaching team holds state qualifications (Brevet d'État or Diplôme d'État) and adapts sessions to the individual rider's level and goals. Holiday courses and a summer horse festival with pony rides run during school vacation periods, making it a practical option for families staying in Nice. Detailed current information on location and programme is available through the Nice tourist office or the FFE club directory.</text:p>
      <text:h text:style-name="Heading_20_3" text:outline-level="3"><text:bookmark-start text:name="__RefHeading___the_pre-alpine_hinterland_8"/><text:bookmark-start text:name="the_pre-alpine_hinterland"/>The Pre-Alpine Hinterland<text:bookmark-end text:name="__RefHeading___the_pre-alpine_hinterland_8"/><text:bookmark-end text:name="the_pre-alpine_hinterland"/></text:h>
      <text:h text:style-name="Heading_20_4" text:outline-level="4"><text:bookmark-start text:name="__RefHeading___ranch_el_bronco_col_de_vence_9"/><text:bookmark-start text:name="ranch_el_bronco_col_de_vence"/>Ranch El Bronco (Col de Vence)<text:bookmark-end text:name="__RefHeading___ranch_el_bronco_col_de_vence_9"/><text:bookmark-end text:name="ranch_el_bronco_col_de_vence"/></text:h>
      <text:p text:style-name="Text_20_body">Positioned at the Col de Vence — a mountain pass north-west of Nice at around 960 metres altitude with a panoramic view stretching from the Baie des Anges to the Lérins Islands and the Gorges de la Cagnes — Ranch El Bronco operates within a large listed natural site criss-crossed by equestrian trails. The ranch offers:</text:p>
      <text:list text:style-name="List_20_1" text:continue-numbering="false">
        <text:list-item>
          <text:p text:style-name="List_20_1_Content_First"> Riding school lessons and progressive training</text:p>
        </text:list-item>
        <text:list-item>
          <text:p text:style-name="List_20_1_Content"> Leisure trail rides through the surrounding maquis and forest</text:p>
        </text:list-item>
        <text:list-item>
          <text:p text:style-name="List_20_1_Content"> Pony rides for young children</text:p>
        </text:list-item>
        <text:list-item>
          <text:p text:style-name="List_20_1_Content_Last"> Sessions adapted for riders with disabilities</text:p>
        </text:list-item>
      </text:list>
      <text:p text:style-name="Text_20_body">The view from the Col de Vence is among the finest accessible by road in the Alpes-Maritimes: on clear days the Alps stretch east to the Italian border and west toward the Esterel. Open Tuesday, Wednesday, Thursday, Friday, and weekends 10:00–18:00. Contact the ranch directly for current pricing and booking. <text:a xlink:type="simple" xlink:href="https://www.explorenicecotedazur.com" text:style-name="Internet_20_link" text:visited-style-name="Visited_20_Internet_20_Link">Listed with the Nice Côte d'Azur tourist office</text:a>.</text:p>
      <text:h text:style-name="Heading_20_4" text:outline-level="4"><text:bookmark-start text:name="__RefHeading___ecuries_hippo-camps_contes_10"/><text:bookmark-start text:name="ecuries_hippo-camps_contes"/>Écuries Hippo-Camps (Contes)<text:bookmark-end text:name="__RefHeading___ecuries_hippo-camps_contes_10"/><text:bookmark-end text:name="ecuries_hippo-camps_contes"/></text:h>
      <text:p text:style-name="Text_20_body">Located in Contes, around 15 kilometres north-east of Nice in the hills above the Paillon valley, Hippo-Camps provides access to an extensive network of riding trails in the foothills of the pre-Alps. The terrain is more sheltered than coastal routes and the trails connect through chestnut and oak forest typical of the interior valleys. Suitable for riders who want to explore the countryside beyond the coastal strip without committing to a full mountain itinerary.</text:p>
      <text:h text:style-name="Heading_20_4" text:outline-level="4"><text:bookmark-start text:name="__RefHeading___a_cheval_sur_les_monts_11"/><text:bookmark-start text:name="a_cheval_sur_les_monts"/>A Cheval Sur les Monts<text:bookmark-end text:name="__RefHeading___a_cheval_sur_les_monts_11"/><text:bookmark-end text:name="a_cheval_sur_les_monts"/></text:h>
      <text:p text:style-name="Text_20_body">Situated around ten kilometres north-east of Nice, this centre dedicates its programme to all categories of rider — professional, leisure, beginner, child — and organises group riding programmes and organised trail rides in the pre-Alpine terrain surrounding it. The schedule includes multi-hour excursions into the hills above the coast.</text:p>
      <text:h text:style-name="Heading_20_4" text:outline-level="4"><text:bookmark-start text:name="__RefHeading___centre_equestre_des_preisses_peillon_12"/><text:bookmark-start text:name="centre_equestre_des_preisses_peillon"/>Centre Équestre des Preisses (Peillon)<text:bookmark-end text:name="__RefHeading___centre_equestre_des_preisses_peillon_12"/><text:bookmark-end text:name="centre_equestre_des_preisses_peillon"/></text:h>
      <text:p text:style-name="Text_20_body">Tucked into the medieval village of <text:a xlink:type="simple" xlink:href="https://en.wikipedia.org/wiki/Peillon" text:style-name="Internet_20_link" text:visited-style-name="Visited_20_Internet_20_Link">Peillon</text:a> — one of the best-preserved perched villages in the Alpes-Maritimes, around 20 minutes from Monaco by road — this multi-discipline centre offers instruction in show jumping, dressage, horse-ball, and contests. The covered arena allows year-round operation regardless of weather. Instruction is offered from age 4 upward; lessons are available from around €20, making it an accessible option. The combination of the surrounding mountain landscape and the village's dramatic setting makes visiting in itself worthwhile.</text:p>
      <text:h text:style-name="Heading_20_4" text:outline-level="4"><text:bookmark-start text:name="__RefHeading___centre_equestre_monti_near_the_italian_border_13"/><text:bookmark-start text:name="centre_equestre_monti_near_the_italian_border"/>Centre Équestre Monti (near the Italian border)<text:bookmark-end text:name="__RefHeading___centre_equestre_monti_near_the_italian_border_13"/><text:bookmark-end text:name="centre_equestre_monti_near_the_italian_border"/></text:h>
      <text:p text:style-name="Text_20_body">A family-run club that has taught children and teenagers since 1979, offering instruction in both French and Italian in dressage, jumping, and pony games. The bilingual provision reflects the proximity to Italy and the mixed French-Italian community of the eastern Alpes-Maritimes. Children progress through the FFE Galop examination system and learn stable management — grooming, horse care — alongside riding skills. </text:p>
      <text:h text:style-name="Heading_20_4" text:outline-level="4"><text:bookmark-start text:name="__RefHeading___association_babieca_14"/><text:bookmark-start text:name="association_babieca"/>Association Babieca<text:bookmark-end text:name="__RefHeading___association_babieca_14"/><text:bookmark-end text:name="association_babieca"/></text:h>
      <text:p text:style-name="Text_20_body">Located around ten kilometres north of Nice, Association Babieca organises trail rides and introductory programmes aimed at visitors wanting to discover the immediate hinterland of the city. A practical option for a half-day equestrian excursion without committing to a longer journey into the mountains.</text:p>
      <text:h text:style-name="Heading_20_3" text:outline-level="3"><text:bookmark-start text:name="__RefHeading___the_esterel_and_eastern_var_15"/><text:bookmark-start text:name="the_esterel_and_eastern_var"/>The Estérel and Eastern Var<text:bookmark-end text:name="__RefHeading___the_esterel_and_eastern_var_15"/><text:bookmark-end text:name="the_esterel_and_eastern_var"/></text:h>
      <text:p text:style-name="Text_20_body">The Estérel Massif, stretching across the border between Alpes-Maritimes and Var between Cannes and Fréjus/Saint-Raphaël, holds a collection of ranches that specialise in leisure trail riding through the protected forest, with views toward the sea and the distinctive red volcanic rock formations. Operators in this area include:</text:p>
      <text:list text:style-name="List_20_1" text:continue-numbering="false">
        <text:list-item>
          <text:p text:style-name="List_20_1_Content_First"> <text:span text:style-name="Strong_20_Emphasis">Ranch Les 3 Fers</text:span>: Outings all year for beginners along forest trails with sea viewpoints. Also runs children's half-day sessions and school holiday courses.</text:p>
        </text:list-item>
        <text:list-item>
          <text:p text:style-name="List_20_1_Content"> <text:span text:style-name="Strong_20_Emphasis">Le Haras des Villars</text:span>: Year-round rides through the Provençal forests surrounding the ranch, at the western end of the Estérel near Fréjus/Puget-sur-Argens.</text:p>
        </text:list-item>
        <text:list-item>
          <text:p text:style-name="List_20_1_Content_Last"> <text:span text:style-name="Strong_20_Emphasis">My Little Western Pony</text:span>: Pony and horse rides from age 4; the Échappée Belles (2.5-hour ride) and sunset rides offer adults a longer experience. The Rocher de Roquebrune provides a distinctive landmark on many of the routes.</text:p>
        </text:list-item>
      </text:list>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Rides in the Estérel are restricted in periods of high fire risk, particularly from July 15 to September 15, when access to certain forest zones may be prohibited or limited to specific hours. Confirm operating status directly with the ranch before booking during peak summer.
</text:p>
          </table:table-cell>
        </table:table-row>
      </table:table>
      <text:h text:style-name="Heading_20_3" text:outline-level="3"><text:bookmark-start text:name="__RefHeading___toward_the_mercantourmountain_riding_16"/><text:bookmark-start text:name="toward_the_mercantourmountain_riding"/>Toward the Mercantour: Mountain Riding<text:bookmark-end text:name="__RefHeading___toward_the_mercantourmountain_riding_16"/><text:bookmark-end text:name="toward_the_mercantourmountain_riding"/></text:h>
      <text:h text:style-name="Heading_20_4" text:outline-level="4"><text:bookmark-start text:name="__RefHeading___horse_and_ventures_sainte-agnes_17"/><text:bookmark-start text:name="horse_and_ventures_sainte-agnes"/>Horse and Ventures (Sainte-Agnès)<text:bookmark-end text:name="__RefHeading___horse_and_ventures_sainte-agnes_17"/><text:bookmark-end text:name="horse_and_ventures_sainte-agnes"/></text:h>
      <text:p text:style-name="Text_20_body">Based at <text:a xlink:type="simple" xlink:href="https://en.wikipedia.org/wiki/Sainte-Agnès,_Alpes-Maritimes" text:style-name="Internet_20_link" text:visited-style-name="Visited_20_Internet_20_Link">Sainte-Agnès</text:a> — the highest coastal village in Europe at nearly 800 metres, perched above the bay of Menton and classified among France's Plus Beaux Villages — Horse and Ventures is deeply embedded in the local tradition of summer pastures. The horses spend the autumn and winter at rest; in spring and early summer (April to June) they graze in the maquis of the hillside above the coast, and rides follow the “balconies of the Côte d'Azur” between sea and mountain along paths of exceptional scenic quality. The operation is seasonal and tied to the natural rhythms of the horses and terrain.</text:p>
      <text:h text:style-name="Heading_20_4" text:outline-level="4"><text:bookmark-start text:name="__RefHeading___equestrian_expeditions_in_the_mercantour_18"/><text:bookmark-start text:name="equestrian_expeditions_in_the_mercantour"/>Equestrian Expeditions in the Mercantour<text:bookmark-end text:name="__RefHeading___equestrian_expeditions_in_the_mercantour_18"/><text:bookmark-end text:name="equestrian_expeditions_in_the_mercantour"/></text:h>
      <text:p text:style-name="Text_20_body">Several specialist operators run multi-day itinerant rides through the <text:a xlink:type="simple" xlink:href="https://en.wikipedia.org/wiki/Mercantour_National_Park" text:style-name="Internet_20_link" text:visited-style-name="Visited_20_Internet_20_Link">Parc National du Mercantour</text:a>, the great arc of mountain wilderness along the Italian border north and north-east of Nice. These rides are not for beginners: the terrain is steep, the daily riding time is five to eight hours, and riders must be comfortable at all paces and capable of dismounting and leading their horses on steep technical passages.</text:p>
      <text:p text:style-name="Text_20_body">The most celebrated route follows a section of the Via Alpina — the long-distance path linking the Mediterranean to the Adriatic — through the Mercantour from Saint-Dalmas-le-Selvage toward the upper Var valley and beyond. A typical itinerary from the Boréon valley, accessible from Saint-Martin-Vésubie north of Nice, runs for six or seven days with overnight stays at mountain refuges, guesthouses, or farms in the valleys. Highlights include:</text:p>
      <text:list text:style-name="List_20_1" text:continue-numbering="false">
        <text:list-item>
          <text:p text:style-name="List_20_1_Content_First"> Crossing the Tinée valley by mountain paths at altitude</text:p>
        </text:list-item>
        <text:list-item>
          <text:p text:style-name="List_20_1_Content"> Overnight stays in mountain refuges with views of the peaks</text:p>
        </text:list-item>
        <text:list-item>
          <text:p text:style-name="List_20_1_Content"> The high plateaus of the upper Var, where sheep dogs still work the flocks in summer pastures</text:p>
        </text:list-item>
        <text:list-item>
          <text:p text:style-name="List_20_1_Content_Last"> Optional guided access to the <text:a xlink:type="simple" xlink:href="https://en.wikipedia.org/wiki/Vallée_des_Merveilles" text:style-name="Internet_20_link" text:visited-style-name="Visited_20_Internet_20_Link">Vallée des Merveilles</text:a> and its 40,000+ Bronze Age rock engravings, the region's most remarkable archaeological site</text:p>
        </text:list-item>
      </text:list>
      <text:p text:style-name="Text_20_body">Operators including <text:a xlink:type="simple" xlink:href="https://www.unicorntrails.com" text:style-name="Internet_20_link" text:visited-style-name="Visited_20_Internet_20_Link">Unicorn Trails</text:a> and <text:a xlink:type="simple" xlink:href="https://www.equus-journeys.com" text:style-name="Internet_20_link" text:visited-style-name="Visited_20_Internet_20_Link">Equus Journeys</text:a> regularly list Mercantour itineraries for international riders. Horses for these expeditions are typically raised in open pasture and adapted to mountain terrain. Saddle bags carry overnight essentials; a pack horse supplements for larger groups.</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Certain areas of the Mercantour are designated nature reserves with restricted access for equestrians. Guides operating in the park know the permitted routes and seasonal closures. Always use an authorised local operator rather than attempting to navigate independently in unfamiliar mountain terrain.
</text:p>
          </table:table-cell>
        </table:table-row>
      </table:table>
      <text:h text:style-name="Heading_20_2" text:outline-level="2"><text:bookmark-start text:name="__RefHeading___competitionthe_jumping_international_de_monte-carlo_19"/><text:bookmark-start text:name="competitionthe_jumping_international_de_monte-carlo"/>Competition: The Jumping International de Monte-Carlo<text:bookmark-end text:name="__RefHeading___competitionthe_jumping_international_de_monte-carlo_19"/><text:bookmark-end text:name="competitionthe_jumping_international_de_monte-carlo"/></text:h>
      <text:p text:style-name="Text_20_body">The most prestigious equestrian event on the Côte d'Azur — and one of the most spectacular anywhere — is the <text:span text:style-name="Strong_20_Emphasis">Jumping International de Monte-Carlo</text:span>, held annually in early July at Port Hercule in the Principality of Monaco. Since its inaugural edition in 2006, the competition has grown into the third-largest sporting event in Monaco after the Formula 1 Grand Prix and the Tennis Masters, and a fixture of the <text:a xlink:type="simple" xlink:href="https://en.wikipedia.org/wiki/Longines_Global_Champions_Tour" text:style-name="Internet_20_link" text:visited-style-name="Visited_20_Internet_20_Link">Longines Global Champions Tour</text:a> (LGCT), the closest equivalent in show jumping to Formula 1's world championship circuit.</text:p>
      <text:h text:style-name="Heading_20_3" text:outline-level="3"><text:bookmark-start text:name="__RefHeading___the_setting_20"/><text:bookmark-start text:name="the_setting"/>The Setting<text:bookmark-end text:name="__RefHeading___the_setting_20"/><text:bookmark-end text:name="the_setting"/></text:h>
      <text:p text:style-name="Text_20_body">The arena at Port Hercule is arguably the most extraordinary in international show jumping. Each summer, the port's quayside is dismantled and rebuilt as an equestrian stadium: tons of fibrous sand are transported to create the competition surface, the dockside becomes stabling for the competing horses, and the backdrop of luxury superyachts, the Prince's Palace on the Rock, and the Mediterranean beyond creates a setting that no other LGCT venue can match. The horses rest among the yachts between sessions — a visual juxtaposition that has become one of the defining images of elite equestrian sport.</text:p>
      <text:p text:style-name="Text_20_body">The course itself is notorious for its difficulty. Monaco's confined port space means the arena is small, narrow, and full of tight turns — a technically demanding layout that rewards precision and control over raw power. Regular spectators describe it as the “Formula 1 circuit” of show jumping, with comparable demands on the nerve of both horse and rider.</text:p>
      <text:h text:style-name="Heading_20_3" text:outline-level="3"><text:bookmark-start text:name="__RefHeading___the_competition_format_21"/><text:bookmark-start text:name="the_competition_format"/>The Competition Format<text:bookmark-end text:name="__RefHeading___the_competition_format_21"/><text:bookmark-end text:name="the_competition_format"/></text:h>
      <text:p text:style-name="Text_20_body">The three-day event runs from Friday to Sunday, with amateur and national competitions during the day and elite 5-star events in the evening under lights. The competitive programme includes:</text:p>
      <text:list text:style-name="List_20_1" text:continue-numbering="false">
        <text:list-item>
          <text:p text:style-name="List_20_1_Content_First"> <text:span text:style-name="Strong_20_Emphasis">CSI 5\</text:span>* (five-star international show jumping): The highest level of competition, featuring the 30 top-ranked riders on the LGCT world circuit plus wild card entrants. The climax is the <text:span text:style-name="Strong_20_Emphasis">Grand Prix du Prince de Monaco</text:span> on Saturday evening, with prize money of €100,000 or more for the winner.</text:p>
        </text:list-item>
        <text:list-item>
          <text:p text:style-name="List_20_1_Content"> <text:span text:style-name="Strong_20_Emphasis">CSI 2\</text:span>* events: Two-star competitions open to a broader field, with team formats including the Global Champions League where each team must include at least one rider under 25.</text:p>
        </text:list-item>
        <text:list-item>
          <text:p text:style-name="List_20_1_Content_Last"> <text:span text:style-name="Strong_20_Emphasis">The Pro-Am Cup</text:span>: A relay event conceived and sponsored by <text:a xlink:type="simple" xlink:href="https://en.wikipedia.org/wiki/Charlotte_Casiraghi" text:style-name="Internet_20_link" text:visited-style-name="Visited_20_Internet_20_Link">Charlotte Casiraghi</text:a>, held on the second evening. A professional rider (5-star level) is paired with an amateur in a time-trial relay. The course is designed to allow both riders to perform effectively — the amateur covers seven obstacles at 1.10 metres, then passes to the professional who clears obstacles at 1.30 metres. Proceeds support AMADE Mondiale, the children's welfare organisation founded by Princess Grace of Monaco. The cup raised €27,000 at its 2024 edition.</text:p>
        </text:list-item>
      </text:list>
      <text:h text:style-name="Heading_20_3" text:outline-level="3"><text:bookmark-start text:name="__RefHeading___charlotte_casiraghi_and_equestrian_monaco_22"/><text:bookmark-start text:name="charlotte_casiraghi_and_equestrian_monaco"/>Charlotte Casiraghi and Equestrian Monaco<text:bookmark-end text:name="__RefHeading___charlotte_casiraghi_and_equestrian_monaco_22"/><text:bookmark-end text:name="charlotte_casiraghi_and_equestrian_monaco"/></text:h>
      <text:p text:style-name="Text_20_body">Equestrianism in Monaco is inseparable from the Grimaldi family. <text:a xlink:type="simple" xlink:href="https://en.wikipedia.org/wiki/Charlotte_Casiraghi" text:style-name="Internet_20_link" text:visited-style-name="Visited_20_Internet_20_Link">Charlotte Casiraghi</text:a> — daughter of Princess Caroline and granddaughter of Princess Grace — began riding at age four and has been associated with the sport throughout her life. She competed on the Global Champions Tour from 2009 with 219 starts over her competitive career, recording two victories (both in 2014) and achieving her highest-profile win in the Pro-Am Cup at Monaco that year alongside Edwina Tops-Alexander under Gucci sponsorship. She conceived the Pro-Am Cup in 2010, and has served as honorary president of the LGCT Monaco event since the same year. Though she reduced her competitive appearances after 2016, she continues to attend the Monaco competition as a central figure and patron, ensuring the event's proceeds benefit charitable causes.</text:p>
      <text:p text:style-name="Text_20_body">The Grimaldi connection to horses runs across several generations. Princess Caroline passed her own passion for riding to Charlotte; Prince Albert II attends the jumping each year from the royal box, regularly accompanied by members of the family.</text:p>
      <text:h text:style-name="Heading_20_3" text:outline-level="3"><text:bookmark-start text:name="__RefHeading___attending_the_event_23"/><text:bookmark-start text:name="attending_the_event"/>Attending the Event<text:bookmark-end text:name="__RefHeading___attending_the_event_23"/><text:bookmark-end text:name="attending_the_event"/></text:h>
      <text:p text:style-name="Text_20_body">Tickets range from standard seating in Silver and Gold zones around the arena to VIP hospitality packages offering premium views and access to restaurants and exclusive areas. Day passes allow attendance at the amateur daytime competitions; evening tickets cover the elite events. Early booking is recommended; the event typically sells out, particularly for Saturday evening.</text:p>
      <text:list text:style-name="List_20_1" text:continue-numbering="false">
        <text:list-item>
          <text:p text:style-name="List_20_1_Content_First"> Getting there from Nice: The TER train from Nice-Ville to Monaco-Monte Carlo takes around 30 minutes and runs frequently. By car, the A8 motorway reaches Monaco in around 25 minutes from Nice. Nice Côte d'Azur Airport is 20 km from the venue.</text:p>
        </text:list-item>
        <text:list-item>
          <text:p text:style-name="List_20_1_Content_Last"> Official website: <text:a xlink:type="simple" xlink:href="https://www.jumping-monaco.com" text:style-name="Internet_20_link" text:visited-style-name="Visited_20_Internet_20_Link">jumping-monaco.com</text:a></text:p>
        </text:list-item>
      </text:list>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A reduced-price ticket is available on presentation of a valid FFE rider's licence or a student card. Evening sessions under lights are the most atmospheric and recommended for a first visit; the Grand Prix du Prince de Monaco on Saturday is the signature event.
</text:p>
          </table:table-cell>
        </table:table-row>
      </table:table>
      <text:h text:style-name="Heading_20_2" text:outline-level="2"><text:bookmark-start text:name="__RefHeading___para-equestrian_provision_24"/><text:bookmark-start text:name="para-equestrian_provision"/>Para-Equestrian Provision<text:bookmark-end text:name="__RefHeading___para-equestrian_provision_24"/><text:bookmark-end text:name="para-equestrian_provision"/></text:h>
      <text:p text:style-name="Text_20_body">Equestrian sport in France has a strong framework for riders with disabilities, administered jointly by the <text:a xlink:type="simple" xlink:href="https://en.wikipedia.org/wiki/Fédération_Française_d&amp;#39;Équitation" text:style-name="Internet_20_link" text:visited-style-name="Visited_20_Internet_20_Link">Fédération Française d'Équitation</text:a> (FFE) and the Fédération Française Handisport. <text:a xlink:type="simple" xlink:href="https://en.wikipedia.org/wiki/Paralympic_Games" text:style-name="Internet_20_link" text:visited-style-name="Visited_20_Internet_20_Link">Paralympic</text:a> dressage — para-dressage — is the only equestrian discipline in the Paralympic Games and is the only one with a full international competition circuit. Riders compete in grade classifications (Grade I through Grade IV) matched to their level of disability, ensuring fair competition.</text:p>
      <text:h text:style-name="Heading_20_3" text:outline-level="3"><text:bookmark-start text:name="__RefHeading___the_ffe_equi-handi_network_25"/><text:bookmark-start text:name="the_ffe_equi-handi_network"/>The FFE Equi-Handi Network<text:bookmark-end text:name="__RefHeading___the_ffe_equi-handi_network_25"/><text:bookmark-end text:name="the_ffe_equi-handi_network"/></text:h>
      <text:p text:style-name="Text_20_body">The FFE labels certain clubs as <text:span text:style-name="Strong_20_Emphasis">Equi-Handi</text:span> establishments, signifying that they have committed to professional safety standards, appropriately trained instructors, and adapted facilities for riders with physical, sensory, or cognitive disabilities. Facilities at these clubs typically include mounting ramps or assisted mounting (lève-personne systems), adapted saddles with stabilising systems, specialised bridle fittings, and coached handling for horses working with less experienced or less mobile riders.</text:p>
      <text:p text:style-name="Text_20_body">In the Côte d'Azur region, several clubs explicitly offer adapted riding sessions:</text:p>
      <text:list text:style-name="List_20_1" text:continue-numbering="false">
        <text:list-item>
          <text:p text:style-name="List_20_1_Content_First"> <text:span text:style-name="Strong_20_Emphasis">Ranch El Bronco</text:span> (Col de Vence): Advertises sessions for riders with disabilities alongside its standard programme.</text:p>
        </text:list-item>
        <text:list-item>
          <text:p text:style-name="List_20_1_Content"> <text:span text:style-name="Strong_20_Emphasis">Club Hippique de Nice</text:span>: As the leading regional facility, the CHN is the most likely provider of a structured para-equestrian programme in the immediate Nice area; contact the club directly for current provision.</text:p>
        </text:list-item>
        <text:list-item>
          <text:p text:style-name="List_20_1_Content_Last"> Various centres in the pre-Alpine hinterland offer introductory sessions that can be adapted on request.</text:p>
        </text:list-item>
      </text:list>
      <text:h text:style-name="Heading_20_3" text:outline-level="3"><text:bookmark-start text:name="__RefHeading___equitherapie_and_mediation_equine_26"/><text:bookmark-start text:name="equitherapie_and_mediation_equine"/>Équithérapie and Médiation Équine<text:bookmark-end text:name="__RefHeading___equitherapie_and_mediation_equine_26"/><text:bookmark-end text:name="equitherapie_and_mediation_equine"/></text:h>
      <text:p text:style-name="Text_20_body">Distinct from sport, <text:span text:style-name="Strong_20_Emphasis">équithérapie</text:span> (equine-assisted therapy) is a medically supervised therapeutic practice using the horse as a co-therapist. It is practised by professionals trained in both equestrian and medical or psychotherapeutic disciplines and targets a wide range of conditions: physical rehabilitation (hemiplegia, cerebral palsy, sensory impairments), psychiatric and psychological conditions (anxiety disorders, depression, autism spectrum conditions), and social and relational difficulties. The horse's non-judgemental presence and the rhythmic movement of the walk are the primary therapeutic instruments; the goal is not equestrian progress but the rider's broader wellbeing and development.</text:p>
      <text:p text:style-name="Text_20_body"><text:span text:style-name="Strong_20_Emphasis">Hippothérapie</text:span> is a specific variant, administered by physiotherapists, in which the rider is passive and the walk of the horse provides the therapeutic stimulus — movement of the horse's pelvis transfers directly to the rider's pelvis, mimicking and encouraging normal gait patterns.</text:p>
      <text:p text:style-name="Text_20_body">In the PACA region, the association <text:span text:style-name="Strong_20_Emphasis">Handidream</text:span> (based in Tourves, Var) provides an adapted therapeutic animal site (including horses and ponies) accessible to wheelchair users, with équithérapie sessions, adapted carriage rides, and animal-mediation programmes. The association operates on its own therapeutic site and also sends staff to care facilities and private homes. Its remit includes birthday events adapted for children with disabilities and professional training in animal-mediated therapy.</text:p>
      <text:p text:style-name="Text_20_body">Several clubs in the Alpes-Maritimes offer introductory animal-contact sessions for families with children with additional needs; the Nice tourist office and the FFE regional delegate for PACA can indicate the nearest Equi-Handi-labelled facility to any given location.</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Équithérapie and hippothérapie are recognised in France as therapeutic rather than sporting activities. Sessions are conducted by certified practitioners. A sporting or leisure riding session — even one adapted for a rider with a disability — is not the same as équithérapie and does not require or claim medical qualifications. If seeking therapeutic provision specifically, verify the credentials of the practitioner and the programme's aims before booking.
</text:p>
          </table:table-cell>
        </table:table-row>
      </table:table>
      <text:h text:style-name="Heading_20_2" text:outline-level="2"><text:bookmark-start text:name="__RefHeading___practical_information_27"/><text:bookmark-start text:name="practical_information"/>Practical Information<text:bookmark-end text:name="__RefHeading___practical_information_27"/><text:bookmark-end text:name="practical_information"/></text:h>
      <text:h text:style-name="Heading_20_3" text:outline-level="3"><text:bookmark-start text:name="__RefHeading___what_to_wear_28"/><text:bookmark-start text:name="what_to_wear"/>What to Wear<text:bookmark-end text:name="__RefHeading___what_to_wear_28"/><text:bookmark-end text:name="what_to_wear"/></text:h>
      <text:list text:style-name="List_20_1" text:continue-numbering="false">
        <text:list-item>
          <text:p text:style-name="List_20_1_Content_First"> <text:span text:style-name="Strong_20_Emphasis">Helmet</text:span>: Mandatory for all riders at all licensed FFE clubs. Most centres provide helmets for hire if you do not bring your own; quality and fit vary, and regular riders are strongly advised to invest in a certified personal helmet (EN 1384 or ASTM F1163 standard).</text:p>
        </text:list-item>
        <text:list-item>
          <text:p text:style-name="List_20_1_Content"> <text:span text:style-name="Strong_20_Emphasis">Trousers</text:span>: Long, close-fitting trousers or breeches — not jeans, which bunch uncomfortably in the knee area and can cause friction over distance. Leggings are acceptable for short rides.</text:p>
        </text:list-item>
        <text:list-item>
          <text:p text:style-name="List_20_1_Content"> <text:span text:style-name="Strong_20_Emphasis">Footwear</text:span>: Closed-toe shoes with a small heel to prevent the foot sliding through the stirrup. Proper riding boots are optimal; trainers or sandals are generally refused.</text:p>
        </text:list-item>
        <text:list-item>
          <text:p text:style-name="List_20_1_Content"> <text:span text:style-name="Strong_20_Emphasis">Upper body</text:span>: Avoid loose shirts or scarves that could catch on equipment. In summer, a light, fitted technical top is ideal; avoid dark colours in high temperatures.</text:p>
        </text:list-item>
        <text:list-item>
          <text:p text:style-name="List_20_1_Content_Last"> <text:span text:style-name="Strong_20_Emphasis">No black in summer</text:span>: Several operators advise against dark clothing in July and August, as heat absorption can cause rider discomfort on long outdoor sessions.</text:p>
        </text:list-item>
      </text:list>
      <text:h text:style-name="Heading_20_3" text:outline-level="3"><text:bookmark-start text:name="__RefHeading___weight_limits_29"/><text:bookmark-start text:name="weight_limits"/>Weight Limits<text:bookmark-end text:name="__RefHeading___weight_limits_29"/><text:bookmark-end text:name="weight_limits"/></text:h>
      <text:p text:style-name="Text_20_body">Most equestrian centres in the region apply a maximum rider weight of 90–95 kg, depending on the size of the horses available. This limit is enforced to protect the horses' backs and should be respected; contact the operator in advance if there is any question.</text:p>
      <text:h text:style-name="Heading_20_3" text:outline-level="3"><text:bookmark-start text:name="__RefHeading___booking_and_certification_30"/><text:bookmark-start text:name="booking_and_certification"/>Booking and Certification<text:bookmark-end text:name="__RefHeading___booking_and_certification_30"/><text:bookmark-end text:name="booking_and_certification"/></text:h>
      <text:list text:style-name="List_20_1" text:continue-numbering="false">
        <text:list-item>
          <text:p text:style-name="List_20_1_Content_First"> All instructors at FFE-affiliated clubs hold state qualifications (Brevet d'État d'Éducateur Sportif or Diplôme d'État de la Jeunesse, de l'Éducation Populaire et du Sport, option équitation).</text:p>
        </text:list-item>
        <text:list-item>
          <text:p text:style-name="List_20_1_Content"> Beginners need no prior qualification to join a riding school course, a pony club session, or a guided leisure trail ride with a qualified guide.</text:p>
        </text:list-item>
        <text:list-item>
          <text:p text:style-name="List_20_1_Content"> The <text:span text:style-name="Strong_20_Emphasis">Galop</text:span> system (Galop 1 through Galop 7) is the FFE's progressive equestrian competence assessment framework. Galop 1 certifies basic horsemanship and introductory riding skills; Galop 7 represents an advanced competitive level. Many trail operators require a minimum of Galop 3 or 4 for unsupported trail sections.</text:p>
        </text:list-item>
        <text:list-item>
          <text:p text:style-name="List_20_1_Content_Last"> For multi-day Mercantour expeditions with specialist operators, a statement of riding experience is typically requested; the operators assess suitability before confirming a booking.</text:p>
        </text:list-item>
      </text:list>
      <text:h text:style-name="Heading_20_3" text:outline-level="3"><text:bookmark-start text:name="__RefHeading___seasonal_calendar_31"/><text:bookmark-start text:name="seasonal_calendar"/>Seasonal Calendar<text:bookmark-end text:name="__RefHeading___seasonal_calendar_31"/><text:bookmark-end text:name="seasonal_calendar"/></text:h>
      <table:table table:style-name="Table">
        <table:table-column/>
        <table:table-column/>
        <table:table-column/>
        <table:table-row>
          <table:table-cell office:value-type="string" table:style-name="tableheader">
            <text:p text:style-name="Table_20_Heading"> Month </text:p>
          </table:table-cell>
          <table:table-cell office:value-type="string" table:style-name="tableheader">
            <text:p text:style-name="Table_20_Heading"> Conditions </text:p>
          </table:table-cell>
          <table:table-cell office:value-type="string" table:style-name="tableheader">
            <text:p text:style-name="Table_20_Heading"> Notes </text:p>
          </table:table-cell>
        </table:table-row>
        <table:table-row>
          <table:table-cell office:value-type="string" table:style-name="tablecell">
            <text:p text:style-name="tablealignleft"> January–March </text:p>
          </table:table-cell>
          <table:table-cell office:value-type="string" table:style-name="tablecell">
            <text:p text:style-name="tablealignleft"> Cool, occasional frost in the hills </text:p>
          </table:table-cell>
          <table:table-cell office:value-type="string" table:style-name="tablecell">
            <text:p text:style-name="tablealignleft"> Outdoor arenas usable most days; mountain trails limited by snow above 1,000 m </text:p>
          </table:table-cell>
        </table:table-row>
        <table:table-row>
          <table:table-cell office:value-type="string" table:style-name="tablecell">
            <text:p text:style-name="tablealignleft"> April–May </text:p>
          </table:table-cell>
          <table:table-cell office:value-type="string" table:style-name="tablecell">
            <text:p text:style-name="tablealignleft"> Ideal — warm, uncrowded </text:p>
          </table:table-cell>
          <table:table-cell office:value-type="string" table:style-name="tablecell">
            <text:p text:style-name="tablealignleft"> Best season for Mercantour expeditions; spring flowers at all altitudes </text:p>
          </table:table-cell>
        </table:table-row>
        <table:table-row>
          <table:table-cell office:value-type="string" table:style-name="tablecell">
            <text:p text:style-name="tablealignleft"> June </text:p>
          </table:table-cell>
          <table:table-cell office:value-type="string" table:style-name="tablecell">
            <text:p text:style-name="tablealignleft"> Warm, some summer crowds </text:p>
          </table:table-cell>
          <table:table-cell office:value-type="string" table:style-name="tablecell">
            <text:p text:style-name="tablealignleft"> Good for all levels; Jumping de Monaco in late June/early July </text:p>
          </table:table-cell>
        </table:table-row>
        <table:table-row>
          <table:table-cell office:value-type="string" table:style-name="tablecell">
            <text:p text:style-name="tablealignleft"> July–August </text:p>
          </table:table-cell>
          <table:table-cell office:value-type="string" table:style-name="tablecell">
            <text:p text:style-name="tablealignleft"> Very hot; fire risk in massifs </text:p>
          </table:table-cell>
          <table:table-cell office:value-type="string" table:style-name="tablecell">
            <text:p text:style-name="tablealignleft"> Morning or late-afternoon rides only; some Estérel trails restricted </text:p>
          </table:table-cell>
        </table:table-row>
        <table:table-row>
          <table:table-cell office:value-type="string" table:style-name="tablecell">
            <text:p text:style-name="tablealignleft"> September </text:p>
          </table:table-cell>
          <table:table-cell office:value-type="string" table:style-name="tablecell">
            <text:p text:style-name="tablealignleft"> Warm, excellent light </text:p>
          </table:table-cell>
          <table:table-cell office:value-type="string" table:style-name="tablecell">
            <text:p text:style-name="tablealignleft"> Second-best month overall; lavender harvested in Haute-Provence hinterland </text:p>
          </table:table-cell>
        </table:table-row>
        <table:table-row>
          <table:table-cell office:value-type="string" table:style-name="tablecell">
            <text:p text:style-name="tablealignleft"> October–November </text:p>
          </table:table-cell>
          <table:table-cell office:value-type="string" table:style-name="tablecell">
            <text:p text:style-name="tablealignleft"> Cooling; colours in the forests </text:p>
          </table:table-cell>
          <table:table-cell office:value-type="string" table:style-name="tablecell">
            <text:p text:style-name="tablealignleft"> Excellent for riding; Mercantour operators typically close in October </text:p>
          </table:table-cell>
        </table:table-row>
        <table:table-row>
          <table:table-cell office:value-type="string" table:style-name="tablecell">
            <text:p text:style-name="tablealignleft"> December </text:p>
          </table:table-cell>
          <table:table-cell office:value-type="string" table:style-name="tablecell">
            <text:p text:style-name="tablealignleft"> Mild on the coast; cold in the hills </text:p>
          </table:table-cell>
          <table:table-cell office:value-type="string" table:style-name="tablecell">
            <text:p text:style-name="tablealignleft"> Most clubs operate normally on the coast </text:p>
          </table:table-cell>
        </table:table-row>
      </table:table>
      <text:h text:style-name="Heading_20_2" text:outline-level="2"><text:bookmark-start text:name="__RefHeading___see_also_32"/><text:bookmark-start text:name="see_also"/>See Also<text:bookmark-end text:name="__RefHeading___see_also_32"/><text:bookmark-end text:name="see_also"/></text:h>
      <text:list text:style-name="List_20_1" text:continue-numbering="false">
        <text:list-item>
          <text:p text:style-name="List_20_1_Content_First"> <text:a xlink:type="simple" xlink:href="https://parisyank.com/doku.php?id=paris_yank:go:nice:itineraries_for_nice" text:style-name="Internet_20_link" text:visited-style-name="Visited_20_Internet_20_Link">Itineraries in and around Nice</text:a></text:p>
        </text:list-item>
        <text:list-item>
          <text:p text:style-name="List_20_1_Content"> <text:a xlink:type="simple" xlink:href="https://parisyank.com/doku.php?id=paris_yank:go:nice:nice_destination_list:monaco" text:style-name="Internet_20_link" text:visited-style-name="Visited_20_Internet_20_Link">Monaco</text:a></text:p>
        </text:list-item>
        <text:list-item>
          <text:p text:style-name="List_20_1_Content"> <text:a xlink:type="simple" xlink:href="https://parisyank.com/doku.php?id=nice:sport" text:style-name="Internet_20_link" text:visited-style-name="Visited_20_Internet_20_Link">Sport in Nice</text:a></text:p>
        </text:list-item>
        <text:list-item>
          <text:p text:style-name="List_20_1_Content"> <text:a xlink:type="simple" xlink:href="https://parisyank.com/doku.php?id=riviera:mercantour" text:style-name="Internet_20_link" text:visited-style-name="Visited_20_Internet_20_Link">Parc National du Mercantour</text:a></text:p>
        </text:list-item>
        <text:list-item>
          <text:p text:style-name="List_20_1_Content"> <text:a xlink:type="simple" xlink:href="https://parisyank.com/doku.php?id=riviera:esterel" text:style-name="Internet_20_link" text:visited-style-name="Visited_20_Internet_20_Link">Massif de l'Estérel</text:a></text:p>
        </text:list-item>
        <text:list-item>
          <text:p text:style-name="List_20_1_Content_Last"> <text:a xlink:type="simple" xlink:href="https://parisyank.com/doku.php?id=riviera:villages" text:style-name="Internet_20_link" text:visited-style-name="Visited_20_Internet_20_Link">Villages of the Alpes-Maritimes</text:a></text:p>
        </text:list-item>
      </text:list>
      <text:h text:style-name="Heading_20_2" text:outline-level="2"><text:bookmark-start text:name="__RefHeading___external_links_33"/><text:bookmark-start text:name="external_links"/>External Links<text:bookmark-end text:name="__RefHeading___external_links_33"/><text:bookmark-end text:name="external_links"/></text:h>
      <text:list text:style-name="List_20_1" text:continue-numbering="false">
        <text:list-item>
          <text:p text:style-name="List_20_1_Content_First"> <text:a xlink:type="simple" xlink:href="https://www.nicecheval.com" text:style-name="Internet_20_link" text:visited-style-name="Visited_20_Internet_20_Link">Club Hippique de Nice</text:a></text:p>
        </text:list-item>
        <text:list-item>
          <text:p text:style-name="List_20_1_Content"> <text:a xlink:type="simple" xlink:href="https://www.jumping-monaco.com" text:style-name="Internet_20_link" text:visited-style-name="Visited_20_Internet_20_Link">Jumping International de Monte-Carlo (official site)</text:a></text:p>
        </text:list-item>
        <text:list-item>
          <text:p text:style-name="List_20_1_Content"> <text:a xlink:type="simple" xlink:href="https://www.gcglobalchampions.com" text:style-name="Internet_20_link" text:visited-style-name="Visited_20_Internet_20_Link">Longines Global Champions Tour</text:a></text:p>
        </text:list-item>
        <text:list-item>
          <text:p text:style-name="List_20_1_Content"> <text:a xlink:type="simple" xlink:href="https://www.ffe.com" text:style-name="Internet_20_link" text:visited-style-name="Visited_20_Internet_20_Link">Fédération Française d'Équitation (FFE)</text:a></text:p>
        </text:list-item>
        <text:list-item>
          <text:p text:style-name="List_20_1_Content"> <text:a xlink:type="simple" xlink:href="https://www.explorenicecotedazur.com/en/info/ranch-el-bronco-en" text:style-name="Internet_20_link" text:visited-style-name="Visited_20_Internet_20_Link">Ranch El Bronco — Nice tourist office listing</text:a></text:p>
        </text:list-item>
        <text:list-item>
          <text:p text:style-name="List_20_1_Content"> <text:a xlink:type="simple" xlink:href="https://cotedazurfrance.com" text:style-name="Internet_20_link" text:visited-style-name="Visited_20_Internet_20_Link">Côte d'Azur Tourism (official regional portal)</text:a></text:p>
        </text:list-item>
        <text:list-item>
          <text:p text:style-name="List_20_1_Content"> <text:a xlink:type="simple" xlink:href="https://www.unicorntrails.com/europe/france/crossingthemercantour" text:style-name="Internet_20_link" text:visited-style-name="Visited_20_Internet_20_Link">Unicorn Trails — Crossing the Mercantour</text:a></text:p>
        </text:list-item>
        <text:list-item>
          <text:p text:style-name="List_20_1_Content"> <text:a xlink:type="simple" xlink:href="https://www.equus-journeys.com/riding-holidays/provence-the-cote-dazur" text:style-name="Internet_20_link" text:visited-style-name="Visited_20_Internet_20_Link">Equus Journeys — Côte d'Azur and Provence rides</text:a></text:p>
        </text:list-item>
        <text:list-item>
          <text:p text:style-name="List_20_1_Content_Last"> <text:a xlink:type="simple" xlink:href="https://www.handidream.com" text:style-name="Internet_20_link" text:visited-style-name="Visited_20_Internet_20_Link">Handidream — équithérapie and adapted horse activities, Var</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20::30:30</meta:creation-date>
    <dc:creator>Generated</dc:creator>
    <dc:date>2026-09-07T20::30:30</dc:date>
    <dc:language>en-US</dc:language>
    <meta:editing-cycles>1</meta:editing-cycles>
    <meta:editing-duration>PT0S</meta:editing-duration>
    <dc:title>paris_yank:go:nice:equestrian_activities_in_the_cote_d_azur</dc:title>
  </office:meta>
</office:document-meta>
</file>