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nice:guide_of_cuisine_nicoise"/><text:bookmark-start text:name="__RefHeading___nicoise_cuisine_1"/><text:bookmark-start text:name="nicoise_cuisine"/>Niçoise Cuisine<text:bookmark-end text:name="__RefHeading___nicoise_cuisine_1"/><text:bookmark-end text:name="nicoise_cuisine"/></text:h>
      <text:p text:style-name="Text_20_body"><text:span text:style-name="Emphasis">Tags: <text:a xlink:type="simple" xlink:href="https://parisyank.com/doku.php?id=tag:nice" text:style-name="Internet_20_link" text:visited-style-name="Visited_20_Internet_20_Link">nice</text:a> <text:a xlink:type="simple" xlink:href="https://parisyank.com/doku.php?id=tag:food_and_drink" text:style-name="Internet_20_link" text:visited-style-name="Visited_20_Internet_20_Link">food_and_drink</text:a> <text:a xlink:type="simple" xlink:href="https://parisyank.com/doku.php?id=tag:cuisine" text:style-name="Internet_20_link" text:visited-style-name="Visited_20_Internet_20_Link">cuisine</text:a> <text:a xlink:type="simple" xlink:href="https://parisyank.com/doku.php?id=tag:nicoise" text:style-name="Internet_20_link" text:visited-style-name="Visited_20_Internet_20_Link">niçoise</text:a> <text:a xlink:type="simple" xlink:href="https://parisyank.com/doku.php?id=tag:history" text:style-name="Internet_20_link" text:visited-style-name="Visited_20_Internet_20_Link">history</text:a> <text:a xlink:type="simple" xlink:href="https://parisyank.com/doku.php?id=tag:culture" text:style-name="Internet_20_link" text:visited-style-name="Visited_20_Internet_20_Link">culture</text:a></text:span></text:p>
      <text:p text:style-name="Text_20_body">Niçoise cuisine is one of the most precisely defined and fiercely defended regional food traditions in France. It is not Provençal cuisine with a southern accent, nor a French interpretation of Italian cooking, though it borrows fluently from both. It is something more particular: a culinary identity shaped by geography, poverty, five centuries under the House of Savoy, a semi-arid climate hostile to dairy farming, a coastline poor in fish, and a local population that turned all of these constraints into a philosophy. The result is a kitchen built around olive oil rather than butter, vegetables rather than cream, dried and salt-preserved proteins rather than fresh meat, and legume flour rather than wheat — a Mediterranean pantry so coherent and distinctive that the city of Nice has lodged a formal application for its inscription on the UNESCO list of intangible cultural heritage.</text:p>
      <text:p text:style-name="Text_20_body">The local word for this body of cooking is <text:span text:style-name="Emphasis">nissarda</text:span> (in the <text:a xlink:type="simple" xlink:href="https://en.wikipedia.org/wiki/Niçard dialect" text:style-name="Internet_20_link" text:visited-style-name="Visited_20_Internet_20_Link">Niçard dialect</text:a>, the old Ligurian-inflected language still spoken by a small community in the city and its hinterland), Frenchified as <text:span text:style-name="Emphasis">niçoise</text:span>. The formal label awarded to qualifying restaurants — <text:span text:style-name="Emphasis">Cuisine Nissarde, le respect de la tradition</text:span> — was created in 1995 and is today managed by the Office de Tourisme Métropolitain Nice Côte d'Azur. In 2025, twenty-nine establishments across the metropolitan area held the designation, and in 2019, the French Ministry of Culture formally inscribed Niçoise culinary practices on the national inventory of intangible cultural heritage.</text:p>
      <text:p text:style-name="Horizontal_20_Line"/>
      <text:h text:style-name="Heading_20_2" text:outline-level="2"><text:bookmark-start text:name="__RefHeading___historical_and_geographic_context_2"/><text:bookmark-start text:name="historical_and_geographic_context"/>Historical and Geographic Context<text:bookmark-end text:name="__RefHeading___historical_and_geographic_context_2"/><text:bookmark-end text:name="historical_and_geographic_context"/></text:h>
      <text:p text:style-name="Text_20_body">Nice joined France only in 1860, after a plebiscite that ended the city's long association with the House of Savoy, whose capital was Turin. Before that, Nice had been part of the County of Nice (Comté de Nice) — a politically autonomous entity aligned with Piedmont, not Provence — for nearly five centuries. The Italian border sits less than thirty kilometres to the east; Genoa, whose culinary influence on the Ligurian coast was profound, lies a hundred kilometres beyond that. The language of the market stalls, the patterns of maritime trade, and the repertoire of home cooking all reflect this history more than they do any connection to Paris or Lyon.</text:p>
      <text:p text:style-name="Text_20_body">The terrain imposed its own logic on what the Niçois ate. The coastal plain is narrow and the hills steep; the dry, alkaline soil suits olive trees, fig trees, almond trees, and the vine, but not the grain fields or dairy pastures of northern France. Butter was scarce and expensive until well into the twentieth century; olive oil replaced it in every application, from pastry dough to pan-frying to salad dressing. Milk and cream are largely absent from traditional Niçoise cooking. Cheese appears in the form of aged, Parmesan-style hard cheese — a reflection of the Ligurian and Piedmontese supply routes — rather than the soft fresh cheeses of the north.</text:p>
      <text:p text:style-name="Text_20_body">The sea, while omnipresent, was not naturally abundant. The deep, clear Mediterranean off Nice is oligotrophic — low in nutrients, low in fish density. What the Niçois ate from the sea was predominantly sardines and anchovies (small, abundant, and preserved in salt), occasional rock fish from inshore waters, and stockfish (<text:span text:style-name="Emphasis">estocaficada</text:span> in Niçard) — dried Norwegian cod imported by maritime trade since the sixteenth century, a staple protein that crossed every economic boundary. Fresh fish was a luxury; salt fish was the daily reality.</text:p>
      <text:p text:style-name="Text_20_body"><text:a xlink:type="simple" xlink:href="https://en.wikipedia.org/wiki/Jacques Médecin" text:style-name="Internet_20_link" text:visited-style-name="Visited_20_Internet_20_Link">Jacques Médecin</text:a>, longtime mayor of Nice and a passionate guardian of local traditions, published <text:span text:style-name="Emphasis">La cuisine du comté de Nice</text:span> in 1972 — a work that remains the canonical reference text for traditional Niçoise recipes, continuously reprinted and still found in local kitchens. His book codified the rules that define the tradition: no butter, no cream, no cooked vegetables in the salade niçoise, no mayonnaise in the pan bagnat. These prohibitions were not arbitrary; they were descriptions of what the cuisine actually was before tourism and modernity arrived.</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he term <text:span text:style-name="Emphasis">merenda</text:span> (from the same Latin root as the French <text:span text:style-name="Emphasis">mérende</text:span>, meaning a mid-morning snack) is the Niçard word for a light meal or snack. It names several things in the city: the restaurant La Merenda (the most celebrated address for traditional cooking in Nice), the concept of street-food grazing, and historically the break taken by workers and fishermen around 10:00 AM. The snack-and-takeaway category of the Cuisine Nissarde label is called <text:span text:style-name="Emphasis">Merenda e Goustaroun</text:span> — “snack and taste.”</text:p>
          </table:table-cell>
        </table:table-row>
      </table:table>
      <text:p text:style-name="Horizontal_20_Line"/>
      <text:h text:style-name="Heading_20_2" text:outline-level="2"><text:bookmark-start text:name="__RefHeading___the_cuisine_nissarde_label_3"/><text:bookmark-start text:name="the_cuisine_nissarde_label"/>The Cuisine Nissarde Label<text:bookmark-end text:name="__RefHeading___the_cuisine_nissarde_label_3"/><text:bookmark-end text:name="the_cuisine_nissarde_label"/></text:h>
      <text:p text:style-name="Text_20_body">The <text:span text:style-name="Emphasis">Cuisine Nissarde, le respect de la tradition</text:span> label was established in 1995 by the departmental tourism agency and is now administered by the Office de Tourisme Métropolitain Nice Côte d'Azur (OTM NCA). It is awarded — and can be revoked — after assessment by a technical committee of culinary experts. Criteria cover recipe authenticity, product quality and sourcing, and the warmth of welcome and information offered to guests. The label is not a Michelin star: it applies equally to restaurants, snack bars, and since 2024, event caterers.</text:p>
      <text:p text:style-name="Text_20_body">In 2025, three categories of establishment hold the label: twenty restaurants, seven takeaway and snack operations (the <text:span text:style-name="Emphasis">Merenda e Goustaroun</text:span> category, created in 2017), and two event caterers (the <text:span text:style-name="Emphasis">Coum'en maioun</text:span> category, introduced in 2024). Two honorary designations have also been awarded: one to the Jeanne and Paul Augier Hotel School, and one to the central kitchen of the city of Nice.</text:p>
      <text:p text:style-name="Text_20_body">The label's tenth anniversary under OTM NCA management was marked in 2025 by the publication of a bilingual (French/Niçard) magazine, <text:span text:style-name="Emphasis">Manja!</text:span> — meaning “Eat!” in Nissart — distributed at kiosks and tourist offices, containing seventeen labelled recipes, chef profiles, and historical essays. The OTM also operates the <text:span text:style-name="Strong_20_Emphasis">Atelier Cuisine Niçoise</text:span>, a teaching kitchen located in the Palais du Sénat in Vieux-Nice, where public cooking classes cover the foundational dishes of the tradition.</text:p>
      <table:table table:style-name="Table">
        <table:table-column/>
        <table:table-column/>
        <table:table-row>
          <table:table-cell office:value-type="string" table:style-name="tableheader">
            <text:p text:style-name="Table_20_Heading"> Detail </text:p>
          </table:table-cell>
          <table:table-cell office:value-type="string" table:style-name="tableheader">
            <text:p text:style-name="Table_20_Heading"> Info </text:p>
          </table:table-cell>
        </table:table-row>
        <table:table-row>
          <table:table-cell office:value-type="string" table:style-name="tablecell">
            <text:p text:style-name="tablealignleft"> Atelier Cuisine Niçoise </text:p>
          </table:table-cell>
          <table:table-cell office:value-type="string" table:style-name="tablecell">
            <text:p text:style-name="tablealignleft"> Palais du Sénat, Vieux-Nice </text:p>
          </table:table-cell>
        </table:table-row>
        <table:table-row>
          <table:table-cell office:value-type="string" table:style-name="tablecell">
            <text:p text:style-name="tablealignleft"> Website </text:p>
          </table:table-cell>
          <table:table-cell office:value-type="string" table:style-name="tablecell">
            <text:p text:style-name="tablealignleft"> <text:a xlink:type="simple" xlink:href="https://www.lateliercuisinenicoise.fr" text:style-name="Internet_20_link" text:visited-style-name="Visited_20_Internet_20_Link">lateliercuisinenicoise.fr</text:a> </text:p>
          </table:table-cell>
        </table:table-row>
        <table:table-row>
          <table:table-cell office:value-type="string" table:style-name="tablecell">
            <text:p text:style-name="tablealignleft"> Classes </text:p>
          </table:table-cell>
          <table:table-cell office:value-type="string" table:style-name="tablecell">
            <text:p text:style-name="tablealignleft"> Pissaladière, gnocchi, petits farcis, pan bagnat, socca; from 1 hour </text:p>
          </table:table-cell>
        </table:table-row>
        <table:table-row>
          <table:table-cell office:value-type="string" table:style-name="tablecell">
            <text:p text:style-name="tablealignleft"> Label authority </text:p>
          </table:table-cell>
          <table:table-cell office:value-type="string" table:style-name="tablecell">
            <text:p text:style-name="tablealignleft"> <text:a xlink:type="simple" xlink:href="https://www.explorenicecotedazur.com" text:style-name="Internet_20_link" text:visited-style-name="Visited_20_Internet_20_Link">Office de Tourisme Métropolitain Nice Côte d'Azur</text:a> </text:p>
          </table:table-cell>
        </table:table-row>
      </table:table>
      <text:p text:style-name="Horizontal_20_Line"/>
      <text:h text:style-name="Heading_20_2" text:outline-level="2"><text:bookmark-start text:name="__RefHeading___core_principles_4"/><text:bookmark-start text:name="core_principles"/>Core Principles<text:bookmark-end text:name="__RefHeading___core_principles_4"/><text:bookmark-end text:name="core_principles"/></text:h>
      <text:p text:style-name="Text_20_body">Several principles run through almost every traditional Niçoise dish and distinguish the cuisine from both Provençal and Italian cooking:</text:p>
      <text:p text:style-name="Text_20_body"><text:span text:style-name="Strong_20_Emphasis">Olive oil as the universal fat.</text:span> Every savoury preparation — and most sweet ones — uses olive oil. Butter does not appear in traditional recipes. The AOP-certified Nice olive, a small, black, wrinkled variety with a mild, nutty flavour, is the local standard; the house of <text:a xlink:type="simple" xlink:href="https://www.google.com/maps/place/?q=place_id:ChIJd4ayM6LazRIRmfwCL-ACiRY" text:style-name="Internet_20_link" text:visited-style-name="Visited_20_Internet_20_Link">Nicolas Alziari</text:a> (14 rue Saint-François de Paule, founded 1868) is the city's pre-eminent producer and retailer.</text:p>
      <text:p text:style-name="Text_20_body"><text:span text:style-name="Strong_20_Emphasis">Vegetables, legumes, and herbs as the structural foundation.</text:span> The traditional kitchen is not vegetarian — anchovies, salt cod, and meat appear throughout — but vegetables dominate the plate. Tomatoes, courgettes, aubergines, peppers, Swiss chard (<text:span text:style-name="Emphasis">la blette</text:span>, the most distinctively Niçois of all local vegetables), artichokes, fava beans, and aromatics such as basil, thyme, and rosemary define the seasonal calendar.</text:p>
      <text:p text:style-name="Text_20_body"><text:span text:style-name="Strong_20_Emphasis">Anchovies and salt fish as the savoury backbone.</text:span> The <text:span text:style-name="Emphasis">pissalat</text:span> — a fermented anchovy paste that names the <text:span text:style-name="Emphasis">pissaladière</text:span> — is the oldest flavour in Niçoise cooking. Whole salt-cured anchovy fillets appear in salads, tarts, and braises. Stockfish (reconstituted dried cod) is the central ingredient of one of the most historically important dishes in the repertoire: <text:span text:style-name="Emphasis">estocaficada</text:span>.</text:p>
      <text:p text:style-name="Text_20_body"><text:span text:style-name="Strong_20_Emphasis">Minimal dairy.</text:span> Hard cheese (Parmesan or Gruyère, both reaching Nice by trade routes from Piedmont and Savoy) appears in specific dishes — most notably the tourte de blettes and certain pasta fillings — but milk, cream, and soft cheese are absent from the traditional canon.</text:p>
      <text:p text:style-name="Text_20_body"><text:span text:style-name="Strong_20_Emphasis">Simplicity and seasonal discipline.</text:span> The cuisine is, as one Niçois writer put it, <text:span text:style-name="Emphasis">la cuisine du pauvre</text:span> — “poor people's cooking” — in the most complimentary sense: a tradition built on making excellent use of what the season provides, without waste or excess.</text:p>
      <text:p text:style-name="Horizontal_20_Line"/>
      <text:h text:style-name="Heading_20_2" text:outline-level="2"><text:bookmark-start text:name="__RefHeading___the_dishes_5"/><text:bookmark-start text:name="the_dishes"/>The Dishes<text:bookmark-end text:name="__RefHeading___the_dishes_5"/><text:bookmark-end text:name="the_dishes"/></text:h>
      <text:h text:style-name="Heading_20_3" text:outline-level="3"><text:bookmark-start text:name="__RefHeading___socca_6"/><text:bookmark-start text:name="socca"/>Socca<text:bookmark-end text:name="__RefHeading___socca_6"/><text:bookmark-end text:name="socca"/></text:h>
      <text:p text:style-name="Text_20_body"><text:a xlink:type="simple" xlink:href="https://en.wikipedia.org/wiki/Socca" text:style-name="Internet_20_link" text:visited-style-name="Visited_20_Internet_20_Link">Socca</text:a> is the defining street food of Nice: a large, thin, round pancake made from chickpea flour, water, olive oil, and salt, poured into a wide copper <text:span text:style-name="Emphasis">plaque</text:span> and baked in a wood-fired oven at very high temperature until the edges char and the surface blisters. It is served hot, cut into irregular pieces, eaten with the fingers, and seasoned — generously — with black pepper. It has no other garnish in the orthodox preparation.</text:p>
      <text:p text:style-name="Text_20_body">The dish is of Ligurian origin (where it is called <text:span text:style-name="Emphasis">farinata</text:span>) and arrived in Nice through the centuries of Genoese maritime trade. In its simplest historical form it was worker's food, eaten as a <text:span text:style-name="Emphasis">merenda</text:span> mid-morning — filling, cheap, and gluten-free before that quality was thought remarkable. Today it anchors the city's street-food identity and is among the first things any visitor is instructed to eat.</text:p>
      <text:p text:style-name="Text_20_body">The two canonical addresses are <text:span text:style-name="Strong_20_Emphasis">Chez Pipo</text:span> (founded 1933 at the port, still using one of the oldest stone ovens in the city) and <text:span text:style-name="Strong_20_Emphasis">Chez Thérésa</text:span> (the famous stall on rue Droite in Vieux-Nice, where socca arrives by cargo bike from an outdoor oven and is sold from a window). Lou Pilha Leva (rue du Collet) offers the most central and comprehensive street-food selection, with socca alongside pissaladière, petits farcis, and tourte de blettes.</text:p>
      <table:table table:style-name="Table">
        <table:table-column/>
        <table:table-column/>
        <table:table-column/>
        <table:table-row>
          <table:table-cell office:value-type="string" table:style-name="tableheader">
            <text:p text:style-name="Table_20_Heading"> Address </text:p>
          </table:table-cell>
          <table:table-cell office:value-type="string" table:style-name="tableheader">
            <text:p text:style-name="Table_20_Heading"> Venue </text:p>
          </table:table-cell>
          <table:table-cell office:value-type="string" table:style-name="tableheader">
            <text:p text:style-name="Table_20_Heading"> Notes </text:p>
          </table:table-cell>
        </table:table-row>
        <table:table-row>
          <table:table-cell office:value-type="string" table:style-name="tablecell">
            <text:p text:style-name="tablealignleft"> <text:a xlink:type="simple" xlink:href="https://www.google.com/maps/place/?q=place_id:ChIJ0c0IXrjazRIR4Evm9bdMnZg" text:style-name="Internet_20_link" text:visited-style-name="Visited_20_Internet_20_Link">13 rue Bavastro, 06300 Nice</text:a> </text:p>
          </table:table-cell>
          <table:table-cell office:value-type="string" table:style-name="tablecell">
            <text:p text:style-name="tablealignleft"> Chez Pipo </text:p>
          </table:table-cell>
          <table:table-cell office:value-type="string" table:style-name="tablecell">
            <text:p text:style-name="tablealignleft"> Founded 1933; wood-fired copper plaques; open Wed–Sun </text:p>
          </table:table-cell>
        </table:table-row>
        <table:table-row>
          <table:table-cell office:value-type="string" table:style-name="tablecell">
            <text:p text:style-name="tablealignleft"> <text:a xlink:type="simple" xlink:href="https://www.google.com/maps/place/?q=place_id:ChIJxX9ZvLzazRIRYnjS2pdwKjc" text:style-name="Internet_20_link" text:visited-style-name="Visited_20_Internet_20_Link">28 rue Droite, 06300 Nice</text:a> </text:p>
          </table:table-cell>
          <table:table-cell office:value-type="string" table:style-name="tablecell">
            <text:p text:style-name="tablealignleft"> Chez Thérésa </text:p>
          </table:table-cell>
          <table:table-cell office:value-type="string" table:style-name="tablecell">
            <text:p text:style-name="tablealignleft"> Market stall format; queue expected; Tue–Sun until 3:00 PM </text:p>
          </table:table-cell>
        </table:table-row>
        <table:table-row>
          <table:table-cell office:value-type="string" table:style-name="tablecell">
            <text:p text:style-name="tablealignleft"> <text:a xlink:type="simple" xlink:href="https://www.google.com/maps/place/?q=place_id:ChIJ6VukV7vazRIRgVAWM84ExJo" text:style-name="Internet_20_link" text:visited-style-name="Visited_20_Internet_20_Link">10 rue du Collet, 06300 Nice</text:a> </text:p>
          </table:table-cell>
          <table:table-cell office:value-type="string" table:style-name="tablecell">
            <text:p text:style-name="tablealignleft"> Lou Pilha Leva </text:p>
          </table:table-cell>
          <table:table-cell office:value-type="string" table:style-name="tablecell">
            <text:p text:style-name="tablealignleft"> Full Niçoise street food; daily 11:00 AM – 8:30/10:00 PM </text:p>
          </table:table-cell>
        </table:table-row>
      </table:table>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Socca must be eaten immediately from the oven — the texture collapses within minutes. Never buy pre-plated socca that has been sitting. The best socca is slightly soft in the centre, crisp at the edges, and so hot it burns your fingers.</text:p>
          </table:table-cell>
        </table:table-row>
      </table:table>
      <text:p text:style-name="Horizontal_20_Line"/>
      <text:h text:style-name="Heading_20_3" text:outline-level="3"><text:bookmark-start text:name="__RefHeading___salade_nicoise_7"/><text:bookmark-start text:name="salade_nicoise"/>Salade Niçoise<text:bookmark-end text:name="__RefHeading___salade_nicoise_7"/><text:bookmark-end text:name="salade_nicoise"/></text:h>
      <text:p text:style-name="Text_20_body">The <text:a xlink:type="simple" xlink:href="https://en.wikipedia.org/wiki/salade niçoise" text:style-name="Internet_20_link" text:visited-style-name="Visited_20_Internet_20_Link">salade niçoise</text:a> is the most internationally recognized Niçoise dish and the one most often prepared incorrectly outside the city. In its authentic form — codified by Jacques Médecin and enforced by the Cercle de la Capelina d'Or, the certification body that guards traditional recipes — it is a composed salad of entirely raw vegetables, dressed only with olive oil. The canonical ingredients: ripe tomatoes (the base), hard-boiled eggs, small Niçoise olives, anchovy fillets (or canned tuna, but not both according to Médecin), raw purple artichokes (when in season), fava beans, cébettes (young spring onions), salad peppers, cucumbers, basil, garlic rubbed into the bowl, salt, and black pepper.</text:p>
      <text:p text:style-name="Text_20_body">What the authentic version does not contain: cooked potatoes, cooked green beans, lettuce, vinaigrette, or mayonnaise. Auguste Escoffier — born near Nice — added potatoes and green beans, an innovation that has remained controversial for over a century. Many restaurants, particularly those serving tourists, include cooked vegetables; those bearing the Cuisine Nissarde label are bound to serve the traditional raw version.</text:p>
      <text:p text:style-name="Text_20_body">The distinction matters because the dish without cooked vegetables is an entirely different sensory experience: bright, crisp, and intense, built around the quality of the tomatoes and the anchovy, rather than a softened stew of dressed produce.</text:p>
      <text:p text:style-name="Text_20_body"><text:span text:style-name="Strong_20_Emphasis">Where to eat it:</text:span> <text:a xlink:type="simple" xlink:href="https://www.google.com/maps/place/?q=place_id:ChIJS_cK1bzazRIRY1nGXiAhy9M" text:style-name="Internet_20_link" text:visited-style-name="Visited_20_Internet_20_Link">Le Safari</text:a> (1 cours Saleya) is a reliable, busy Cuisine Nissarde address on the flower market; Lou Balico (20 avenue Saint-Jean-Baptiste) is a third-generation family restaurant that claims to have originated the label. La Merenda (see below) serves a cold ratatouille that is its closest relative in spirit.</text:p>
      <text:p text:style-name="Horizontal_20_Line"/>
      <text:h text:style-name="Heading_20_3" text:outline-level="3"><text:bookmark-start text:name="__RefHeading___pan_bagnat_8"/><text:bookmark-start text:name="pan_bagnat"/>Pan Bagnat<text:bookmark-end text:name="__RefHeading___pan_bagnat_8"/><text:bookmark-end text:name="pan_bagnat"/></text:h>
      <text:p text:style-name="Text_20_body"><text:span text:style-name="Emphasis">Pan bagnat</text:span> (pronounced <text:span text:style-name="Emphasis">pan bah-nyah</text:span>) translates from Niçard as “bathed bread” — the round, crusty roll is soaked in olive oil before filling, which is what distinguishes it from an ordinary sandwich and what makes it the portable, beach-ready descendant of the salade niçoise. The traditional filling mirrors the salad: tuna or anchovy (or both, in practice, despite the purist position), hard-boiled eggs, raw tomato, fava beans, salad peppers, cébettes, olives, basil, olive oil — and never mayonnaise, vinaigrette, or cooked vegetables.</text:p>
      <text:p text:style-name="Text_20_body">The pan bagnat is ubiquitous on the Cours Saleya market and in boulangeries throughout the old town, but quality varies enormously. The most famous address is <text:span text:style-name="Strong_20_Emphasis">Chez Félix</text:span> (16 boulevard Jean Jaurès), a family operation since 1966, now operating from a small azur-blue kiosk. Chez Thérésa (rue Droite) and Lou Pilha Leva (rue du Collet) also produce consistently authentic versions.</text:p>
      <text:p text:style-name="Text_20_body">A single pan bagnat is substantial — filling enough for two moderate appetites. It is best eaten within an hour of assembly, once the bread has fully absorbed the olive oil but before it softens to mush.</text:p>
      <text:p text:style-name="Horizontal_20_Line"/>
      <text:h text:style-name="Heading_20_3" text:outline-level="3"><text:bookmark-start text:name="__RefHeading___pissaladiere_9"/><text:bookmark-start text:name="pissaladiere"/>Pissaladière<text:bookmark-end text:name="__RefHeading___pissaladiere_9"/><text:bookmark-end text:name="pissaladiere"/></text:h>
      <text:p text:style-name="Text_20_body">The <text:a xlink:type="simple" xlink:href="https://en.wikipedia.org/wiki/pissaladière" text:style-name="Internet_20_link" text:visited-style-name="Visited_20_Internet_20_Link">pissaladière</text:a> is a flat, olive-oil-based dough topped with a slow-cooked onion compote, anchovy fillets arranged in a diamond grid, and Niçoise olives. It contains no tomato sauce and no cheese, which separates it categorically from pizza, though the two share a common ancestor in the Ligurian focaccia tradition. The name derives from <text:span text:style-name="Emphasis">pissalat</text:span> — a fermented anchovy and sardine paste that was the traditional topping before fresh anchovies became the standard, and which lends the dish its deep savoury bass note even when the paste itself is no longer used.</text:p>
      <text:p text:style-name="Text_20_body">The onions require very long, slow cooking in olive oil — an hour or more — to reach the sweet, yielding, almost jam-like consistency that distinguishes a properly made pissaladière from one rushed through service. It is sold by the slice in virtually every bakery in Vieux-Nice and served as an amuse-bouche or appetizer in Cuisine Nissarde restaurants. Lou Pilha Leva and Chez Pipo serve it alongside socca as part of the street-food repertoire.</text:p>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A variation called <text:span text:style-name="Emphasis">tarte de Menton</text:span> — identical in construction but without the anchovies — appears in some Vieux-Nice restaurants, reflecting the historic sweet-onion tradition of the eastern Riviera toward the Italian border.</text:p>
          </table:table-cell>
        </table:table-row>
      </table:table>
      <text:p text:style-name="Horizontal_20_Line"/>
      <text:h text:style-name="Heading_20_3" text:outline-level="3"><text:bookmark-start text:name="__RefHeading___petits_farcis_10"/><text:bookmark-start text:name="petits_farcis"/>Petits Farcis<text:bookmark-end text:name="__RefHeading___petits_farcis_10"/><text:bookmark-end text:name="petits_farcis"/></text:h>
      <text:p text:style-name="Text_20_body"><text:span text:style-name="Emphasis">Les petits farcis niçois</text:span> — “little stuffed things” — are vegetables hollowed out and packed with a seasoned filling before baking. The most common vessels are round courgettes, tomatoes, small aubergines, and bell peppers; onions and mushrooms also appear. The filling combines ground meat (typically a mixture of pork and veal, or leftover daube), sautéed onion, Swiss chard or spinach, breadcrumbs soaked in broth, egg, Parmesan, and aromatics. Every Niçois family maintains its own version: some add rice, some use lamb, some include chicken livers. Despite the vegetable exteriors, <text:span text:style-name="Emphasis">petits farcis</text:span> are emphatically not vegetarian.</text:p>
      <text:p text:style-name="Text_20_body">They are served warm or at room temperature — ideally, as summer food, slightly cooled — and appear at home kitchens, on market stalls at Cours Saleya, in butcher shop displays, and as appetizers or side dishes in traditional restaurants. La Merenda, Lou Pilha Leva, Le Safari, and Chez Thérésa all produce reliable versions.</text:p>
      <text:p text:style-name="Horizontal_20_Line"/>
      <text:h text:style-name="Heading_20_3" text:outline-level="3"><text:bookmark-start text:name="__RefHeading___daube_nicoise_11"/><text:bookmark-start text:name="daube_nicoise"/>Daube Niçoise<text:bookmark-end text:name="__RefHeading___daube_nicoise_11"/><text:bookmark-end text:name="daube_nicoise"/></text:h>
      <text:p text:style-name="Text_20_body">The <text:span text:style-name="Emphasis">daube niçoise</text:span> is Nice's principal slow-braised meat dish: beef (typically chuck or shoulder) marinated overnight in red wine with aromatics, then braised in a sealed <text:span text:style-name="Emphasis">daubière</text:span> (a traditional earthenware pot with a concave lid that holds water, creating a self-basting environment) for several hours over very low heat. The result is deeply tender, dark-sauced, and richly perfumed with the herbs of the <text:span text:style-name="Emphasis">garrigue</text:span> — thyme, rosemary, bay, and sometimes orange peel. Olives are frequently added toward the end of cooking; some recipes incorporate carrots, celery, and a piece of salt pork.</text:p>
      <text:p text:style-name="Text_20_body">What makes the Niçoise daube distinct from Provençal versions is the traditional accompaniment: the braising sauce, reduced and enriched, is used to dress fresh pasta or meat ravioli (<text:span text:style-name="Emphasis">ravioli nissardà</text:span>, stuffed with daube meat and Swiss chard) — a practice that betrays the Piedmontese and Ligurian origins of the dish. The daube itself may be served over pasta, polenta, or crusty bread.</text:p>
      <text:p text:style-name="Text_20_body"><text:span text:style-name="Strong_20_Emphasis">Where to eat it:</text:span> La Merenda (4 rue Raoul Bosio) serves it when the season demands; Le Safari (1 cours Saleya) offers it consistently; and the bistro L'Escalinada (22 rue Pairolière) has produced a reliable version for decades.</text:p>
      <text:p text:style-name="Horizontal_20_Line"/>
      <text:h text:style-name="Heading_20_3" text:outline-level="3"><text:bookmark-start text:name="__RefHeading___estocaficada_stockfish_nicoise_12"/><text:bookmark-start text:name="estocaficada_stockfish_nicoise"/>Estocaficada (Stockfish Niçoise)<text:bookmark-end text:name="__RefHeading___estocaficada_stockfish_nicoise_12"/><text:bookmark-end text:name="estocaficada_stockfish_nicoise"/></text:h>
      <text:p text:style-name="Text_20_body"><text:span text:style-name="Emphasis">L'estocaficada</text:span> is the most challenging and most historically important dish in the Niçoise repertoire. It begins with stockfish — dried Norwegian cod, reduced to rigid planks by months of cold air-curing — which must be soaked in cold water for several days until reconstituted to something approaching fresh fish. The fish is then braised slowly with tomatoes, onions, garlic, olive oil, Niçoise olives, and generous quantities of black pepper, producing a stew of extraordinary depth and pungency. Some versions add potatoes, pine nuts, and herbs; others incorporate tripe. The smell during cooking is assertive; the flavour is something altogether different — complex, marine, and addictive.</text:p>
      <text:p text:style-name="Text_20_body">Stockfish reached Nice via the maritime trade routes that linked the port to the northern cod fisheries centuries before refrigeration, and it became the protein of the poor: storable, cheap, and nourishing. Today it is expensive and rare, appearing on relatively few menus and typically only in winter when the long preparation time suits the season. La Merenda serves it when the chef judges the moment right; it is the most coveted item on a menu that has no fixed schedule.</text:p>
      <text:p text:style-name="Horizontal_20_Line"/>
      <text:h text:style-name="Heading_20_3" text:outline-level="3"><text:bookmark-start text:name="__RefHeading___ravioli_nissarda_13"/><text:bookmark-start text:name="ravioli_nissarda"/>Ravioli Nissardà<text:bookmark-end text:name="__RefHeading___ravioli_nissarda_13"/><text:bookmark-end text:name="ravioli_nissarda"/></text:h>
      <text:p text:style-name="Text_20_body"><text:a xlink:type="simple" xlink:href="https://en.wikipedia.org/wiki/Ravioli" text:style-name="Internet_20_link" text:visited-style-name="Visited_20_Internet_20_Link">Ravioli</text:a> in Nice predate the Italian fashion: <text:span text:style-name="Emphasis">ravioli nissardà</text:span> are a local invention, stuffed not with ricotta but with the meat trimmings and Swiss chard mixture left over from braising, then sauced with daube braising liquid or a slow-cooked tomato sauce. The pasta is typically thinner than Italian versions and the filling denser and more mineral in flavour. Gnocchi (<text:span text:style-name="Emphasis">gnocchi de blettes</text:span> — made with Swiss chard incorporated into the potato dough) are another pasta staple with deep local roots, served with a simple tomato sauce and Parmesan.</text:p>
      <text:p text:style-name="Horizontal_20_Line"/>
      <text:h text:style-name="Heading_20_3" text:outline-level="3"><text:bookmark-start text:name="__RefHeading___tourte_de_blettes_14"/><text:bookmark-start text:name="tourte_de_blettes"/>Tourte de Blettes<text:bookmark-end text:name="__RefHeading___tourte_de_blettes_14"/><text:bookmark-end text:name="tourte_de_blettes"/></text:h>
      <text:p text:style-name="Text_20_body">The <text:a xlink:type="simple" xlink:href="https://en.wikipedia.org/wiki/tourte de blettes" text:style-name="Internet_20_link" text:visited-style-name="Visited_20_Internet_20_Link">tourte de blettes</text:a> is the most surprising dish in the Niçoise repertoire, and the one that most reliably startles first-time visitors. It is a double-crusted tart made with an olive-oil pastry (no butter) filled with Swiss chard leaves, raisins soaked in brandy, pine nuts, grated Parmesan, sugar, lemon zest, and sliced apple. It is a dessert — dusted with powdered sugar and served cold or at room temperature — that tastes as though someone has assembled it incorrectly, until the combination reveals its logic: the chard provides structure and a faintly mineral note, the raisins and sugar bring sweetness, the Parmesan contributes savoury depth, and the olive oil pastry ties everything together in a way butter never could.</text:p>
      <text:p text:style-name="Text_20_body">A savory version (<text:span text:style-name="Emphasis">tourte de blettes salée</text:span>) also exists, made without fruit or sugar and with cheese and rice as the dominant secondary flavours; it appears as an appetizer or side dish. Both versions are part of the Niçoise thirteen-dessert Christmas tradition (<text:span text:style-name="Emphasis">les treize desserts</text:span>), and the sweet version is also traditional on New Year's Eve.</text:p>
      <text:p text:style-name="Text_20_body">The tourte can be found at Chez Thérésa, Lou Pilha Leva, and in most boulangeries in Vieux-Nice and the Libération quarter.</text:p>
      <text:p text:style-name="Horizontal_20_Line"/>
      <text:h text:style-name="Heading_20_3" text:outline-level="3"><text:bookmark-start text:name="__RefHeading___socca_s_cousinspanisse_and_trouchia_15"/><text:bookmark-start text:name="socca_s_cousinspanisse_and_trouchia"/>Socca's Cousins: Panisse and Trouchia<text:bookmark-end text:name="__RefHeading___socca_s_cousinspanisse_and_trouchia_15"/><text:bookmark-end text:name="socca_s_cousinspanisse_and_trouchia"/></text:h>
      <text:p text:style-name="Text_20_body"><text:span text:style-name="Strong_20_Emphasis">Panisse</text:span> is a thick chickpea-flour preparation — closer to polenta in texture than to socca — poured into round moulds, allowed to set, then sliced and either pan-fried or oven-baked until crisp outside and yielding within. It is served as a snack, starter, or side dish, and has a deeper, nuttier flavour than socca due to the longer cooking and the denser ratio of flour to water.</text:p>
      <text:p text:style-name="Text_20_body"><text:span text:style-name="Strong_20_Emphasis">Trouchia</text:span> is a Niçoise-style omelette made with Swiss chard greens (or spinach), onions, and Parmesan, cooked in olive oil until set and golden on both sides — closer to a Spanish tortilla or an Italian frittata than to a French omelette. It is eaten cold or at room temperature, cut in wedges, and sold from market stalls alongside the other street-food staples. Chez Thérésa is among the best addresses for trouchia.</text:p>
      <text:p text:style-name="Text_20_body"><text:span text:style-name="Strong_20_Emphasis">Fleurs de courgette frites</text:span> (fried courgette flowers) appear on menus from late spring to early autumn, when the female courgette blossoms are at their peak. Sometimes stuffed with fresh ricotta or a herb paste before battering, sometimes dipped plain and fried in olive oil, they are an Italian-inflected Niçoise specialty that vanishes from menus the moment the season ends.</text:p>
      <text:p text:style-name="Horizontal_20_Line"/>
      <text:h text:style-name="Heading_20_3" text:outline-level="3"><text:bookmark-start text:name="__RefHeading___ratatouille_16"/><text:bookmark-start text:name="ratatouille"/>Ratatouille<text:bookmark-end text:name="__RefHeading___ratatouille_16"/><text:bookmark-end text:name="ratatouille"/></text:h>
      <text:p text:style-name="Text_20_body"><text:a xlink:type="simple" xlink:href="https://en.wikipedia.org/wiki/Ratatouille" text:style-name="Internet_20_link" text:visited-style-name="Visited_20_Internet_20_Link">Ratatouille</text:a> originated in Nice — the first documented recipes appear in the 1870s — though it has since become the common property of all Mediterranean France. The traditional Niçoise version sautées the vegetables separately (aubergine, courgette, peppers, tomato, onion) before combining them, so that each retains its distinct texture and colour rather than collapsing into a unified mass. It is served cold or at room temperature as a side dish, summer food eaten with bread, or as an accompaniment to grilled fish and meat. It appears on almost every Cuisine Nissarde menu.</text:p>
      <text:p text:style-name="Horizontal_20_Line"/>
      <text:h text:style-name="Heading_20_2" text:outline-level="2"><text:bookmark-start text:name="__RefHeading___key_ingredients_and_local_products_17"/><text:bookmark-start text:name="key_ingredients_and_local_products"/>Key Ingredients and Local Products<text:bookmark-end text:name="__RefHeading___key_ingredients_and_local_products_17"/><text:bookmark-end text:name="key_ingredients_and_local_products"/></text:h>
      <text:h text:style-name="Heading_20_3" text:outline-level="3"><text:bookmark-start text:name="__RefHeading___olives_aop_nice_18"/><text:bookmark-start text:name="olives_aop_nice"/>Olives AOP Nice<text:bookmark-end text:name="__RefHeading___olives_aop_nice_18"/><text:bookmark-end text:name="olives_aop_nice"/></text:h>
      <text:p text:style-name="Text_20_body">The <text:a xlink:type="simple" xlink:href="https://en.wikipedia.org/wiki/Niçoise olive" text:style-name="Internet_20_link" text:visited-style-name="Visited_20_Internet_20_Link">Niçoise olive</text:a> (Cailletier variety) holds an AOP (Appellation d'Origine Protégée) designation. Small, black, and slightly wrinkled when fully ripe, it has a mild, buttery, slightly almond-like flavour — quite different from the brine-bold Kalamata or the grassy Lucques. Niçoise olives appear in the salade niçoise, the pissaladière, the daube, and as table olives at every <text:span text:style-name="Emphasis">apéro</text:span>. Nicolas Alziari (14 rue Saint-François de Paule) is the city's most renowned producer and retailer, with a mill still operating in the hills above Nice at La Madeleine.</text:p>
      <text:h text:style-name="Heading_20_3" text:outline-level="3"><text:bookmark-start text:name="__RefHeading___huile_d_olive_aop_nice_19"/><text:bookmark-start text:name="huile_d_olive_aop_nice"/>Huile d'olive AOP Nice<text:bookmark-end text:name="__RefHeading___huile_d_olive_aop_nice_19"/><text:bookmark-end text:name="huile_d_olive_aop_nice"/></text:h>
      <text:p text:style-name="Text_20_body">The olive oil pressed from Cailletier olives holds its own AOP designation. Production is limited and the oil commands premium prices; its flavour profile is delicate and fruity, with low bitterness and minimal pungency. Nicolas Alziari is again the reference address; the family has been pressing oil at the same mill since 1868.</text:p>
      <text:h text:style-name="Heading_20_3" text:outline-level="3"><text:bookmark-start text:name="__RefHeading___anchois_de_nice_20"/><text:bookmark-start text:name="anchois_de_nice"/>Anchois de Nice<text:bookmark-end text:name="__RefHeading___anchois_de_nice_20"/><text:bookmark-end text:name="anchois_de_nice"/></text:h>
      <text:p text:style-name="Text_20_body">Salt-cured anchovies — the backbone of pissaladière, salade niçoise, and <text:span text:style-name="Emphasis">anchoïade</text:span> (the anchovy paste spread served with crudités and bread) — are one of the city's oldest preserved foods. The best are packed in salt (not oil), sold whole, and require rinsing and filleting before use. Several producers at the Cours Saleya market sell salt-cured anchovies alongside tapenade and anchoïade; the shop <text:span text:style-name="Strong_20_Emphasis">Chez Félix</text:span> (16 boulevard Jean Jaurès) is a reliable source alongside its pan bagnat operation.</text:p>
      <text:h text:style-name="Heading_20_3" text:outline-level="3"><text:bookmark-start text:name="__RefHeading___la_blette_swiss_chard_21"/><text:bookmark-start text:name="la_blette_swiss_chard"/>La Blette (Swiss Chard)<text:bookmark-end text:name="__RefHeading___la_blette_swiss_chard_21"/><text:bookmark-end text:name="la_blette_swiss_chard"/></text:h>
      <text:p text:style-name="Text_20_body">Swiss chard appears in more traditional Niçoise dishes than any other single vegetable — in petits farcis fillings, in ravioli stuffing, in gnocchi dough, in trouchia, and in both versions of the tourte. The Niçoise variety is smaller-stemmed than the large commercial chard; it grows year-round in the coastal microclimate and is available at every market from autumn through spring.</text:p>
      <text:p text:style-name="Horizontal_20_Line"/>
      <text:h text:style-name="Heading_20_2" text:outline-level="2"><text:bookmark-start text:name="__RefHeading___where_to_eat_traditional_nicoise_cuisine_22"/><text:bookmark-start text:name="where_to_eat_traditional_nicoise_cuisine"/>Where to Eat Traditional Niçoise Cuisine<text:bookmark-end text:name="__RefHeading___where_to_eat_traditional_nicoise_cuisine_22"/><text:bookmark-end text:name="where_to_eat_traditional_nicoise_cuisine"/></text:h>
      <text:h text:style-name="Heading_20_3" text:outline-level="3"><text:bookmark-start text:name="__RefHeading___la_merenda_23"/><text:bookmark-start text:name="la_merenda"/>La Merenda<text:bookmark-end text:name="__RefHeading___la_merenda_23"/><text:bookmark-end text:name="la_merenda"/></text:h>
      <text:p text:style-name="Text_20_body">The most celebrated address for traditional Niçoise cooking in the city, and one of the most famous small restaurants on the French Riviera. Former two-Michelin-star chef Dominique Le Stanc walked away from the Negresco's Chanteclerc restaurant to take over this tiny, twenty-cover room near the Cours Saleya, cooking the food his grandmothers made: stockfish, daube, stuffed sardines, Swiss chard pasta, tourte de blettes, pistou soup, cold ratatouille, and veal tripe à la niçoise. The handwritten blackboard changes daily according to the market and the season. There is no telephone; reservations are made in person at the door. There is no credit card reader; payment is cash only. The tables are close together and the stools narrow. None of this prevents it from being full every service.</text:p>
      <table:table table:style-name="Table">
        <table:table-column/>
        <table:table-column/>
        <table:table-row>
          <table:table-cell office:value-type="string" table:style-name="tableheader">
            <text:p text:style-name="Table_20_Heading"> Detail </text:p>
          </table:table-cell>
          <table:table-cell office:value-type="string" table:style-name="tableheader">
            <text:p text:style-name="Table_20_Heading"> Info </text:p>
          </table:table-cell>
        </table:table-row>
        <table:table-row>
          <table:table-cell office:value-type="string" table:style-name="tablecell">
            <text:p text:style-name="tablealignleft"> Address </text:p>
          </table:table-cell>
          <table:table-cell office:value-type="string" table:style-name="tablecell">
            <text:p text:style-name="tablealignleft"> <text:a xlink:type="simple" xlink:href="https://www.google.com/maps/place/?q=place_id:ChIJpyt-_8jazRIRHYXZ7av1w1g" text:style-name="Internet_20_link" text:visited-style-name="Visited_20_Internet_20_Link">4 rue Raoul Bosio, 06300 Nice</text:a> </text:p>
          </table:table-cell>
        </table:table-row>
        <table:table-row>
          <table:table-cell office:value-type="string" table:style-name="tablecell">
            <text:p text:style-name="tablealignleft"> Phone </text:p>
          </table:table-cell>
          <table:table-cell office:value-type="string" table:style-name="tablecell">
            <text:p text:style-name="tablealignleft"> None — reserve in person </text:p>
          </table:table-cell>
        </table:table-row>
        <table:table-row>
          <table:table-cell office:value-type="string" table:style-name="tablecell">
            <text:p text:style-name="tablealignleft"> Website </text:p>
          </table:table-cell>
          <table:table-cell office:value-type="string" table:style-name="tablecell">
            <text:p text:style-name="tablealignleft"> <text:a xlink:type="simple" xlink:href="https://lamerenda.net" text:style-name="Internet_20_link" text:visited-style-name="Visited_20_Internet_20_Link">lamerenda.net</text:a> </text:p>
          </table:table-cell>
        </table:table-row>
        <table:table-row>
          <table:table-cell office:value-type="string" table:style-name="tablecell">
            <text:p text:style-name="tablealignleft"> Hours </text:p>
          </table:table-cell>
          <table:table-cell office:value-type="string" table:style-name="tablecell">
            <text:p text:style-name="tablealignleft"> Tue–Fri 12:00 PM – 2:00 PM &amp; 7:00 PM – 9:30 PM; closed Sat–Mon </text:p>
          </table:table-cell>
        </table:table-row>
        <table:table-row>
          <table:table-cell office:value-type="string" table:style-name="tablecell">
            <text:p text:style-name="tablealignleft"> Payment </text:p>
          </table:table-cell>
          <table:table-cell office:value-type="string" table:style-name="tablecell">
            <text:p text:style-name="tablealignleft"> Cash only </text:p>
          </table:table-cell>
        </table:table-row>
        <table:table-row>
          <table:table-cell office:value-type="string" table:style-name="tablecell">
            <text:p text:style-name="tablealignleft"> Reservations </text:p>
          </table:table-cell>
          <table:table-cell office:value-type="string" table:style-name="tablecell">
            <text:p text:style-name="tablealignleft"> In person only (no telephone, no online booking) </text:p>
          </table:table-cell>
        </table:table-row>
        <table:table-row>
          <table:table-cell office:value-type="string" table:style-name="tablecell">
            <text:p text:style-name="tablealignleft"> Price range </text:p>
          </table:table-cell>
          <table:table-cell office:value-type="string" table:style-name="tablecell">
            <text:p text:style-name="tablealignleft"> ~€33 for three courses </text:p>
          </table:table-cell>
        </table:table-row>
      </table:table>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ext:p text:style-name="tablealignleft">La Merenda does not accept reservations by phone, email, or any online system. To reserve, visit the restaurant in person during service hours. Tables for the same evening are sometimes available; advance booking by a day or two is advisable.</text:p>
          </table:table-cell>
        </table:table-row>
      </table:table>
      <text:h text:style-name="Heading_20_3" text:outline-level="3"><text:bookmark-start text:name="__RefHeading___chez_pipo_24"/><text:bookmark-start text:name="chez_pipo"/>Chez Pipo<text:bookmark-end text:name="__RefHeading___chez_pipo_24"/><text:bookmark-end text:name="chez_pipo"/></text:h>
      <text:p text:style-name="Text_20_body">Founded in 1933 by Giuseppe “Pipo” Mazzone near the Port, and now run by Steeve Bernardo, Chez Pipo is the city's pre-eminent destination for socca. The stone oven — one of the oldest in Nice — fires large copper <text:span text:style-name="Emphasis">plaques</text:span> of socca throughout service, and the restaurant also serves pissaladière, pan bagnat, petits farcis, and a small selection of Niçoise staples. Jacques Médecin was a regular. The atmosphere is canteen-plain and deliberately unpretentious.</text:p>
      <table:table table:style-name="Table">
        <table:table-column/>
        <table:table-column/>
        <table:table-row>
          <table:table-cell office:value-type="string" table:style-name="tableheader">
            <text:p text:style-name="Table_20_Heading"> Detail </text:p>
          </table:table-cell>
          <table:table-cell office:value-type="string" table:style-name="tableheader">
            <text:p text:style-name="Table_20_Heading"> Info </text:p>
          </table:table-cell>
        </table:table-row>
        <table:table-row>
          <table:table-cell office:value-type="string" table:style-name="tablecell">
            <text:p text:style-name="tablealignleft"> Address </text:p>
          </table:table-cell>
          <table:table-cell office:value-type="string" table:style-name="tablecell">
            <text:p text:style-name="tablealignleft"> <text:a xlink:type="simple" xlink:href="https://www.google.com/maps/place/?q=place_id:ChIJ0c0IXrjazRIR4Evm9bdMnZg" text:style-name="Internet_20_link" text:visited-style-name="Visited_20_Internet_20_Link">13 rue Bavastro, 06300 Nice</text:a> </text:p>
          </table:table-cell>
        </table:table-row>
        <table:table-row>
          <table:table-cell office:value-type="string" table:style-name="tablecell">
            <text:p text:style-name="tablealignleft"> Phone </text:p>
          </table:table-cell>
          <table:table-cell office:value-type="string" table:style-name="tablecell">
            <text:p text:style-name="tablealignleft"> +33 4 93 55 88 82 </text:p>
          </table:table-cell>
        </table:table-row>
        <table:table-row>
          <table:table-cell office:value-type="string" table:style-name="tablecell">
            <text:p text:style-name="tablealignleft"> Website </text:p>
          </table:table-cell>
          <table:table-cell office:value-type="string" table:style-name="tablecell">
            <text:p text:style-name="tablealignleft"> <text:a xlink:type="simple" xlink:href="https://www.chezpipo.fr" text:style-name="Internet_20_link" text:visited-style-name="Visited_20_Internet_20_Link">chezpipo.fr</text:a> </text:p>
          </table:table-cell>
        </table:table-row>
        <table:table-row>
          <table:table-cell office:value-type="string" table:style-name="tablecell">
            <text:p text:style-name="tablealignleft"> Hours </text:p>
          </table:table-cell>
          <table:table-cell office:value-type="string" table:style-name="tablecell">
            <text:p text:style-name="tablealignleft"> Wed–Sun 11:30 AM – 2:30 PM &amp; 5:30 PM – 10:00 PM; closed Mon–Tue </text:p>
          </table:table-cell>
        </table:table-row>
        <table:table-row>
          <table:table-cell office:value-type="string" table:style-name="tablecell">
            <text:p text:style-name="tablealignleft"> Tram </text:p>
          </table:table-cell>
          <table:table-cell office:value-type="string" table:style-name="tablecell">
            <text:p text:style-name="tablealignleft"> Line 2, Port Lympia </text:p>
          </table:table-cell>
        </table:table-row>
        <table:table-row>
          <table:table-cell office:value-type="string" table:style-name="tablecell">
            <text:p text:style-name="tablealignleft"> Price range </text:p>
          </table:table-cell>
          <table:table-cell office:value-type="string" table:style-name="tablecell">
            <text:p text:style-name="tablealignleft"> € (socca from €2.70; pissaladière €2.50) </text:p>
          </table:table-cell>
        </table:table-row>
      </table:table>
      <text:h text:style-name="Heading_20_3" text:outline-level="3"><text:bookmark-start text:name="__RefHeading___lou_pilha_leva_25"/><text:bookmark-start text:name="lou_pilha_leva"/>Lou Pilha Leva<text:bookmark-end text:name="__RefHeading___lou_pilha_leva_25"/><text:bookmark-end text:name="lou_pilha_leva"/></text:h>
      <text:p text:style-name="Text_20_body">The most practical one-stop address for the full range of Niçoise street food: socca, pissaladière, petits farcis, tourte de blettes (both sweet and savoury), trouchia, and moules frites, served from a counter at Place Centrale in Vieux-Nice with long shared picnic tables outside. It opens every day from 11:00 AM, making it useful for a market-morning snack after Cours Saleya. The quality is consistent without reaching the heights of the specialist addresses; its value lies in breadth and convenience.</text:p>
      <table:table table:style-name="Table">
        <table:table-column/>
        <table:table-column/>
        <table:table-row>
          <table:table-cell office:value-type="string" table:style-name="tableheader">
            <text:p text:style-name="Table_20_Heading"> Detail </text:p>
          </table:table-cell>
          <table:table-cell office:value-type="string" table:style-name="tableheader">
            <text:p text:style-name="Table_20_Heading"> Info </text:p>
          </table:table-cell>
        </table:table-row>
        <table:table-row>
          <table:table-cell office:value-type="string" table:style-name="tablecell">
            <text:p text:style-name="tablealignleft"> Address </text:p>
          </table:table-cell>
          <table:table-cell office:value-type="string" table:style-name="tablecell">
            <text:p text:style-name="tablealignleft"> <text:a xlink:type="simple" xlink:href="https://www.google.com/maps/place/?q=place_id:ChIJ6VukV7vazRIRgVAWM84ExJo" text:style-name="Internet_20_link" text:visited-style-name="Visited_20_Internet_20_Link">10 rue du Collet, 06300 Nice</text:a> </text:p>
          </table:table-cell>
        </table:table-row>
        <table:table-row>
          <table:table-cell office:value-type="string" table:style-name="tablecell">
            <text:p text:style-name="tablealignleft"> Hours </text:p>
          </table:table-cell>
          <table:table-cell office:value-type="string" table:style-name="tablecell">
            <text:p text:style-name="tablealignleft"> Mon–Fri 11:00 AM – 8:30 PM; Sat–Sun 11:00 AM – 10:00 PM </text:p>
          </table:table-cell>
        </table:table-row>
        <table:table-row>
          <table:table-cell office:value-type="string" table:style-name="tablecell">
            <text:p text:style-name="tablealignleft"> Tram </text:p>
          </table:table-cell>
          <table:table-cell office:value-type="string" table:style-name="tablecell">
            <text:p text:style-name="tablealignleft"> Line 1, Cathédrale-Vieille-Ville </text:p>
          </table:table-cell>
        </table:table-row>
        <table:table-row>
          <table:table-cell office:value-type="string" table:style-name="tablecell">
            <text:p text:style-name="tablealignleft"> Price range </text:p>
          </table:table-cell>
          <table:table-cell office:value-type="string" table:style-name="tablecell">
            <text:p text:style-name="tablealignleft"> € </text:p>
          </table:table-cell>
        </table:table-row>
      </table:table>
      <text:h text:style-name="Heading_20_3" text:outline-level="3"><text:bookmark-start text:name="__RefHeading___le_safari_26"/><text:bookmark-start text:name="le_safari"/>Le Safari<text:bookmark-end text:name="__RefHeading___le_safari_26"/><text:bookmark-end text:name="le_safari"/></text:h>
      <text:p text:style-name="Text_20_body">A large, reliably busy Cuisine Nissarde restaurant occupying a prime position at the corner of the Cours Saleya — the flower and produce market — with an extended terrace. The menu covers the full range of traditional dishes: salade niçoise (raw, orthodox), daube, petits farcis, ratatouille, stockfish when available. It is less refined than La Merenda and more accommodating to large groups and walk-in visitors; it is also the most accessible Cuisine Nissarde address for those unfamiliar with the tradition.</text:p>
      <table:table table:style-name="Table">
        <table:table-column/>
        <table:table-column/>
        <table:table-row>
          <table:table-cell office:value-type="string" table:style-name="tableheader">
            <text:p text:style-name="Table_20_Heading"> Detail </text:p>
          </table:table-cell>
          <table:table-cell office:value-type="string" table:style-name="tableheader">
            <text:p text:style-name="Table_20_Heading"> Info </text:p>
          </table:table-cell>
        </table:table-row>
        <table:table-row>
          <table:table-cell office:value-type="string" table:style-name="tablecell">
            <text:p text:style-name="tablealignleft"> Address </text:p>
          </table:table-cell>
          <table:table-cell office:value-type="string" table:style-name="tablecell">
            <text:p text:style-name="tablealignleft"> <text:a xlink:type="simple" xlink:href="https://www.google.com/maps/place/?q=place_id:ChIJS_cK1bzazRIRY1nGXiAhy9M" text:style-name="Internet_20_link" text:visited-style-name="Visited_20_Internet_20_Link">1 cours Saleya, 06300 Nice</text:a> </text:p>
          </table:table-cell>
        </table:table-row>
        <table:table-row>
          <table:table-cell office:value-type="string" table:style-name="tablecell">
            <text:p text:style-name="tablealignleft"> Phone </text:p>
          </table:table-cell>
          <table:table-cell office:value-type="string" table:style-name="tablecell">
            <text:p text:style-name="tablealignleft"> +33 4 93 80 18 44 </text:p>
          </table:table-cell>
        </table:table-row>
        <table:table-row>
          <table:table-cell office:value-type="string" table:style-name="tablecell">
            <text:p text:style-name="tablealignleft"> Hours </text:p>
          </table:table-cell>
          <table:table-cell office:value-type="string" table:style-name="tablecell">
            <text:p text:style-name="tablealignleft"> Daily 12:00 PM – 10:50 PM </text:p>
          </table:table-cell>
        </table:table-row>
        <table:table-row>
          <table:table-cell office:value-type="string" table:style-name="tablecell">
            <text:p text:style-name="tablealignleft"> Tram </text:p>
          </table:table-cell>
          <table:table-cell office:value-type="string" table:style-name="tablecell">
            <text:p text:style-name="tablealignleft"> Line 1, Opéra-Vieille-Ville </text:p>
          </table:table-cell>
        </table:table-row>
        <table:table-row>
          <table:table-cell office:value-type="string" table:style-name="tablecell">
            <text:p text:style-name="tablealignleft"> Price range </text:p>
          </table:table-cell>
          <table:table-cell office:value-type="string" table:style-name="tablecell">
            <text:p text:style-name="tablealignleft"> €€ </text:p>
          </table:table-cell>
        </table:table-row>
      </table:table>
      <text:p text:style-name="Horizontal_20_Line"/>
      <text:h text:style-name="Heading_20_2" text:outline-level="2"><text:bookmark-start text:name="__RefHeading___key_provisioners_27"/><text:bookmark-start text:name="key_provisioners"/>Key Provisioners<text:bookmark-end text:name="__RefHeading___key_provisioners_27"/><text:bookmark-end text:name="key_provisioners"/></text:h>
      <text:h text:style-name="Heading_20_3" text:outline-level="3"><text:bookmark-start text:name="__RefHeading___nicolas_alziari_28"/><text:bookmark-start text:name="nicolas_alziari"/>Nicolas Alziari<text:bookmark-end text:name="__RefHeading___nicolas_alziari_28"/><text:bookmark-end text:name="nicolas_alziari"/></text:h>
      <text:p text:style-name="Text_20_body">The oldest and most distinguished olive oil and olive merchant in Nice, operating since 1868 from the same address near the Opéra. The shop stocks Cailletier olive oil (AOP Nice), table olives, tapenade, anchoïade, and related provisions, all under the Alziari house label. Tasting is available at a small counter at the rear of the shop. Staff are multilingual and generous with explanation. The distinctive yellow tin — cold-pressed AOP Nice olive oil — is the most widely purchased souvenir from the shop.</text:p>
      <table:table table:style-name="Table">
        <table:table-column/>
        <table:table-column/>
        <table:table-row>
          <table:table-cell office:value-type="string" table:style-name="tableheader">
            <text:p text:style-name="Table_20_Heading"> Detail </text:p>
          </table:table-cell>
          <table:table-cell office:value-type="string" table:style-name="tableheader">
            <text:p text:style-name="Table_20_Heading"> Info </text:p>
          </table:table-cell>
        </table:table-row>
        <table:table-row>
          <table:table-cell office:value-type="string" table:style-name="tablecell">
            <text:p text:style-name="tablealignleft"> Address </text:p>
          </table:table-cell>
          <table:table-cell office:value-type="string" table:style-name="tablecell">
            <text:p text:style-name="tablealignleft"> <text:a xlink:type="simple" xlink:href="https://www.google.com/maps/place/?q=place_id:ChIJd4ayM6LazRIRmfwCL-ACiRY" text:style-name="Internet_20_link" text:visited-style-name="Visited_20_Internet_20_Link">14 rue Saint-François de Paule, 06300 Nice</text:a> </text:p>
          </table:table-cell>
        </table:table-row>
        <table:table-row>
          <table:table-cell office:value-type="string" table:style-name="tablecell">
            <text:p text:style-name="tablealignleft"> Phone </text:p>
          </table:table-cell>
          <table:table-cell office:value-type="string" table:style-name="tablecell">
            <text:p text:style-name="tablealignleft"> +33 4 93 62 94 03 </text:p>
          </table:table-cell>
        </table:table-row>
        <table:table-row>
          <table:table-cell office:value-type="string" table:style-name="tablecell">
            <text:p text:style-name="tablealignleft"> Hours </text:p>
          </table:table-cell>
          <table:table-cell office:value-type="string" table:style-name="tablecell">
            <text:p text:style-name="tablealignleft"> Mon–Sat 9:00 AM – 7:00 PM; Sun 10:00 AM – 7:00 PM </text:p>
          </table:table-cell>
        </table:table-row>
        <table:table-row>
          <table:table-cell office:value-type="string" table:style-name="tablecell">
            <text:p text:style-name="tablealignleft"> Tram </text:p>
          </table:table-cell>
          <table:table-cell office:value-type="string" table:style-name="tablecell">
            <text:p text:style-name="tablealignleft"> Line 1, Opéra-Vieille-Ville </text:p>
          </table:table-cell>
        </table:table-row>
      </table:table>
      <text:h text:style-name="Heading_20_3" text:outline-level="3"><text:bookmark-start text:name="__RefHeading___cours_saleya_market_29"/><text:bookmark-start text:name="cours_saleya_market"/>Cours Saleya Market<text:bookmark-end text:name="__RefHeading___cours_saleya_market_29"/><text:bookmark-end text:name="cours_saleya_market"/></text:h>
      <text:p text:style-name="Text_20_body">The flower and produce market that occupies the most celebrated outdoor space in Vieux-Nice runs every morning except Monday (when an antiques market takes its place) from roughly 6:00 AM to 1:00 PM. Producers from the Alpes-Maritimes sell local tomatoes, courgettes, aubergines, herbs, fava beans, seasonal greens, and freshly assembled petits farcis, pan bagnats, and pissaladière slices from market stalls. The olive stalls carry Niçoise olives, tapenade, and anchoïade. Several socca vendors operate portable setups at the market perimeter.</text:p>
      <text:p text:style-name="Text_20_body">The market is where La Merenda's Dominique Le Stanc shops every morning by bicycle. It is the single best place in the city to understand the seasonal logic of Niçoise cuisine.</text:p>
      <text:p text:style-name="Horizontal_20_Line"/>
      <text:h text:style-name="Heading_20_2" text:outline-level="2"><text:bookmark-start text:name="__RefHeading___nicoise_cuisine_and_the_calendar_30"/><text:bookmark-start text:name="nicoise_cuisine_and_the_calendar"/>Niçoise Cuisine and the Calendar<text:bookmark-end text:name="__RefHeading___nicoise_cuisine_and_the_calendar_30"/><text:bookmark-end text:name="nicoise_cuisine_and_the_calendar"/></text:h>
      <text:p text:style-name="Text_20_body">Several dishes are tied to specific seasons or occasions:</text:p>
      <text:p text:style-name="Text_20_body"><text:span text:style-name="Strong_20_Emphasis">Summer (June – September):</text:span> Salade niçoise, pan bagnat, petits farcis (peak courgette and tomato season), ratatouille, fried courgette flowers, cold trouchia, tapenade with crudités. The markets overflow with the produce that defines the cuisine at its brightest.</text:p>
      <text:p text:style-name="Text_20_body"><text:span text:style-name="Strong_20_Emphasis">Autumn – Winter (October – March):</text:span> Daube niçoise, estocaficada, pistou soup (the transition point between late summer and early autumn), ravioli nissardà sauced with daube, Swiss chard preparations. The savory tourte de blettes appears year-round but peaks in cooler months.</text:p>
      <text:p text:style-name="Text_20_body"><text:span text:style-name="Strong_20_Emphasis">Christmas and New Year:</text:span> The <text:span text:style-name="Emphasis">treize desserts</text:span> of Provence includes the sweet tourte de blettes in its Niçoise version; the dish is also eaten on New Year's Eve by tradition.</text:p>
      <text:p text:style-name="Horizontal_20_Line"/>
      <text:h text:style-name="Heading_20_2" text:outline-level="2"><text:bookmark-start text:name="__RefHeading___glossary_of_nicard_terms_31"/><text:bookmark-start text:name="glossary_of_nicard_terms"/>Glossary of Niçard Terms<text:bookmark-end text:name="__RefHeading___glossary_of_nicard_terms_31"/><text:bookmark-end text:name="glossary_of_nicard_terms"/></text:h>
      <table:table table:style-name="Table">
        <table:table-column/>
        <table:table-column/>
        <table:table-column/>
        <table:table-row>
          <table:table-cell office:value-type="string" table:style-name="tableheader">
            <text:p text:style-name="Table_20_Heading"> Niçard term </text:p>
          </table:table-cell>
          <table:table-cell office:value-type="string" table:style-name="tableheader">
            <text:p text:style-name="Table_20_Heading"> French </text:p>
          </table:table-cell>
          <table:table-cell office:value-type="string" table:style-name="tableheader">
            <text:p text:style-name="Table_20_Heading"> English </text:p>
          </table:table-cell>
        </table:table-row>
        <table:table-row>
          <table:table-cell office:value-type="string" table:style-name="tablecell">
            <text:p text:style-name="tablealignleft"> <text:span text:style-name="Emphasis">nissardà</text:span> </text:p>
          </table:table-cell>
          <table:table-cell office:value-type="string" table:style-name="tablecell">
            <text:p text:style-name="tablealignleft"> niçoise </text:p>
          </table:table-cell>
          <table:table-cell office:value-type="string" table:style-name="tablecell">
            <text:p text:style-name="tablealignleft"> of Nice, Niçoise style </text:p>
          </table:table-cell>
        </table:table-row>
        <table:table-row>
          <table:table-cell office:value-type="string" table:style-name="tablecell">
            <text:p text:style-name="tablealignleft"> <text:span text:style-name="Emphasis">merenda</text:span> </text:p>
          </table:table-cell>
          <table:table-cell office:value-type="string" table:style-name="tablecell">
            <text:p text:style-name="tablealignleft"> casse-croûte </text:p>
          </table:table-cell>
          <table:table-cell office:value-type="string" table:style-name="tablecell">
            <text:p text:style-name="tablealignleft"> a snack or light mid-morning meal </text:p>
          </table:table-cell>
        </table:table-row>
        <table:table-row>
          <table:table-cell office:value-type="string" table:style-name="tablecell">
            <text:p text:style-name="tablealignleft"> <text:span text:style-name="Emphasis">manja</text:span> </text:p>
          </table:table-cell>
          <table:table-cell office:value-type="string" table:style-name="tablecell">
            <text:p text:style-name="tablealignleft"> manger </text:p>
          </table:table-cell>
          <table:table-cell office:value-type="string" table:style-name="tablecell">
            <text:p text:style-name="tablealignleft"> to eat </text:p>
          </table:table-cell>
        </table:table-row>
        <table:table-row>
          <table:table-cell office:value-type="string" table:style-name="tablecell">
            <text:p text:style-name="tablealignleft"> <text:span text:style-name="Emphasis">blette</text:span> / <text:span text:style-name="Emphasis">blea</text:span> </text:p>
          </table:table-cell>
          <table:table-cell office:value-type="string" table:style-name="tablecell">
            <text:p text:style-name="tablealignleft"> bette </text:p>
          </table:table-cell>
          <table:table-cell office:value-type="string" table:style-name="tablecell">
            <text:p text:style-name="tablealignleft"> Swiss chard </text:p>
          </table:table-cell>
        </table:table-row>
        <table:table-row>
          <table:table-cell office:value-type="string" table:style-name="tablecell">
            <text:p text:style-name="tablealignleft"> <text:span text:style-name="Emphasis">pissalat</text:span> </text:p>
          </table:table-cell>
          <table:table-cell office:value-type="string" table:style-name="tablecell">
            <text:p text:style-name="tablealignleft"> purée d'anchois fermentée </text:p>
          </table:table-cell>
          <table:table-cell office:value-type="string" table:style-name="tablecell">
            <text:p text:style-name="tablealignleft"> fermented anchovy paste </text:p>
          </table:table-cell>
        </table:table-row>
        <table:table-row>
          <table:table-cell office:value-type="string" table:style-name="tablecell">
            <text:p text:style-name="tablealignleft"> <text:span text:style-name="Emphasis">estocaficada</text:span> </text:p>
          </table:table-cell>
          <table:table-cell office:value-type="string" table:style-name="tablecell">
            <text:p text:style-name="tablealignleft"> stockfish niçois </text:p>
          </table:table-cell>
          <table:table-cell office:value-type="string" table:style-name="tablecell">
            <text:p text:style-name="tablealignleft"> stockfish (dried cod) braised Niçoise style </text:p>
          </table:table-cell>
        </table:table-row>
        <table:table-row>
          <table:table-cell office:value-type="string" table:style-name="tablecell">
            <text:p text:style-name="tablealignleft"> <text:span text:style-name="Emphasis">ravioli nissardà</text:span> </text:p>
          </table:table-cell>
          <table:table-cell office:value-type="string" table:style-name="tablecell">
            <text:p text:style-name="tablealignleft"> raviolis niçois </text:p>
          </table:table-cell>
          <table:table-cell office:value-type="string" table:style-name="tablecell">
            <text:p text:style-name="tablealignleft"> Niçoise meat-and-chard ravioli </text:p>
          </table:table-cell>
        </table:table-row>
        <table:table-row>
          <table:table-cell office:value-type="string" table:style-name="tablecell">
            <text:p text:style-name="tablealignleft"> <text:span text:style-name="Emphasis">socca</text:span> </text:p>
          </table:table-cell>
          <table:table-cell office:value-type="string" table:style-name="tablecell">
            <text:p text:style-name="tablealignleft"> galette de farine de pois chiche </text:p>
          </table:table-cell>
          <table:table-cell office:value-type="string" table:style-name="tablecell">
            <text:p text:style-name="tablealignleft"> chickpea-flour pancake, wood-fired </text:p>
          </table:table-cell>
        </table:table-row>
        <table:table-row>
          <table:table-cell office:value-type="string" table:style-name="tablecell">
            <text:p text:style-name="tablealignleft"> <text:span text:style-name="Emphasis">pan bagnat</text:span> </text:p>
          </table:table-cell>
          <table:table-cell office:value-type="string" table:style-name="tablecell">
            <text:p text:style-name="tablealignleft"> pain baigné </text:p>
          </table:table-cell>
          <table:table-cell office:value-type="string" table:style-name="tablecell">
            <text:p text:style-name="tablealignleft"> “bathed bread”; the Niçoise sandwich </text:p>
          </table:table-cell>
        </table:table-row>
        <table:table-row>
          <table:table-cell office:value-type="string" table:style-name="tablecell">
            <text:p text:style-name="tablealignleft"> <text:span text:style-name="Emphasis">daubière</text:span> </text:p>
          </table:table-cell>
          <table:table-cell office:value-type="string" table:style-name="tablecell">
            <text:p text:style-name="tablealignleft"> cocotte en terre </text:p>
          </table:table-cell>
          <table:table-cell office:value-type="string" table:style-name="tablecell">
            <text:p text:style-name="tablealignleft"> earthenware braising pot with concave lid </text:p>
          </table:table-cell>
        </table:table-row>
      </table:table>
      <text:p text:style-name="Horizontal_20_Line"/>
      <text:h text:style-name="Heading_20_2" text:outline-level="2"><text:bookmark-start text:name="__RefHeading___see_also_32"/><text:bookmark-start text:name="see_also"/>See Also<text:bookmark-end text:name="__RefHeading___see_also_32"/><text:bookmark-end text:name="see_also"/></text:h>
      <text:list text:style-name="List_20_1" text:continue-numbering="false">
        <text:list-item>
          <text:p text:style-name="List_20_1_Content_First"> <text:a xlink:type="simple" xlink:href="https://parisyank.com/doku.php?id=paris_yank:go:nice:eat:restaurants_highend" text:style-name="Internet_20_link" text:visited-style-name="Visited_20_Internet_20_Link">Highend Restaurants in Nice</text:a></text:p>
        </text:list-item>
        <text:list-item>
          <text:p text:style-name="List_20_1_Content"> <text:a xlink:type="simple" xlink:href="https://parisyank.com/doku.php?id=paris_yank:go:nice:guide_to_coffee_in_nice" text:style-name="Internet_20_link" text:visited-style-name="Visited_20_Internet_20_Link">Coffee in Nice</text:a></text:p>
        </text:list-item>
        <text:list-item>
          <text:p text:style-name="List_20_1_Content"> <text:a xlink:type="simple" xlink:href="https://parisyank.com/doku.php?id=paris_yank:go:nice:pizza_in_nice" text:style-name="Internet_20_link" text:visited-style-name="Visited_20_Internet_20_Link">Pizza in Nice</text:a></text:p>
        </text:list-item>
        <text:list-item>
          <text:p text:style-name="List_20_1_Content"> <text:a xlink:type="simple" xlink:href="https://parisyank.com/doku.php?id=paris_yank:go:nice:eat:foodshopping" text:style-name="Internet_20_link" text:visited-style-name="Visited_20_Internet_20_Link">Markets and Food Shopping in Nice</text:a></text:p>
        </text:list-item>
        <text:list-item>
          <text:p text:style-name="List_20_1_Content_Last"> <text:a xlink:type="simple" xlink:href="https://parisyank.com/doku.php?id=paris_yank:go:nice:vielle_ville_de_nice" text:style-name="Internet_20_link" text:visited-style-name="Visited_20_Internet_20_Link">Vieux-Nice: A Guide to the Old Town</text:a></text:p>
        </text:list-item>
      </text:list>
      <text:h text:style-name="Heading_20_2" text:outline-level="2"><text:bookmark-start text:name="__RefHeading___references_33"/><text:bookmark-start text:name="references"/>References<text:bookmark-end text:name="__RefHeading___references_33"/><text:bookmark-end text:name="references"/></text:h>
      <text:list text:style-name="List_20_1" text:continue-numbering="false">
        <text:list-item>
          <text:p text:style-name="List_20_1_Content_First"> <text:a xlink:type="simple" xlink:href="https://www.explorenicecotedazur.com/en/travel-blog/art-de-vivre/cuisine-nicoise-and-national-heritage/" text:style-name="Internet_20_link" text:visited-style-name="Visited_20_Internet_20_Link">Explore Nice Côte d'Azur — Cuisine Niçoise and National Heritage</text:a></text:p>
        </text:list-item>
        <text:list-item>
          <text:p text:style-name="List_20_1_Content"> <text:a xlink:type="simple" xlink:href="https://www.nice-premium.com/the-cuisine-nissarde-label-a-living-pride-of-nice/" text:style-name="Internet_20_link" text:visited-style-name="Visited_20_Internet_20_Link">Nice Premium — The Cuisine Nissarde Label</text:a> (November 2025)</text:p>
        </text:list-item>
        <text:list-item>
          <text:p text:style-name="List_20_1_Content"> <text:a xlink:type="simple" xlink:href="https://www.nicepremium.fr/culture/la-memoire-culinaire-nicoise-resumee-dans-les-kiosques/" text:style-name="Internet_20_link" text:visited-style-name="Visited_20_Internet_20_Link">Nice Premium — Manja! magazine and label anniversary</text:a> (June 2025)</text:p>
        </text:list-item>
        <text:list-item>
          <text:p text:style-name="List_20_1_Content"> <text:a xlink:type="simple" xlink:href="https://www.explorenicecotedazur.com/en/explore/art-of-living/gastronomy-and-local-produce/" text:style-name="Internet_20_link" text:visited-style-name="Visited_20_Internet_20_Link">Office de Tourisme Métropolitain Nice Côte d'Azur — Gastronomy and Local Produce</text:a></text:p>
        </text:list-item>
        <text:list-item>
          <text:p text:style-name="List_20_1_Content"> <text:a xlink:type="simple" xlink:href="https://www.chefdenise.com/all/food-in-nice-france-cuisine-nissarde" text:style-name="Internet_20_link" text:visited-style-name="Visited_20_Internet_20_Link">Chef Denise — Must-Try Food in Nice: Cuisine Nissarde</text:a></text:p>
        </text:list-item>
        <text:list-item>
          <text:p text:style-name="List_20_1_Content"> <text:a xlink:type="simple" xlink:href="https://www.whataboutnice.fr/chez-pipo-lun-des-plus-vieux-fours-a-socca-de-nice/" text:style-name="Internet_20_link" text:visited-style-name="Visited_20_Internet_20_Link">What About Nice — Chez Pipo, history of socca</text:a> (June 2024)</text:p>
        </text:list-item>
        <text:list-item>
          <text:p text:style-name="List_20_1_Content"> <text:a xlink:type="simple" xlink:href="https://lamerenda.net" text:style-name="Internet_20_link" text:visited-style-name="Visited_20_Internet_20_Link">La Merenda — Official Website</text:a></text:p>
        </text:list-item>
        <text:list-item>
          <text:p text:style-name="List_20_1_Content"> <text:a xlink:type="simple" xlink:href="https://www.chezpipo.fr" text:style-name="Internet_20_link" text:visited-style-name="Visited_20_Internet_20_Link">Chez Pipo — Official Website</text:a></text:p>
        </text:list-item>
        <text:list-item>
          <text:p text:style-name="List_20_1_Content"> <text:a xlink:type="simple" xlink:href="https://en.wikipedia.org/wiki/Salade_ni%C3%A7oise" text:style-name="Internet_20_link" text:visited-style-name="Visited_20_Internet_20_Link">Wikipedia — Salade niçoise</text:a></text:p>
        </text:list-item>
        <text:list-item>
          <text:p text:style-name="List_20_1_Content"> <text:a xlink:type="simple" xlink:href="https://en.wikipedia.org/wiki/Tourte_de_blettes" text:style-name="Internet_20_link" text:visited-style-name="Visited_20_Internet_20_Link">Wikipedia — Tourte de blettes</text:a></text:p>
        </text:list-item>
        <text:list-item>
          <text:p text:style-name="List_20_1_Content"> <text:a xlink:type="simple" xlink:href="https://en.wikipedia.org/wiki/Socca" text:style-name="Internet_20_link" text:visited-style-name="Visited_20_Internet_20_Link">Wikipedia — Socca</text:a></text:p>
        </text:list-item>
        <text:list-item>
          <text:p text:style-name="List_20_1_Content"> Médecin, Jacques. <text:span text:style-name="Emphasis">La cuisine du comté de Nice</text:span>. Paris: Julliard, 1972 (republished Solar, 1997 and 2003).</text:p>
        </text:list-item>
        <text:list-item>
          <text:p text:style-name="List_20_1_Content_Last"> Google Maps ratings and reviews verified April 2026.</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8::10:13</meta:creation-date>
    <dc:creator>Generated</dc:creator>
    <dc:date>2026-09-14T18::10:13</dc:date>
    <dc:language>en-US</dc:language>
    <meta:editing-cycles>1</meta:editing-cycles>
    <meta:editing-duration>PT0S</meta:editing-duration>
    <dc:title>paris_yank:go:nice:guide_of_cuisine_nicoise</dc:title>
  </office:meta>
</office:document-meta>
</file>