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go:nice:history"/><text:bookmark-start text:name="__RefHeading___the_history_of_nice_france_1"/><text:bookmark-start text:name="the_history_of_nice_france"/>The History of Nice, France<text:bookmark-end text:name="__RefHeading___the_history_of_nice_france_1"/><text:bookmark-end text:name="the_history_of_nice_france"/></text:h>
      <text:p text:style-name="Text_20_body">Nice, located on the beautiful French Riviera, has a rich and diverse history that stretches back thousands of years. Its strategic position on the Mediterranean has made it a crossroads for cultures, trade, and empires throughout history. The city’s development is marked by ancient settlements, Roman influence, medieval struggles, and its eventual rise as a modern tourist destination.</text:p>
      <text:p text:style-name="Horizontal_20_Line"/>
      <text:h text:style-name="Heading_20_2" text:outline-level="2"><text:bookmark-start text:name="__RefHeading___ancient_timesgreek_and_ligurian_origins_2"/><text:bookmark-start text:name="ancient_timesgreek_and_ligurian_origins"/>1. Ancient Times: Greek and Ligurian Origins<text:bookmark-end text:name="__RefHeading___ancient_timesgreek_and_ligurian_origins_2"/><text:bookmark-end text:name="ancient_timesgreek_and_ligurian_origins"/></text:h>
      <text:list text:style-name="List_20_1" text:continue-numbering="false">
        <text:list-item>
          <text:p text:style-name="List_20_1_Content_First"> Nice’s history begins around <text:span text:style-name="Strong_20_Emphasis">350 BCE</text:span> when it was founded by Greek colonists from the city of <text:span text:style-name="Strong_20_Emphasis">Phocaea</text:span> (in present-day Turkey).  </text:p>
        </text:list-item>
        <text:list-item>
          <text:p text:style-name="List_20_1_Content"> The Greeks named the settlement <text:span text:style-name="Strong_20_Emphasis">Nikaia</text:span> after the goddess <text:span text:style-name="Strong_20_Emphasis">Nike</text:span>, symbolizing victory. This likely commemorated a military triumph over a nearby Ligurian tribe.  </text:p>
        </text:list-item>
        <text:list-item>
          <text:p text:style-name="List_20_1_Content"> Nikaia was a small but significant trading outpost, strategically located on the Mediterranean coast to facilitate commerce.  </text:p>
        </text:list-item>
        <text:list-item>
          <text:p text:style-name="List_20_1_Content_Last"> Before the Greeks, the region was inhabited by <text:span text:style-name="Strong_20_Emphasis">Ligurian tribes</text:span> who lived in hilltop villages and engaged in fishing, agriculture, and trade.</text:p>
        </text:list-item>
      </text:list>
      <text:p text:style-name="Horizontal_20_Line"/>
      <text:h text:style-name="Heading_20_2" text:outline-level="2"><text:bookmark-start text:name="__RefHeading___roman_eracemenelum_and_the_roman_influence_3"/><text:bookmark-start text:name="roman_eracemenelum_and_the_roman_influence"/>2. Roman Era: Cemenelum and the Roman Influence<text:bookmark-end text:name="__RefHeading___roman_eracemenelum_and_the_roman_influence_3"/><text:bookmark-end text:name="roman_eracemenelum_and_the_roman_influence"/></text:h>
      <text:list text:style-name="List_20_1" text:continue-numbering="false">
        <text:list-item>
          <text:p text:style-name="List_20_1_Content_First"> During the Roman conquest of the region in the 2nd century BCE, Nice became part of the Roman province of <text:span text:style-name="Strong_20_Emphasis">Gallia Narbonensis</text:span>.  </text:p>
        </text:list-item>
        <text:list-item>
          <text:p text:style-name="List_20_1_Content"> A neighboring Roman city, <text:span text:style-name="Strong_20_Emphasis">Cemenelum</text:span> (modern-day Cimiez, a district of Nice), flourished as the regional capital.  </text:p>
          <text:list text:style-name="Numbering_20_1">
            <text:list-item>
              <text:p text:style-name="Numbering_20_1_Content"> Cemenelum featured typical Roman amenities such as baths (Thermae), arenas, and villas, remnants of which can still be visited today.  </text:p>
            </text:list-item>
          </text:list>
        </text:list-item>
        <text:list-item>
          <text:p text:style-name="List_20_1_Content_Last"> Nice (Nikaia) itself remained a modest settlement but benefited from Roman trade routes and proximity to Cemenelum.  </text:p>
        </text:list-item>
      </text:list>
      <text:p text:style-name="Text_20_body"><text:span text:style-name="Strong_20_Emphasis">Key Developments:</text:span></text:p>
      <text:list text:style-name="List_20_1" text:continue-numbering="false">
        <text:list-item>
          <text:p text:style-name="List_20_1_Content_First"> Roman infrastructure expanded, including roads and ports that connected the region to other parts of Gaul and the Mediterranean.  </text:p>
        </text:list-item>
        <text:list-item>
          <text:p text:style-name="List_20_1_Content_Last"> Christianity began spreading during the later Roman Empire, laying the foundation for future religious influence.</text:p>
        </text:list-item>
      </text:list>
      <text:p text:style-name="Horizontal_20_Line"/>
      <text:h text:style-name="Heading_20_2" text:outline-level="2"><text:bookmark-start text:name="__RefHeading___early_middle_agesbarbarian_invasions_and_struggles_4"/><text:bookmark-start text:name="early_middle_agesbarbarian_invasions_and_struggles"/>3. Early Middle Ages: Barbarian Invasions and Struggles<text:bookmark-end text:name="__RefHeading___early_middle_agesbarbarian_invasions_and_struggles_4"/><text:bookmark-end text:name="early_middle_agesbarbarian_invasions_and_struggles"/></text:h>
      <text:list text:style-name="List_20_1" text:continue-numbering="false">
        <text:list-item>
          <text:p text:style-name="List_20_1_Content_First"> After the fall of the Western Roman Empire in <text:span text:style-name="Strong_20_Emphasis">476 CE</text:span>, Nice and its surroundings faced invasions by various groups, including the <text:span text:style-name="Strong_20_Emphasis">Visigoths</text:span> and the <text:span text:style-name="Strong_20_Emphasis">Lombards</text:span>.  </text:p>
        </text:list-item>
        <text:list-item>
          <text:p text:style-name="List_20_1_Content"> By the 7th century, the region came under <text:span text:style-name="Strong_20_Emphasis">Frankish rule</text:span> as part of the expanding Frankish Kingdom.  </text:p>
        </text:list-item>
        <text:list-item>
          <text:p text:style-name="List_20_1_Content"> Nice also faced repeated <text:span text:style-name="Strong_20_Emphasis">Saracen (Arab) invasions</text:span> during the 8th and 9th centuries, leading to periods of instability.  </text:p>
        </text:list-item>
        <text:list-item>
          <text:p text:style-name="List_20_1_Content_Last"> To defend against invasions, local rulers built fortifications, some of which would later evolve into medieval castles.</text:p>
        </text:list-item>
      </text:list>
      <text:p text:style-name="Horizontal_20_Line"/>
      <text:h text:style-name="Heading_20_2" text:outline-level="2"><text:bookmark-start text:name="__RefHeading___high_and_late_middle_agesgenoese_influence_5"/><text:bookmark-start text:name="high_and_late_middle_agesgenoese_influence"/>4. High and Late Middle Ages: Genoese Influence<text:bookmark-end text:name="__RefHeading___high_and_late_middle_agesgenoese_influence_5"/><text:bookmark-end text:name="high_and_late_middle_agesgenoese_influence"/></text:h>
      <text:list text:style-name="List_20_1" text:continue-numbering="false">
        <text:list-item>
          <text:p text:style-name="List_20_1_Content_First"> During the 11th and 12th centuries, Nice became part of the <text:span text:style-name="Strong_20_Emphasis">County of Provence</text:span>.  </text:p>
        </text:list-item>
        <text:list-item>
          <text:p text:style-name="List_20_1_Content"> In the 13th century, Nice aligned itself with the powerful <text:span text:style-name="Strong_20_Emphasis">Genoese Republic</text:span> to resist domination by Provence and other rivals.  </text:p>
        </text:list-item>
        <text:list-item>
          <text:p text:style-name="List_20_1_Content_Last"> Genoese influence brought economic growth through maritime trade, fishing, and the establishment of ports.  </text:p>
        </text:list-item>
      </text:list>
      <text:p text:style-name="Text_20_body"><text:span text:style-name="Strong_20_Emphasis">Key Events:</text:span></text:p>
      <text:list text:style-name="List_20_1" text:continue-numbering="false">
        <text:list-item>
          <text:p text:style-name="List_20_1_Content_First"> The city was fortified with stronger walls to defend against pirates and rival states.  </text:p>
        </text:list-item>
        <text:list-item>
          <text:p text:style-name="List_20_1_Content_Last"> Nice developed a reputation as a center for commerce along the Mediterranean.</text:p>
        </text:list-item>
      </text:list>
      <text:p text:style-name="Horizontal_20_Line"/>
      <text:h text:style-name="Heading_20_2" text:outline-level="2"><text:bookmark-start text:name="__RefHeading___th_17th_centuriesthe_savoy_period_6"/><text:bookmark-start text:name="th_17th_centuriesthe_savoy_period"/>5. 14th–17th Centuries: The Savoy Period<text:bookmark-end text:name="__RefHeading___th_17th_centuriesthe_savoy_period_6"/><text:bookmark-end text:name="th_17th_centuriesthe_savoy_period"/></text:h>
      <text:list text:style-name="List_20_1" text:continue-numbering="false">
        <text:list-item>
          <text:p text:style-name="List_20_1_Content_First"> In <text:span text:style-name="Strong_20_Emphasis">1388</text:span>, Nice pledged allegiance to the <text:span text:style-name="Strong_20_Emphasis">House of Savoy</text:span>. This marked the beginning of centuries of Savoyard rule, which would significantly influence the city’s identity.  </text:p>
        </text:list-item>
        <text:list-item>
          <text:p text:style-name="List_20_1_Content"> Nice became part of the <text:span text:style-name="Strong_20_Emphasis">Duchy of Savoy</text:span> and later the <text:span text:style-name="Strong_20_Emphasis">Kingdom of Sardinia</text:span>.  </text:p>
        </text:list-item>
        <text:list-item>
          <text:p text:style-name="List_20_1_Content"> During this period:  </text:p>
          <text:list text:style-name="Numbering_20_1">
            <text:list-item>
              <text:p text:style-name="Numbering_20_1_Content"> The city’s economy flourished due to its strategic location as a trading port.  </text:p>
            </text:list-item>
            <text:list-item>
              <text:p text:style-name="Numbering_20_1_Content"> The <text:span text:style-name="Strong_20_Emphasis">Old Town</text:span> (Vieux Nice) began taking shape, characterized by narrow streets, colorful buildings, and bustling markets.  </text:p>
            </text:list-item>
            <text:list-item>
              <text:p text:style-name="Numbering_20_1_Content_Last"> Fortifications were further improved to protect against attacks from rival powers, such as France and Spain.  </text:p>
            </text:list-item>
          </text:list>
        </text:list-item>
      </text:list>
      <text:p text:style-name="Text_20_body"><text:span text:style-name="Strong_20_Emphasis">Key Conflicts:</text:span></text:p>
      <text:list text:style-name="List_20_1" text:continue-numbering="false">
        <text:list-item>
          <text:p text:style-name="List_20_1_Content_First"> Nice was attacked multiple times by <text:span text:style-name="Strong_20_Emphasis">French troops</text:span>, notably in <text:span text:style-name="Strong_20_Emphasis">1543</text:span>, when the combined forces of the Ottoman fleet and French King Francis I besieged the city.  </text:p>
        </text:list-item>
        <text:list-item>
          <text:p text:style-name="List_20_1_Content_Last"> In <text:span text:style-name="Strong_20_Emphasis">1691</text:span> and <text:span text:style-name="Strong_20_Emphasis">1705</text:span>, Nice fell briefly to French control but was returned to the Savoyards through treaties.  </text:p>
        </text:list-item>
      </text:list>
      <text:p text:style-name="Horizontal_20_Line"/>
      <text:h text:style-name="Heading_20_2" text:outline-level="2"><text:bookmark-start text:name="__RefHeading___th_centuryfrench_occupation_and_development_7"/><text:bookmark-start text:name="th_centuryfrench_occupation_and_development"/>6. 18th Century: French Occupation and Development<text:bookmark-end text:name="__RefHeading___th_centuryfrench_occupation_and_development_7"/><text:bookmark-end text:name="th_centuryfrench_occupation_and_development"/></text:h>
      <text:list text:style-name="List_20_1" text:continue-numbering="false">
        <text:list-item>
          <text:p text:style-name="List_20_1_Content_First"> During the 18th century, Nice’s importance as a commercial hub grew, but it continued to change hands due to geopolitical struggles.  </text:p>
        </text:list-item>
        <text:list-item>
          <text:p text:style-name="List_20_1_Content"> In <text:span text:style-name="Strong_20_Emphasis">1792</text:span>, during the French Revolutionary Wars, the French Army occupied Nice, and it was annexed to France in <text:span text:style-name="Strong_20_Emphasis">1793</text:span>.  </text:p>
          <text:list text:style-name="Numbering_20_1">
            <text:list-item>
              <text:p text:style-name="Numbering_20_1_Content"> The city was renamed “Nice Marat” in honor of the revolutionary Jean-Paul Marat.  </text:p>
            </text:list-item>
          </text:list>
        </text:list-item>
        <text:list-item>
          <text:p text:style-name="List_20_1_Content_Last"> After Napoleon’s defeat, Nice was returned to the <text:span text:style-name="Strong_20_Emphasis">Kingdom of Sardinia</text:span> in <text:span text:style-name="Strong_20_Emphasis">1814</text:span> under the Treaty of Paris.</text:p>
        </text:list-item>
      </text:list>
      <text:p text:style-name="Horizontal_20_Line"/>
      <text:h text:style-name="Heading_20_2" text:outline-level="2"><text:bookmark-start text:name="__RefHeading___th_centuryannexation_to_france_and_growth_8"/><text:bookmark-start text:name="th_centuryannexation_to_france_and_growth"/>7. 19th Century: Annexation to France and Growth<text:bookmark-end text:name="__RefHeading___th_centuryannexation_to_france_and_growth_8"/><text:bookmark-end text:name="th_centuryannexation_to_france_and_growth"/></text:h>
      <text:list text:style-name="List_20_1" text:continue-numbering="false">
        <text:list-item>
          <text:p text:style-name="List_20_1_Content_First"> In <text:span text:style-name="Strong_20_Emphasis">1860</text:span>, Nice officially became part of <text:span text:style-name="Strong_20_Emphasis">France</text:span> following a plebiscite, as part of a political agreement between France and Sardinia.  </text:p>
        </text:list-item>
        <text:list-item>
          <text:p text:style-name="List_20_1_Content"> The annexation brought major changes:  </text:p>
          <text:list text:style-name="Numbering_20_1">
            <text:list-item>
              <text:p text:style-name="Numbering_20_1_Content"> Nice grew as a winter resort for wealthy British and Russian aristocrats who were attracted to its mild climate and scenic beauty.  </text:p>
            </text:list-item>
            <text:list-item>
              <text:p text:style-name="Numbering_20_1_Content_Last"> The <text:span text:style-name="Strong_20_Emphasis">Promenade des Anglais</text:span> was established by wealthy English visitors, becoming an iconic landmark of the city.  </text:p>
            </text:list-item>
          </text:list>
        </text:list-item>
      </text:list>
      <text:p text:style-name="Text_20_body"><text:span text:style-name="Strong_20_Emphasis">Economic and Cultural Development:</text:span></text:p>
      <text:list text:style-name="List_20_1" text:continue-numbering="false">
        <text:list-item>
          <text:p text:style-name="List_20_1_Content_First"> Railways were built, connecting Nice to other parts of France and Italy.  </text:p>
        </text:list-item>
        <text:list-item>
          <text:p text:style-name="List_20_1_Content_Last"> The city expanded beyond its medieval Old Town, with the construction of Belle Époque architecture, grand hotels, and villas.  </text:p>
        </text:list-item>
      </text:list>
      <text:p text:style-name="Horizontal_20_Line"/>
      <text:h text:style-name="Heading_20_2" text:outline-level="2"><text:bookmark-start text:name="__RefHeading___th_centurywars_modernization_and_tourism_9"/><text:bookmark-start text:name="th_centurywars_modernization_and_tourism"/>8. 20th Century: Wars, Modernization, and Tourism<text:bookmark-end text:name="__RefHeading___th_centurywars_modernization_and_tourism_9"/><text:bookmark-end text:name="th_centurywars_modernization_and_tourism"/></text:h>
      <text:list text:style-name="List_20_1" text:continue-numbering="false">
        <text:list-item>
          <text:p text:style-name="List_20_1_Content_First"> During <text:span text:style-name="Strong_20_Emphasis">World War I</text:span> and <text:span text:style-name="Strong_20_Emphasis">World War II</text:span>, Nice played an important role as a refuge for civilians and soldiers.  </text:p>
        </text:list-item>
        <text:list-item>
          <text:p text:style-name="List_20_1_Content"> In WWII, the city fell under Italian occupation (1942) and later German occupation (1943) before being liberated in <text:span text:style-name="Strong_20_Emphasis">1944</text:span>.  </text:p>
        </text:list-item>
        <text:list-item>
          <text:p text:style-name="List_20_1_Content"> After the war, Nice rapidly modernized and emerged as a premier tourist destination.  </text:p>
        </text:list-item>
        <text:list-item>
          <text:p text:style-name="List_20_1_Content"> The city became a center for:  </text:p>
          <text:list text:style-name="Numbering_20_1">
            <text:list-item>
              <text:p text:style-name="Numbering_20_1_Content"> Tourism, attracting visitors from around the world.  </text:p>
            </text:list-item>
            <text:list-item>
              <text:p text:style-name="Numbering_20_1_Content_Last"> Arts and culture, with contributions from artists like <text:span text:style-name="Strong_20_Emphasis">Henri Matisse</text:span> and <text:span text:style-name="Strong_20_Emphasis">Marc Chagall</text:span>, both of whom spent significant time in Nice.</text:p>
            </text:list-item>
          </text:list>
        </text:list-item>
      </text:list>
      <text:p text:style-name="Horizontal_20_Line"/>
      <text:h text:style-name="Heading_20_2" text:outline-level="2"><text:bookmark-start text:name="__RefHeading___contemporary_nicea_vibrant_city_10"/><text:bookmark-start text:name="contemporary_nicea_vibrant_city"/>9. Contemporary Nice: A Vibrant City<text:bookmark-end text:name="__RefHeading___contemporary_nicea_vibrant_city_10"/><text:bookmark-end text:name="contemporary_nicea_vibrant_city"/></text:h>
      <text:list text:style-name="List_20_1" text:continue-numbering="false">
        <text:list-item>
          <text:p text:style-name="List_20_1_Content_First"> Today, Nice is the <text:span text:style-name="Strong_20_Emphasis">fifth-largest city in France</text:span> and a key economic and cultural hub of the French Riviera.  </text:p>
        </text:list-item>
        <text:list-item>
          <text:p text:style-name="List_20_1_Content"> Its attractions include:  </text:p>
          <text:list text:style-name="Numbering_20_1">
            <text:list-item>
              <text:p text:style-name="Numbering_20_1_Content"> The stunning <text:span text:style-name="Strong_20_Emphasis">Promenade des Anglais</text:span>, a symbol of Nice’s elegance.  </text:p>
            </text:list-item>
            <text:list-item>
              <text:p text:style-name="Numbering_20_1_Content"> Museums like the <text:span text:style-name="Strong_20_Emphasis">Matisse Museum</text:span> and the <text:span text:style-name="Strong_20_Emphasis">Marc Chagall Museum</text:span>.  </text:p>
            </text:list-item>
            <text:list-item>
              <text:p text:style-name="Numbering_20_1_Content"> The picturesque <text:span text:style-name="Strong_20_Emphasis">Old Town (Vieux Nice)</text:span> with its markets, restaurants, and historic landmarks.  </text:p>
            </text:list-item>
          </text:list>
        </text:list-item>
        <text:list-item>
          <text:p text:style-name="List_20_1_Content"> Nice also hosts major events, such as the annual <text:span text:style-name="Strong_20_Emphasis">Nice Carnival</text:span> and numerous music and art festivals.  </text:p>
        </text:list-item>
        <text:list-item>
          <text:p text:style-name="List_20_1_Content_Last"> In <text:span text:style-name="Strong_20_Emphasis">2021</text:span>, the <text:span text:style-name="Strong_20_Emphasis">Promenade des Anglais</text:span> and the city’s architectural heritage earned recognition as a <text:span text:style-name="Strong_20_Emphasis">UNESCO World Heritage Site</text:span>.  </text:p>
        </text:list-item>
      </text:list>
      <text:p text:style-name="Horizontal_20_Line"/>
      <text:h text:style-name="Heading_20_2" text:outline-level="2"><text:bookmark-start text:name="__RefHeading___conclusion_11"/><text:bookmark-start text:name="conclusion"/>Conclusion<text:bookmark-end text:name="__RefHeading___conclusion_11"/><text:bookmark-end text:name="conclusion"/></text:h>
      <text:p text:style-name="Text_20_body">Nice’s history is a testament to its resilience, cultural richness, and strategic importance. From its Greek origins to its Roman heritage, medieval struggles, and modern transformation into a world-class destination, Nice continues to captivate visitors with its unique blend of history, art, and Mediterranean charm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0::30:15</meta:creation-date>
    <dc:creator>Generated</dc:creator>
    <dc:date>2026-08-22T20::30:15</dc:date>
    <dc:language>en-US</dc:language>
    <meta:editing-cycles>1</meta:editing-cycles>
    <meta:editing-duration>PT0S</meta:editing-duration>
    <dc:title>paris_yank:go:nice:history</dc:title>
  </office:meta>
</office:document-meta>
</file>