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music_and_composers"/><text:bookmark-start text:name="__RefHeading___music_and_composers_of_nice_1"/><text:bookmark-start text:name="music_and_composers_of_nice"/>Music and Composers of Nice<text:bookmark-end text:name="__RefHeading___music_and_composers_of_nice_1"/><text:bookmark-end text:name="music_and_composers_of_nice"/></text:h>
      <text:p text:style-name="Text_20_body">Nice occupies a singular place in European musical history. Positioned at the crossroads of Italy and France, and serving as a winter resort for the aristocracy and artists of all Europe from the eighteenth century onward, the city has welcomed some of the greatest names in classical music, nurtured remarkable local talent, and built enduring musical institutions. From the Baroque music of the County of Nice to contemporary jazz, by way of the great Romantic visitors, the City of Angels resounds with a musical history of uncommon richnes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e <text:span text:style-name="Strong_20_Emphasis">Quartier des Musiciens</text:span> (Musicians' District), located between Boulevard Victor-Hugo and the railway station, takes its name from this tradition: its streets bear the names of Debussy, Chopin, Verdi, and Mozart, reflecting the central role of music in the city's identity.
</text:p>
          </table:table-cell>
        </table:table-row>
      </table:table>
      <text:h text:style-name="Heading_20_2" text:outline-level="2"><text:bookmark-start text:name="__RefHeading___i._originsbaroque_music_in_the_county_of_nice_2"/><text:bookmark-start text:name="i._originsbaroque_music_in_the_county_of_nice"/>I. Origins: Baroque Music in the County of Nice<text:bookmark-end text:name="__RefHeading___i._originsbaroque_music_in_the_county_of_nice_2"/><text:bookmark-end text:name="i._originsbaroque_music_in_the_county_of_nice"/></text:h>
      <text:p text:style-name="Text_20_body">The musical life of Nice reaches back to the <text:a xlink:type="simple" xlink:href="https://en.wikipedia.org/wiki/Baroque period" text:style-name="Internet_20_link" text:visited-style-name="Visited_20_Internet_20_Link">Baroque period</text:a>. It was in Nice, in <text:span text:style-name="Strong_20_Emphasis">1538</text:span>, during the historic meeting between <text:a xlink:type="simple" xlink:href="https://en.wikipedia.org/wiki/Pope Paul III" text:style-name="Internet_20_link" text:visited-style-name="Visited_20_Internet_20_Link">Pope Paul III</text:a>, <text:a xlink:type="simple" xlink:href="https://en.wikipedia.org/wiki/Emperor Charles V" text:style-name="Internet_20_link" text:visited-style-name="Visited_20_Internet_20_Link">Emperor Charles V</text:a>, and <text:a xlink:type="simple" xlink:href="https://en.wikipedia.org/wiki/King Francis I" text:style-name="Internet_20_link" text:visited-style-name="Visited_20_Internet_20_Link">King Francis I</text:a> of France, that the word <text:span text:style-name="Strong_20_Emphasis"><text:span text:style-name="Emphasis">violino</text:span></text:span> (violin) appears for the very first time in the history of music.<text:note text:id="ftn0" text:note-class="footnote"><text:note-citation text:label="1)">1)</text:note-citation><text:note-body><text:a xlink:type="simple" xlink:href="https://en.wikipedia.org/wiki/Portail des savoirs des Alpes-Maritimes" text:style-name="Internet_20_link" text:visited-style-name="Visited_20_Internet_20_Link">Portail des savoirs des Alpes-Maritimes</text:a><text:p text:style-name="Text_20_body">, <text:span text:style-name="Emphasis">La musique baroque dans le comté de Nice</text:span>, Département 06.</text:p></text:note-body></text:note> This seemingly incidental detail reveals the strategic and cultural importance that Nice already occupied at the heart of Renaissance musical Europe.</text:p>
      <text:p text:style-name="Text_20_body">Among the Niçois composers of this era, <text:a xlink:type="simple" xlink:href="https://en.wikipedia.org/wiki/Stefano Rossetti" text:style-name="Internet_20_link" text:visited-style-name="Visited_20_Internet_20_Link">Stefano Rossetti</text:a> (sixteenth century) stands out as one of the few to have left his name in the local annals. Organ-building was also flourishing: in 1789, <text:a xlink:type="simple" xlink:href="https://en.wikipedia.org/wiki/King Victor Amadeus" text:style-name="Internet_20_link" text:visited-style-name="Visited_20_Internet_20_Link">King Victor Amadeus</text:a> granted <text:a xlink:type="simple" xlink:href="https://en.wikipedia.org/wiki/Honoré Grinda" text:style-name="Internet_20_link" text:visited-style-name="Visited_20_Internet_20_Link">Honoré Grinda</text:a>, a Nice-born organ builder trained in Turin, the official title of organ maker with a mandate to train apprentices. Together with his brother Antoine, also a maker of fortepianos, Grinda built three instruments between 1790 and 1793 at <text:a xlink:type="simple" xlink:href="https://en.wikipedia.org/wiki/Villefranche" text:style-name="Internet_20_link" text:visited-style-name="Visited_20_Internet_20_Link">Villefranche</text:a>, <text:a xlink:type="simple" xlink:href="https://en.wikipedia.org/wiki/L&amp;#39;Escarène" text:style-name="Internet_20_link" text:visited-style-name="Visited_20_Internet_20_Link">L'Escarène</text:a>, and <text:a xlink:type="simple" xlink:href="https://en.wikipedia.org/wiki/Clans" text:style-name="Internet_20_link" text:visited-style-name="Visited_20_Internet_20_Link">Clans</text:a> — all since restored.</text:p>
      <text:p text:style-name="Text_20_body">The collection of Baroque organs across the Alpes-Maritimes constitutes an exceptional instrumental record of the region's musical life, with remarkable instruments at <text:a xlink:type="simple" xlink:href="https://en.wikipedia.org/wiki/Tende" text:style-name="Internet_20_link" text:visited-style-name="Visited_20_Internet_20_Link">Tende</text:a>, <text:a xlink:type="simple" xlink:href="https://en.wikipedia.org/wiki/La Brigue" text:style-name="Internet_20_link" text:visited-style-name="Visited_20_Internet_20_Link">La Brigue</text:a>, <text:a xlink:type="simple" xlink:href="https://en.wikipedia.org/wiki/Saorge" text:style-name="Internet_20_link" text:visited-style-name="Visited_20_Internet_20_Link">Saorge</text:a>, <text:a xlink:type="simple" xlink:href="https://en.wikipedia.org/wiki/Sospel" text:style-name="Internet_20_link" text:visited-style-name="Visited_20_Internet_20_Link">Sospel</text:a>, and <text:a xlink:type="simple" xlink:href="https://en.wikipedia.org/wiki/Saint-Étienne-de-Tinée" text:style-name="Internet_20_link" text:visited-style-name="Visited_20_Internet_20_Link">Saint-Étienne-de-Tinée</text:a>.</text:p>
      <text:p text:style-name="Horizontal_20_Line"/>
      <text:h text:style-name="Heading_20_2" text:outline-level="2"><text:bookmark-start text:name="__RefHeading___ii._the_great_visitorsnice_inspires_and_receives_3"/><text:bookmark-start text:name="ii._the_great_visitorsnice_inspires_and_receives"/>II. The Great Visitors: Nice Inspires and Receives<text:bookmark-end text:name="__RefHeading___ii._the_great_visitorsnice_inspires_and_receives_3"/><text:bookmark-end text:name="ii._the_great_visitorsnice_inspires_and_receives"/></text:h>
      <text:h text:style-name="Heading_20_3" text:outline-level="3"><text:bookmark-start text:name="__RefHeading___niccolo_paganini_1782_1840_4"/><text:bookmark-start text:name="niccolo_paganini_1782_1840"/>Niccolò Paganini (1782–1840)<text:bookmark-end text:name="__RefHeading___niccolo_paganini_1782_1840_4"/><text:bookmark-end text:name="niccolo_paganini_1782_1840"/></text:h>
      <text:p text:style-name="Text_20_body">The most celebrated violin virtuoso of all time chose Nice as the place to end his days. &lt;fc #800000&gt;<text:span text:style-name="Strong_20_Emphasis">Niccolò Paganini</text:span>&lt;/fc&gt;, born in Genoa on 27 October 1782, is considered one of the pillars of modern violin technique. His influence on the composers who followed him — Liszt, Schumann, Brahms, Rachmaninoff — was immense.<text:note text:id="ftn1" text:note-class="footnote"><text:note-citation text:label="2)">2)</text:note-citation><text:note-body><text:p text:style-name="Text_20_body">Encyclopaedia Britannica, <text:span text:style-name="Emphasis">Niccolò Paganini</text:span>.</text:p></text:note-body></text:note></text:p>
      <text:p text:style-name="Text_20_body">After the financial collapse of his Parisian casino in 1836, Paganini's health deteriorated gravely. He left Paris at Christmas 1838 for Marseille, then made his way to Nice, where he died on <text:span text:style-name="Strong_20_Emphasis">27 May 1840</text:span>, aged 57, from internal haemorrhaging. His death in Nice was surrounded by singular drama: refusing the last rites he believed premature, he died without a priest, which led the Church to deny him Catholic burial for several years. His remains were not finally laid to rest until 1876, in Parma.</text:p>
      <table:table table:style-name="Table">
        <table:table-column/>
        <table:table-column/>
        <table:table-row>
          <table:table-cell office:value-type="string" table:style-name="tableheader" table:number-columns-spanned="2">
            <text:p text:style-name="Table_20_Heading"> Major Works </text:p>
          </table:table-cell>
          <table:covered-table-cell/>
        </table:table-row>
        <table:table-row>
          <table:table-cell office:value-type="string" table:style-name="tablecell">
            <text:p text:style-name="tablealignleft"> 24 Caprices for Solo Violin (Op. 1) </text:p>
          </table:table-cell>
          <table:table-cell office:value-type="string" table:style-name="tablecell">
            <text:p text:style-name="tablealignleft"> 1802–1817 </text:p>
          </table:table-cell>
        </table:table-row>
        <table:table-row>
          <table:table-cell office:value-type="string" table:style-name="tablecell">
            <text:p text:style-name="tablealignleft"> Violin Concerto No. 1 </text:p>
          </table:table-cell>
          <table:table-cell office:value-type="string" table:style-name="tablecell">
            <text:p text:style-name="tablealignleft"> 1818 </text:p>
          </table:table-cell>
        </table:table-row>
        <table:table-row>
          <table:table-cell office:value-type="string" table:style-name="tablecell">
            <text:p text:style-name="tablealignleft"> <text:span text:style-name="Emphasis">Moses</text:span> Fantasy for Violin and Guitar </text:p>
          </table:table-cell>
          <table:table-cell office:value-type="string" table:style-name="tablecell">
            <text:p text:style-name="tablealignleft"> 1818 </text:p>
          </table:table-cell>
        </table:table-row>
        <table:table-row>
          <table:table-cell office:value-type="string" table:style-name="tablecell">
            <text:p text:style-name="tablealignleft"> Six Quartets for Violin, Viola, Cello, and Guitar </text:p>
          </table:table-cell>
          <table:table-cell office:value-type="string" table:style-name="tablecell">
            <text:p text:style-name="tablealignleft"> — </text:p>
          </table:table-cell>
        </table:table-row>
      </table:table>
      <text:h text:style-name="Heading_20_3" text:outline-level="3"><text:bookmark-start text:name="__RefHeading___hector_berlioz_1803_1869_5"/><text:bookmark-start text:name="hector_berlioz_1803_1869"/>Hector Berlioz (1803–1869)<text:bookmark-end text:name="__RefHeading___hector_berlioz_1803_1869_5"/><text:bookmark-end text:name="hector_berlioz_1803_1869"/></text:h>
      <text:p text:style-name="Text_20_body"><text:span text:style-name="Strong_20_Emphasis">Hector Berlioz</text:span>, the great renovator of the French orchestra, stayed in Nice on several occasions and found there a haven of creative serenity that he struggled to find elsewhere. He composed and revised some of his most important pages in the villa he occupied in the city, and the Quartier des Musiciens pays tribute to him with one of its street names.</text:p>
      <text:h text:style-name="Heading_20_3" text:outline-level="3"><text:bookmark-start text:name="__RefHeading___pyotr_ilyich_tchaikovsky_1840_1893_6"/><text:bookmark-start text:name="pyotr_ilyich_tchaikovsky_1840_1893"/>Pyotr Ilyich Tchaikovsky (1840–1893)<text:bookmark-end text:name="__RefHeading___pyotr_ilyich_tchaikovsky_1840_1893_6"/><text:bookmark-end text:name="pyotr_ilyich_tchaikovsky_1840_1893"/></text:h>
      <text:p text:style-name="Text_20_body"><text:span text:style-name="Strong_20_Emphasis">Tchaikovsky</text:span> made several stays in Nice, drawn, like so many Russian artists, by the mildness of the Mediterranean climate and the large Russian community established on the Côte d'Azur. These visits were part of a long tradition of winter residence that made Nice, throughout the nineteenth century, a veritable cosmopolitan musical salon.</text:p>
      <text:h text:style-name="Heading_20_3" text:outline-level="3"><text:bookmark-start text:name="__RefHeading___igor_stravinsky_1882_1971_7"/><text:bookmark-start text:name="igor_stravinsky_1882_1971"/>Igor Stravinsky (1882–1971)<text:bookmark-end text:name="__RefHeading___igor_stravinsky_1882_1971_7"/><text:bookmark-end text:name="igor_stravinsky_1882_1971"/></text:h>
      <text:p text:style-name="Text_20_body">One of the most important composers of the twentieth century, <text:span text:style-name="Strong_20_Emphasis">Igor Stravinsky</text:span> settled in Nice in September 1924, acquiring a house he called the <text:span text:style-name="Strong_20_Emphasis">Villa des Roses</text:span>. His family resided there until 1934, when the Stravinskys took French citizenship and moved to Paris.<text:note text:id="ftn2" text:note-class="footnote"><text:note-citation text:label="3)">3)</text:note-citation><text:note-body><text:p text:style-name="Text_20_body">Igor Stravinsky, <text:span text:style-name="Emphasis">Music 101</text:span>, Lumen Learning.</text:p></text:note-body></text:note></text:p>
      <text:p text:style-name="Text_20_body">The Nice decade corresponds to one of the most productive periods of the composer's career: it was from Nice that he developed several major works of his Neoclassical period, notably the opera-oratorio <text:span text:style-name="Emphasis">Oedipus Rex</text:span> (1927) and the ballets <text:span text:style-name="Emphasis">Apollo</text:span> (1928) and <text:span text:style-name="Emphasis">The Fairy's Kiss</text:span> (1928). It was also in Nice that he underwent a profound spiritual crisis, befriending Father Nicholas, a Russian Orthodox priest, and rediscovering the Christian faith that would henceforth mark his work.</text:p>
      <table:table table:style-name="Table">
        <table:table-column/>
        <table:table-column/>
        <table:table-row>
          <table:table-cell office:value-type="string" table:style-name="tableheader" table:number-columns-spanned="2">
            <text:p text:style-name="Table_20_Heading"> Works Composed or Completed During the Nice Period (1924–1934) </text:p>
          </table:table-cell>
          <table:covered-table-cell/>
        </table:table-row>
        <table:table-row>
          <table:table-cell office:value-type="string" table:style-name="tablecell">
            <text:p text:style-name="tablealignleft"> Concerto for Piano and Wind Instruments </text:p>
          </table:table-cell>
          <table:table-cell office:value-type="string" table:style-name="tablecell">
            <text:p text:style-name="tablealignleft"> 1924 </text:p>
          </table:table-cell>
        </table:table-row>
        <table:table-row>
          <table:table-cell office:value-type="string" table:style-name="tablecell">
            <text:p text:style-name="tablealignleft"> Serenade in A </text:p>
          </table:table-cell>
          <table:table-cell office:value-type="string" table:style-name="tablecell">
            <text:p text:style-name="tablealignleft"> 1925 </text:p>
          </table:table-cell>
        </table:table-row>
        <table:table-row>
          <table:table-cell office:value-type="string" table:style-name="tablecell">
            <text:p text:style-name="tablealignleft"> Oedipus Rex </text:p>
          </table:table-cell>
          <table:table-cell office:value-type="string" table:style-name="tablecell">
            <text:p text:style-name="tablealignleft"> 1927 </text:p>
          </table:table-cell>
        </table:table-row>
        <table:table-row>
          <table:table-cell office:value-type="string" table:style-name="tablecell">
            <text:p text:style-name="tablealignleft"> Apollo (Apollon musagète) </text:p>
          </table:table-cell>
          <table:table-cell office:value-type="string" table:style-name="tablecell">
            <text:p text:style-name="tablealignleft"> 1928 </text:p>
          </table:table-cell>
        </table:table-row>
        <table:table-row>
          <table:table-cell office:value-type="string" table:style-name="tablecell">
            <text:p text:style-name="tablealignleft"> The Fairy's Kiss (Le Baiser de la fée) </text:p>
          </table:table-cell>
          <table:table-cell office:value-type="string" table:style-name="tablecell">
            <text:p text:style-name="tablealignleft"> 1928 </text:p>
          </table:table-cell>
        </table:table-row>
        <table:table-row>
          <table:table-cell office:value-type="string" table:style-name="tablecell">
            <text:p text:style-name="tablealignleft"> Symphony of Psalms </text:p>
          </table:table-cell>
          <table:table-cell office:value-type="string" table:style-name="tablecell">
            <text:p text:style-name="tablealignleft"> 1930 </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Stravinsky's arrival in Nice in September 1924 is contemporary with the construction of the <text:span text:style-name="Strong_20_Emphasis">Palais Jacqueline</text:span> (1924) on Boulevard Dubouchage, reflecting the architectural and cultural dynamism the city was experiencing at that time.
</text:p>
          </table:table-cell>
        </table:table-row>
      </table:table>
      <text:p text:style-name="Horizontal_20_Line"/>
      <text:h text:style-name="Heading_20_2" text:outline-level="2"><text:bookmark-start text:name="__RefHeading___iii._nicois_talentborn_or_trained_in_nice_8"/><text:bookmark-start text:name="iii._nicois_talentborn_or_trained_in_nice"/>III. Niçois Talent: Born or Trained in Nice<text:bookmark-end text:name="__RefHeading___iii._nicois_talentborn_or_trained_in_nice_8"/><text:bookmark-end text:name="iii._nicois_talentborn_or_trained_in_nice"/></text:h>
      <text:h text:style-name="Heading_20_3" text:outline-level="3"><text:bookmark-start text:name="__RefHeading___eugene_bozza_1905_1991_9"/><text:bookmark-start text:name="eugene_bozza_1905_1991"/>Eugène Bozza (1905–1991)<text:bookmark-end text:name="__RefHeading___eugene_bozza_1905_1991_9"/><text:bookmark-end text:name="eugene_bozza_1905_1991"/></text:h>
      <text:p text:style-name="Text_20_body"><text:span text:style-name="Strong_20_Emphasis">Eugène Bozza</text:span> was born in Nice on 4 April 1905 and became one of the most prolific French composers of the twentieth century for wind instruments. A violinist by training, he directed the Opéra-Comique in Paris from 1948 to 1950 and served as director of the Conservatoire de Valenciennes until 1975, where he died in 1991. His output comprises more than two hundred works, including numerous études and concert pieces for oboe, clarinet, flute, trombone, and saxophone, which remain standard repertoire in conservatoires worldwide.</text:p>
      <text:h text:style-name="Heading_20_3" text:outline-level="3"><text:bookmark-start text:name="__RefHeading___samson_francois_1924_1970_10"/><text:bookmark-start text:name="samson_francois_1924_1970"/>Samson François (1924–1970)<text:bookmark-end text:name="__RefHeading___samson_francois_1924_1970_10"/><text:bookmark-end text:name="samson_francois_1924_1970"/></text:h>
      <text:p text:style-name="Text_20_body">A legendary figure of the French piano, <text:span text:style-name="Strong_20_Emphasis">Samson François</text:span> was born in Frankfurt in 1924 but it was in Nice that he received his formative training: he studied at the Conservatoire de Nice from 1932 to 1935, winning first prize at the age of eleven and drawing the attention of Alfred Cortot during one of the great pianist's tours of the city.<text:note text:id="ftn3" text:note-class="footnote"><text:note-citation text:label="4)">4)</text:note-citation><text:note-body><text:p text:style-name="Text_20_body">Warner Classics, <text:span text:style-name="Emphasis">Samson François — biography</text:span>.</text:p></text:note-body></text:note> Sent to Paris, he entered Marguerite Long's class at the Conservatoire National and won first prize at the Long-Thibaud Competition in 1943.</text:p>
      <text:p text:style-name="Text_20_body">A pianist of bohemian and Romantic temperament, nicknamed <text:span text:style-name="Emphasis">Samson de la nuit</text:span> for his nocturnal escapades in Parisian jazz clubs, François left recordings of Chopin, Debussy, and Ravel that rank among the absolute touchstones of the discography. He also composed a Piano Concerto (1951) and film music.</text:p>
      <text:h text:style-name="Heading_20_3" text:outline-level="3"><text:bookmark-start text:name="__RefHeading___barney_wilen_1937_1996_11"/><text:bookmark-start text:name="barney_wilen_1937_1996"/>Barney Wilen (1937–1996)<text:bookmark-end text:name="__RefHeading___barney_wilen_1937_1996_11"/><text:bookmark-end text:name="barney_wilen_1937_1996"/></text:h>
      <text:p text:style-name="Text_20_body"><text:span text:style-name="Strong_20_Emphasis">Barney Wilen</text:span> — born Bernard Jean Wilen — was born in Nice on 4 March 1937. A tenor and soprano saxophonist of exceptional sensitivity, he is one of the major figures of postwar European jazz. From a Franco-American family, he began learning the saxophone during the wartime years spent in the United States, and upon returning to Nice as a teenager, he animated the local clubs before moving to Paris at the age of sixteen.</text:p>
      <text:p text:style-name="Text_20_body">His career took a worldwide turn in 1957 when he participated in the recording of the soundtrack for Louis Malle's film <text:span text:style-name="Emphasis">Ascenseur pour l'échafaud</text:span>, under the direction of <text:span text:style-name="Strong_20_Emphasis">Miles Davis</text:span>.<text:note text:id="ftn4" text:note-class="footnote"><text:note-citation text:label="5)">5)</text:note-citation><text:note-body><text:p text:style-name="Text_20_body">Henri Selmer Paris, <text:span text:style-name="Emphasis">Barney Wilen</text:span>.</text:p></text:note-body></text:note> Two years later he collaborated with <text:span text:style-name="Strong_20_Emphasis">Thelonious Monk</text:span> and <text:span text:style-name="Strong_20_Emphasis">Art Blakey</text:span> on the soundtrack for Roger Vadim's <text:span text:style-name="Emphasis">Les Liaisons dangereuses</text:span>. His career passed through several stylistic phases — modern jazz, experimental rock, and a return to jazz — before a renaissance in the 1980s inspired by Jacques de Loustal's graphic novel <text:span text:style-name="Emphasis">Barney et la note bleue</text:spa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he <text:span text:style-name="Strong_20_Emphasis">Django Reinhardt Prize</text:span> of the Jazz Academy was awarded to Wilen in 1957, the same year as his recording with Miles Davis — a remarkable double accolade for a musician of twenty years old.
</text:p>
          </table:table-cell>
        </table:table-row>
      </table:table>
      <text:h text:style-name="Heading_20_3" text:outline-level="3"><text:bookmark-start text:name="__RefHeading___lionel_bringuier_born_1986_12"/><text:bookmark-start text:name="lionel_bringuier_born_1986"/>Lionel Bringuier (born 1986)<text:bookmark-end text:name="__RefHeading___lionel_bringuier_born_1986_12"/><text:bookmark-end text:name="lionel_bringuier_born_1986"/></text:h>
      <text:p text:style-name="Text_20_body">A Niçois conductor of international renown, <text:span text:style-name="Strong_20_Emphasis">Lionel Bringuier</text:span> has directed the world's greatest orchestras before returning to his native city as associated artist of the Orchestre Philharmonique de Nice from 2019. In December 2023, he was appointed principal conductor of the orchestra, succeeding Daniele Callegari.<text:note text:id="ftn5" text:note-class="footnote"><text:note-citation text:label="6)">6)</text:note-citation><text:note-body><text:p text:style-name="Text_20_body">Opéra Nice Côte d'Azur, <text:span text:style-name="Emphasis">Direction de l'Orchestre Philharmonique de Nice</text:span>.</text:p></text:note-body></text:note> A Knight of the Ordre National du Mérite, he is also the recipient of the Gold Medal of the City of Nice.</text:p>
      <text:h text:style-name="Heading_20_3" text:outline-level="3"><text:bookmark-start text:name="__RefHeading___olivier_deriviere_born_1978_13"/><text:bookmark-start text:name="olivier_deriviere_born_1978"/>Olivier Derivière (born 1978)<text:bookmark-end text:name="__RefHeading___olivier_deriviere_born_1978_13"/><text:bookmark-end text:name="olivier_deriviere_born_1978"/></text:h>
      <text:p text:style-name="Text_20_body">A composer of video game music, <text:span text:style-name="Strong_20_Emphasis">Olivier Derivière</text:span> was born in Nice in 1978. His scores for productions such as <text:span text:style-name="Emphasis">Remember Me</text:span> and <text:span text:style-name="Emphasis">A Plague Tale</text:span> have earned him international recognition in the field of interactive music.</text:p>
      <text:p text:style-name="Horizontal_20_Line"/>
      <text:h text:style-name="Heading_20_2" text:outline-level="2"><text:bookmark-start text:name="__RefHeading___iv._musical_institutions_14"/><text:bookmark-start text:name="iv._musical_institutions"/>IV. Musical Institutions<text:bookmark-end text:name="__RefHeading___iv._musical_institutions_14"/><text:bookmark-end text:name="iv._musical_institutions"/></text:h>
      <text:h text:style-name="Heading_20_3" text:outline-level="3"><text:bookmark-start text:name="__RefHeading___the_opera_de_nice_15"/><text:bookmark-start text:name="the_opera_de_nice"/>The Opéra de Nice<text:bookmark-end text:name="__RefHeading___the_opera_de_nice_15"/><text:bookmark-end text:name="the_opera_de_nice"/></text:h>
      <text:p text:style-name="Text_20_body">The history of the Opéra de Nice is inseparable from that of the city itself. A first small wooden theatre was built in <text:span text:style-name="Strong_20_Emphasis">1776</text:span> by the Marquess Alli-Maccarani. Renamed the “Théâtre Royal” in 1790, it was purchased by the city in 1826 on the advice of King Charles Felix, who decided to have a grand opera house in the Italian style built on the same site. The new building was inaugurated in 1828 with Giovanni Pacini's <text:span text:style-name="Emphasis">Il Barone di Bolsheim</text:span>.<text:note text:id="ftn6" text:note-class="footnote"><text:note-citation text:label="7)">7)</text:note-citation><text:note-body><text:p text:style-name="Text_20_body">Opéra Nice Côte d'Azur, <text:span text:style-name="Emphasis">Historic</text:span>.</text:p></text:note-body></text:note></text:p>
      <text:p text:style-name="Text_20_body">The night of <text:span text:style-name="Strong_20_Emphasis">23 March 1881</text:span> was tragic: during a performance of <text:span text:style-name="Emphasis">Lucia di Lammermoor</text:span>, a devastating fire caused by a gas leak entirely destroyed the theatre, claiming more than 200 lives. The city immediately decided to rebuild on the same site. The Nice-born architect <text:span text:style-name="Strong_20_Emphasis">François Aune</text:span> (1814–1895), whose plans were approved by Charles Garnier (architect of the Paris Opéra), designed the new building with a traditional masonry shell housing a structure of metal beams. The <text:span text:style-name="Strong_20_Emphasis">Théâtre Municipal</text:span> reopened on <text:span text:style-name="Strong_20_Emphasis">7 February 1885</text:span> with Verdi's <text:span text:style-name="Emphasis">Aida</text:span>.</text:p>
      <text:p text:style-name="Text_20_body">Since then, the Opéra de Nice has hosted the French premieres of Glinka's <text:span text:style-name="Emphasis">A Life for the Tsar</text:span>, Tchaikovsky's <text:span text:style-name="Emphasis">Eugene Onegin</text:span>, and Puccini's <text:span text:style-name="Emphasis">Manon Lescaut</text:span>, among others. Legendary divas have followed one another on its stage — Nelly Melba, Emma Calvé, Montserrat Caballé, Barbara Hendricks, Régine Crespin — alongside legendary tenors including Pavarotti, Domingo, and Jonas Kaufmann.</text:p>
      <text:p text:style-name="Text_20_body">The Opéra has been a <text:span text:style-name="Strong_20_Emphasis">listed historic monument</text:span> since 1992. Its Italian-style auditorium of 1,073 seats remains one of the architectural jewels of Vieux-Nice.</text:p>
      <text:h text:style-name="Heading_20_3" text:outline-level="3"><text:bookmark-start text:name="__RefHeading___the_orchestre_philharmonique_de_nice_opn_16"/><text:bookmark-start text:name="the_orchestre_philharmonique_de_nice_opn"/>The Orchestre Philharmonique de Nice (OPN)<text:bookmark-end text:name="__RefHeading___the_orchestre_philharmonique_de_nice_opn_16"/><text:bookmark-end text:name="the_orchestre_philharmonique_de_nice_opn"/></text:h>
      <text:p text:style-name="Text_20_body">The Orchestre Philharmonique de Nice was founded in <text:span text:style-name="Strong_20_Emphasis">1945</text:span> and formally structured by the municipality in 1947. In <text:span text:style-name="Strong_20_Emphasis">1982</text:span>, it was restructured on the initiative of Jacques Charpentier to become the OPN under the artistic direction of Pierre Médecin, with its roster expanded to 98 musicians.<text:note text:id="ftn7" text:note-class="footnote"><text:note-citation text:label="8)">8)</text:note-citation><text:note-body><text:p text:style-name="Text_20_body">Wikipedia, <text:span text:style-name="Emphasis">Orchestre philharmonique de Nice</text:span>.</text:p></text:note-body></text:note> Over the fifteen years that followed, it numbered up to 120 musicians, enabling it to tackle the full repertoire from its own resources — as demonstrated by its acclaimed 1988 performance of Wagner's <text:span text:style-name="Emphasis">Ring</text:span> cycle.</text:p>
      <text:p text:style-name="Text_20_body">The OPN provides the symphonic season and the lyric season of the Opéra de Nice, participates in the productions of Ballet Nice Méditerranée, and animates the city's musical life through open-air concerts, Sunday morning matinees, and national and international tours.</text:p>
      <table:table table:style-name="Table">
        <table:table-column/>
        <table:table-column/>
        <table:table-row>
          <table:table-cell office:value-type="string" table:style-name="tableheader" table:number-columns-spanned="2">
            <text:p text:style-name="Table_20_Heading"> Principal Conductors: Key Milestones </text:p>
          </table:table-cell>
          <table:covered-table-cell/>
        </table:table-row>
        <table:table-row>
          <table:table-cell office:value-type="string" table:style-name="tablecell">
            <text:p text:style-name="tablealignleft"> Pierre Médecin </text:p>
          </table:table-cell>
          <table:table-cell office:value-type="string" table:style-name="tablecell">
            <text:p text:style-name="tablealignleft"> 1982–1997 </text:p>
          </table:table-cell>
        </table:table-row>
        <table:table-row>
          <table:table-cell office:value-type="string" table:style-name="tablecell">
            <text:p text:style-name="tablealignleft"> Jean-Albert Cartier </text:p>
          </table:table-cell>
          <table:table-cell office:value-type="string" table:style-name="tablecell">
            <text:p text:style-name="tablealignleft"> to 1997 </text:p>
          </table:table-cell>
        </table:table-row>
        <table:table-row>
          <table:table-cell office:value-type="string" table:style-name="tablecell">
            <text:p text:style-name="tablealignleft"> Giancarlo Del Monaco </text:p>
          </table:table-cell>
          <table:table-cell office:value-type="string" table:style-name="tablecell">
            <text:p text:style-name="tablealignleft"> 1998–2000 </text:p>
          </table:table-cell>
        </table:table-row>
        <table:table-row>
          <table:table-cell office:value-type="string" table:style-name="tablecell">
            <text:p text:style-name="tablealignleft"> Marco Guidarini </text:p>
          </table:table-cell>
          <table:table-cell office:value-type="string" table:style-name="tablecell">
            <text:p text:style-name="tablealignleft"> 2001–2009 </text:p>
          </table:table-cell>
        </table:table-row>
        <table:table-row>
          <table:table-cell office:value-type="string" table:style-name="tablecell">
            <text:p text:style-name="tablealignleft"> Daniele Callegari </text:p>
          </table:table-cell>
          <table:table-cell office:value-type="string" table:style-name="tablecell">
            <text:p text:style-name="tablealignleft"> 2021–2023 </text:p>
          </table:table-cell>
        </table:table-row>
        <table:table-row>
          <table:table-cell office:value-type="string" table:style-name="tablecell">
            <text:p text:style-name="tablealignleft"> Lionel Bringuier </text:p>
          </table:table-cell>
          <table:table-cell office:value-type="string" table:style-name="tablecell">
            <text:p text:style-name="tablealignleft"> since December 2023 </text:p>
          </table:table-cell>
        </table:table-row>
      </table:table>
      <text:h text:style-name="Heading_20_3" text:outline-level="3"><text:bookmark-start text:name="__RefHeading___the_conservatoire_de_nice_17"/><text:bookmark-start text:name="the_conservatoire_de_nice"/>The Conservatoire de Nice<text:bookmark-end text:name="__RefHeading___the_conservatoire_de_nice_17"/><text:bookmark-end text:name="the_conservatoire_de_nice"/></text:h>
      <text:p text:style-name="Text_20_body">The Conservatoire de Nice has trained generations of exceptional artists. Among the pianists who studied there are <text:span text:style-name="Strong_20_Emphasis">Samson François</text:span>, <text:span text:style-name="Strong_20_Emphasis">Gabriel Tacchino</text:span>, <text:span text:style-name="Strong_20_Emphasis">Philippe Bianconi</text:span>, and <text:span text:style-name="Strong_20_Emphasis">Olivier Gardon</text:span>; among the violinists, <text:span text:style-name="Strong_20_Emphasis">Christian Ferras</text:span> and <text:span text:style-name="Strong_20_Emphasis">Jean-Jacques Kantorov</text:span>; and among the organists, <text:span text:style-name="Strong_20_Emphasis">Jacques Taddei</text:span>.<text:note text:id="ftn8" text:note-class="footnote"><text:note-citation text:label="9)">9)</text:note-citation><text:note-body><text:p text:style-name="Text_20_body">Nice Rendezvous, <text:span text:style-name="Emphasis">Musical Life on the French Riviera</text:span>.</text:p></text:note-body></text:note> The composer <text:span text:style-name="Strong_20_Emphasis">Mario Vittoria</text:span> (1911–1984) in turn trained many Niçois composers there, including Alain Fourchotte, Élizabeth Pastorelli, and Gilbert Lévy.</text:p>
      <text:h text:style-name="Heading_20_3" text:outline-level="3"><text:bookmark-start text:name="__RefHeading___the_ensemble_baroque_de_nice_18"/><text:bookmark-start text:name="the_ensemble_baroque_de_nice"/>The Ensemble Baroque de Nice<text:bookmark-end text:name="__RefHeading___the_ensemble_baroque_de_nice_18"/><text:bookmark-end text:name="the_ensemble_baroque_de_nice"/></text:h>
      <text:p text:style-name="Text_20_body">Founded and directed by <text:span text:style-name="Strong_20_Emphasis">Gilbert Bezzina</text:span>, the Ensemble Baroque de Nice has established itself as one of Europe's most highly regarded early music ensembles, with recordings distributed worldwide. The Niçois harpsichordist and musicologist <text:span text:style-name="Strong_20_Emphasis">Huguette Grémy-Chauliac</text:span> has produced scholarship on Baroque music that is considered authoritative both in France and abroad.</text:p>
      <text:p text:style-name="Horizontal_20_Line"/>
      <text:h text:style-name="Heading_20_2" text:outline-level="2"><text:bookmark-start text:name="__RefHeading___v._nice_and_jazz_19"/><text:bookmark-start text:name="v._nice_and_jazz"/>V. Nice and Jazz<text:bookmark-end text:name="__RefHeading___v._nice_and_jazz_19"/><text:bookmark-end text:name="v._nice_and_jazz"/></text:h>
      <text:p text:style-name="Text_20_body">Nice is one of Europe's capitals of jazz. The <text:span text:style-name="Strong_20_Emphasis">Nice Jazz Festival</text:span> was inaugurated in <text:span text:style-name="Strong_20_Emphasis">1948</text:span> with <text:span text:style-name="Strong_20_Emphasis">Louis Armstrong</text:span> as the headline act, accompanied by European jazz legends <text:span text:style-name="Strong_20_Emphasis">Django Reinhardt</text:span> and <text:span text:style-name="Strong_20_Emphasis">Stéphane Grappelli</text:span>.<text:note text:id="ftn9" text:note-class="footnote"><text:note-citation text:label="10)">10)</text:note-citation><text:note-body><text:p text:style-name="Text_20_body">JazzTimes, <text:span text:style-name="Emphasis">Review: France's Nice Jazz Festival</text:span>, 2014.</text:p></text:note-body></text:note> It is one of the oldest jazz festivals in the world.</text:p>
      <table:table table:style-name="Table">
        <table:table-column/>
        <table:table-column/>
        <table:table-column/>
        <table:table-row>
          <table:table-cell office:value-type="string" table:style-name="tableheader" table:number-columns-spanned="2">
            <text:p text:style-name="Table_20_Heading"> Festival Timeline </text:p>
          </table:table-cell>
          <table:covered-table-cell/>
          <table:table-cell office:value-type="string" table:style-name="tablecell"/>
        </table:table-row>
        <table:table-row>
          <table:table-cell office:value-type="string" table:style-name="tablecell">
            <text:p text:style-name="tablealignleft"> 1948 </text:p>
          </table:table-cell>
          <table:table-cell office:value-type="string" table:style-name="tablecell">
            <text:p text:style-name="tablealignleft"> First edition at the Théâtre de Verdure — Louis Armstrong headlines </text:p>
          </table:table-cell>
          <table:table-cell office:value-type="string" table:style-name="tablecell"/>
        </table:table-row>
        <table:table-row>
          <table:table-cell office:value-type="string" table:style-name="tablecell">
            <text:p text:style-name="tablealignleft"> 1971 </text:p>
          </table:table-cell>
          <table:table-cell office:value-type="string" table:style-name="tablecell">
            <text:p text:style-name="tablealignleft"> Revival at the Théâtre de Verdure and Jardin Albert-I</text:p>
          </table:table-cell>
          <table:table-cell office:value-type="string" table:style-name="tableheader">
            <text:p text:style-name="Table_20_Heading">er </text:p>
          </table:table-cell>
        </table:table-row>
        <table:table-row>
          <table:table-cell office:value-type="string" table:style-name="tablecell">
            <text:p text:style-name="tablealignleft"> 1974 </text:p>
          </table:table-cell>
          <table:table-cell office:value-type="string" table:style-name="tablecell">
            <text:p text:style-name="tablealignleft"> Move to the <text:span text:style-name="Strong_20_Emphasis">Arènes de Cimiez</text:span> — the “Grande Parade du Jazz” under producer George Wein </text:p>
          </table:table-cell>
          <table:table-cell office:value-type="string" table:style-name="tablecell"/>
        </table:table-row>
        <table:table-row>
          <table:table-cell office:value-type="string" table:style-name="tablecell">
            <text:p text:style-name="tablealignleft"> 1994 </text:p>
          </table:table-cell>
          <table:table-cell office:value-type="string" table:style-name="tablecell">
            <text:p text:style-name="tablealignleft"> Renamed the Nice Jazz Festival; opened to diverse musical styles </text:p>
          </table:table-cell>
          <table:table-cell office:value-type="string" table:style-name="tablecell"/>
        </table:table-row>
        <table:table-row>
          <table:table-cell office:value-type="string" table:style-name="tablecell">
            <text:p text:style-name="tablealignleft"> 2011 </text:p>
          </table:table-cell>
          <table:table-cell office:value-type="string" table:style-name="tablecell">
            <text:p text:style-name="tablealignleft"> Return to the city centre, at the Jardin Albert-I</text:p>
          </table:table-cell>
          <table:table-cell office:value-type="string" table:style-name="tableheader">
            <text:p text:style-name="Table_20_Heading">er and Théâtre de Verdure </text:p>
          </table:table-cell>
        </table:table-row>
        <table:table-row>
          <table:table-cell office:value-type="string" table:style-name="tablecell">
            <text:p text:style-name="tablealignleft"> 2016 </text:p>
          </table:table-cell>
          <table:table-cell office:value-type="string" table:style-name="tablecell">
            <text:p text:style-name="tablealignleft"> Cancelled following the 14 July terrorist attack </text:p>
          </table:table-cell>
          <table:table-cell office:value-type="string" table:style-name="tablecell"/>
        </table:table-row>
      </table:table>
      <text:p text:style-name="Text_20_body">Among the artists who marked the festival's golden era at the Arènes de Cimiez: <text:span text:style-name="Strong_20_Emphasis">Dizzy Gillespie</text:span>, <text:span text:style-name="Strong_20_Emphasis">Art Blakey</text:span>, <text:span text:style-name="Strong_20_Emphasis">Miles Davis</text:span>, <text:span text:style-name="Strong_20_Emphasis">Ella Fitzgerald</text:span>, <text:span text:style-name="Strong_20_Emphasis">Stéphane Grappelli</text:span>, <text:span text:style-name="Strong_20_Emphasis">Carlos Santana</text:span>, <text:span text:style-name="Strong_20_Emphasis">Fats Domino</text:span>, and <text:span text:style-name="Strong_20_Emphasis">Chuck Berry</text:span>. The paths of the Cimiez gardens today bear the names of the jazz greats who made the festival's legend.</text:p>
      <text:p text:style-name="Text_20_body">The city has also nurtured a vibrant local jazz scene. It was in Nice that <text:span text:style-name="Strong_20_Emphasis">Barney Wilen</text:span> animated his first clubs as a teenager before going to conquer Paris. The <text:span text:style-name="Strong_20_Emphasis">MANCA</text:span> festival (Musique Actuelle Nice – Côte d'Azur), founded by Jean-Étienne Marie, champions contemporary music creation.</text:p>
      <text:p text:style-name="Horizontal_20_Line"/>
      <text:h text:style-name="Heading_20_2" text:outline-level="2"><text:bookmark-start text:name="__RefHeading___vi._nissard_music_and_occitan_heritage_20"/><text:bookmark-start text:name="vi._nissard_music_and_occitan_heritage"/>VI. Nissard Music and Occitan Heritage<text:bookmark-end text:name="__RefHeading___vi._nissard_music_and_occitan_heritage_20"/><text:bookmark-end text:name="vi._nissard_music_and_occitan_heritage"/></text:h>
      <text:p text:style-name="Text_20_body">The musical culture of Nice cannot be complete without mention of the tradition of <text:span text:style-name="Strong_20_Emphasis">nissard music</text:span>, a musical expression in the Niçois Occitan dialect (nissart). Artists such as <text:span text:style-name="Strong_20_Emphasis">Patrick Vaillant</text:span>, a mandolinist, songwriter, and performer in nissart and French, and the group <text:span text:style-name="Strong_20_Emphasis">Nux Vomica</text:span> continue this living vernacular tradition.</text:p>
      <text:p text:style-name="Text_20_body">Nice has also inspired many popular songs. Parisian songwriters such as <text:span text:style-name="Strong_20_Emphasis">Borel-Clerc</text:span> (author of <text:span text:style-name="Emphasis">Le Petit Vin Blanc</text:span>) wrote pieces evoking the Côte d'Azur, while titles such as <text:span text:style-name="Emphasis">C'est ma Niçoise</text:span> and <text:span text:style-name="Emphasis">De Nice à Monte Carlo</text:span> contributed to the city's musical legend.</text:p>
      <text:p text:style-name="Horizontal_20_Line"/>
      <text:h text:style-name="Heading_20_2" text:outline-level="2"><text:bookmark-start text:name="__RefHeading___vii._musical_personalities_associated_with_nice_21"/><text:bookmark-start text:name="vii._musical_personalities_associated_with_nice"/>VII. Musical Personalities Associated with Nice<text:bookmark-end text:name="__RefHeading___vii._musical_personalities_associated_with_nice_21"/><text:bookmark-end text:name="vii._musical_personalities_associated_with_nice"/></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Role </text:p>
          </table:table-cell>
          <table:table-cell office:value-type="string" table:style-name="tableheader">
            <text:p text:style-name="Table_20_Heading"> Connection to Nice </text:p>
          </table:table-cell>
        </table:table-row>
        <table:table-row>
          <table:table-cell office:value-type="string" table:style-name="tablecell">
            <text:p text:style-name="tablealignleft"> Niccolò Paganini (1782–1840) </text:p>
          </table:table-cell>
          <table:table-cell office:value-type="string" table:style-name="tablecell">
            <text:p text:style-name="tablealignleft"> Violinist, composer </text:p>
          </table:table-cell>
          <table:table-cell office:value-type="string" table:style-name="tablecell">
            <text:p text:style-name="tablealignleft"> Died in Nice on 27 May 1840 </text:p>
          </table:table-cell>
        </table:table-row>
        <table:table-row>
          <table:table-cell office:value-type="string" table:style-name="tablecell">
            <text:p text:style-name="tablealignleft"> Hector Berlioz (1803–1869) </text:p>
          </table:table-cell>
          <table:table-cell office:value-type="string" table:style-name="tablecell">
            <text:p text:style-name="tablealignleft"> Composer </text:p>
          </table:table-cell>
          <table:table-cell office:value-type="string" table:style-name="tablecell">
            <text:p text:style-name="tablealignleft"> Stayed in Nice; composed there </text:p>
          </table:table-cell>
        </table:table-row>
        <table:table-row>
          <table:table-cell office:value-type="string" table:style-name="tablecell">
            <text:p text:style-name="tablealignleft"> Pyotr Ilyich Tchaikovsky (1840–1893) </text:p>
          </table:table-cell>
          <table:table-cell office:value-type="string" table:style-name="tablecell">
            <text:p text:style-name="tablealignleft"> Composer </text:p>
          </table:table-cell>
          <table:table-cell office:value-type="string" table:style-name="tablecell">
            <text:p text:style-name="tablealignleft"> Several winter stays </text:p>
          </table:table-cell>
        </table:table-row>
        <table:table-row>
          <table:table-cell office:value-type="string" table:style-name="tablecell">
            <text:p text:style-name="tablealignleft"> Igor Stravinsky (1882–1971) </text:p>
          </table:table-cell>
          <table:table-cell office:value-type="string" table:style-name="tablecell">
            <text:p text:style-name="tablealignleft"> Composer </text:p>
          </table:table-cell>
          <table:table-cell office:value-type="string" table:style-name="tablecell">
            <text:p text:style-name="tablealignleft"> Resident in Nice 1924–1934, Villa des Roses </text:p>
          </table:table-cell>
        </table:table-row>
        <table:table-row>
          <table:table-cell office:value-type="string" table:style-name="tablecell">
            <text:p text:style-name="tablealignleft"> Eugène Bozza (1905–1991) </text:p>
          </table:table-cell>
          <table:table-cell office:value-type="string" table:style-name="tablecell">
            <text:p text:style-name="tablealignleft"> Composer, conductor </text:p>
          </table:table-cell>
          <table:table-cell office:value-type="string" table:style-name="tablecell">
            <text:p text:style-name="tablealignleft"> Born in Nice on 4 April 1905 </text:p>
          </table:table-cell>
        </table:table-row>
        <table:table-row>
          <table:table-cell office:value-type="string" table:style-name="tablecell">
            <text:p text:style-name="tablealignleft"> Samson François (1924–1970) </text:p>
          </table:table-cell>
          <table:table-cell office:value-type="string" table:style-name="tablecell">
            <text:p text:style-name="tablealignleft"> Pianist, composer </text:p>
          </table:table-cell>
          <table:table-cell office:value-type="string" table:style-name="tablecell">
            <text:p text:style-name="tablealignleft"> Trained at the Conservatoire de Nice </text:p>
          </table:table-cell>
        </table:table-row>
        <table:table-row>
          <table:table-cell office:value-type="string" table:style-name="tablecell">
            <text:p text:style-name="tablealignleft"> Barney Wilen (1937–1996) </text:p>
          </table:table-cell>
          <table:table-cell office:value-type="string" table:style-name="tablecell">
            <text:p text:style-name="tablealignleft"> Jazz saxophonist </text:p>
          </table:table-cell>
          <table:table-cell office:value-type="string" table:style-name="tablecell">
            <text:p text:style-name="tablealignleft"> Born in Nice on 4 March 1937 </text:p>
          </table:table-cell>
        </table:table-row>
        <table:table-row>
          <table:table-cell office:value-type="string" table:style-name="tablecell">
            <text:p text:style-name="tablealignleft"> Gilbert Bécaud (1927–2001) </text:p>
          </table:table-cell>
          <table:table-cell office:value-type="string" table:style-name="tablecell">
            <text:p text:style-name="tablealignleft"> Singer, songwriter </text:p>
          </table:table-cell>
          <table:table-cell office:value-type="string" table:style-name="tablecell">
            <text:p text:style-name="tablealignleft"> Childhood in Nice </text:p>
          </table:table-cell>
        </table:table-row>
        <table:table-row>
          <table:table-cell office:value-type="string" table:style-name="tablecell">
            <text:p text:style-name="tablealignleft"> Christian Ferras (1933–1982) </text:p>
          </table:table-cell>
          <table:table-cell office:value-type="string" table:style-name="tablecell">
            <text:p text:style-name="tablealignleft"> Violinist </text:p>
          </table:table-cell>
          <table:table-cell office:value-type="string" table:style-name="tablecell">
            <text:p text:style-name="tablealignleft"> Trained at the Conservatoire de Nice </text:p>
          </table:table-cell>
        </table:table-row>
        <table:table-row>
          <table:table-cell office:value-type="string" table:style-name="tablecell">
            <text:p text:style-name="tablealignleft"> Lionel Bringuier (born 1986) </text:p>
          </table:table-cell>
          <table:table-cell office:value-type="string" table:style-name="tablecell">
            <text:p text:style-name="tablealignleft"> Conductor </text:p>
          </table:table-cell>
          <table:table-cell office:value-type="string" table:style-name="tablecell">
            <text:p text:style-name="tablealignleft"> Born in Nice; OPN principal conductor since 2023 </text:p>
          </table:table-cell>
        </table:table-row>
        <table:table-row>
          <table:table-cell office:value-type="string" table:style-name="tablecell">
            <text:p text:style-name="tablealignleft"> Olivier Derivière (born 1978) </text:p>
          </table:table-cell>
          <table:table-cell office:value-type="string" table:style-name="tablecell">
            <text:p text:style-name="tablealignleft"> Video game composer </text:p>
          </table:table-cell>
          <table:table-cell office:value-type="string" table:style-name="tablecell">
            <text:p text:style-name="tablealignleft"> Born in Nice </text:p>
          </table:table-cell>
        </table:table-row>
        <table:table-row>
          <table:table-cell office:value-type="string" table:style-name="tablecell">
            <text:p text:style-name="tablealignleft"> The Avener (born 1987) </text:p>
          </table:table-cell>
          <table:table-cell office:value-type="string" table:style-name="tablecell">
            <text:p text:style-name="tablealignleft"> DJ, producer </text:p>
          </table:table-cell>
          <table:table-cell office:value-type="string" table:style-name="tablecell">
            <text:p text:style-name="tablealignleft"> Born in Nice (Tristan Casara) </text:p>
          </table:table-cell>
        </table:table-row>
      </table:table>
      <text:p text:style-name="Horizontal_20_Line"/>
      <text:h text:style-name="Heading_20_2" text:outline-level="2"><text:bookmark-start text:name="__RefHeading___viii._musical_venues_to_visit_22"/><text:bookmark-start text:name="viii._musical_venues_to_visit"/>VIII. Musical Venues to Visit<text:bookmark-end text:name="__RefHeading___viii._musical_venues_to_visit_22"/><text:bookmark-end text:name="viii._musical_venues_to_visit"/></text:h>
      <text:list text:style-name="List_20_1" text:continue-numbering="false">
        <text:list-item>
          <text:p text:style-name="List_20_1_Content_First"> <text:span text:style-name="Strong_20_Emphasis">Opéra Nice Côte d'Azur</text:span> — 4-6, rue Saint-François-de-Paule. Listed historic monument since 1992. Guided tours available. <text:a xlink:type="simple" xlink:href="https://www.opera-nice.org" text:style-name="Internet_20_link" text:visited-style-name="Visited_20_Internet_20_Link">opera-nice.org</text:a></text:p>
        </text:list-item>
        <text:list-item>
          <text:p text:style-name="List_20_1_Content"> <text:span text:style-name="Strong_20_Emphasis">Jardin Albert-I^er and Théâtre de Verdure</text:span> — Home of the Nice Jazz Festival since 2011, steps from the Promenade des Anglais.</text:p>
        </text:list-item>
        <text:list-item>
          <text:p text:style-name="List_20_1_Content"> <text:span text:style-name="Strong_20_Emphasis">Jardins des Arènes de Cimiez</text:span> — Former home of the “Grande Parade du Jazz” (1974–2010). The garden paths bear the names of the great jazzmen. Set among Roman amphitheatre ruins.</text:p>
        </text:list-item>
        <text:list-item>
          <text:p text:style-name="List_20_1_Content"> <text:span text:style-name="Strong_20_Emphasis">Quartier des Musiciens</text:span> — Between Boulevard Victor-Hugo and the railway station. Streets named after Debussy, Chopin, Verdi, and Mozart.</text:p>
        </text:list-item>
        <text:list-item>
          <text:p text:style-name="List_20_1_Content_Last"> <text:span text:style-name="Strong_20_Emphasis">Musée National Marc Chagall</text:span> — Regularly hosts chamber music concerts by OPN musicians.</text:p>
        </text:list-item>
      </text:list>
      <text:p text:style-name="Horizontal_20_Line"/>
      <text:h text:style-name="Heading_20_2" text:outline-level="2"><text:bookmark-start text:name="__RefHeading___references_23"/><text:bookmark-start text:name="references"/>References<text:bookmark-end text:name="__RefHeading___references_23"/><text:bookmark-end text:name="references"/></text:h>
      <text:list text:style-name="List_20_1" text:continue-numbering="false">
        <text:list-item>
          <text:p text:style-name="List_20_1_Content_First"> Opéra Nice Côte d'Azur, <text:span text:style-name="Emphasis">Historic</text:span> — <text:a xlink:type="simple" xlink:href="https://www.opera-nice.org/en/the-theater/historic" text:style-name="Internet_20_link" text:visited-style-name="Visited_20_Internet_20_Link">https://www.opera-nice.org/en/the-theater/historic</text:a></text:p>
        </text:list-item>
        <text:list-item>
          <text:p text:style-name="List_20_1_Content"> Opéra Nice Côte d'Azur, <text:span text:style-name="Emphasis">Orchestre Philharmonique de Nice</text:span> — <text:a xlink:type="simple" xlink:href="https://www.opera-nice.org/fr/artistes/orchestre/presentation" text:style-name="Internet_20_link" text:visited-style-name="Visited_20_Internet_20_Link">https://www.opera-nice.org/fr/artistes/orchestre/presentation</text:a></text:p>
        </text:list-item>
        <text:list-item>
          <text:p text:style-name="List_20_1_Content"> Wikipedia, <text:span text:style-name="Emphasis">Orchestre philharmonique de Nice</text:span> — <text:a xlink:type="simple" xlink:href="https://fr.wikipedia.org/wiki/Orchestre_philharmonique_de_Nice" text:style-name="Internet_20_link" text:visited-style-name="Visited_20_Internet_20_Link">https://fr.wikipedia.org/wiki/Orchestre_philharmonique_de_Nice</text:a></text:p>
        </text:list-item>
        <text:list-item>
          <text:p text:style-name="List_20_1_Content"> Wikipedia, <text:span text:style-name="Emphasis">Opéra de Nice</text:span> — <text:a xlink:type="simple" xlink:href="https://en.wikipedia.org/wiki/Op%C3%A9ra_de_Nice" text:style-name="Internet_20_link" text:visited-style-name="Visited_20_Internet_20_Link">https://en.wikipedia.org/wiki/Op%C3%A9ra_de_Nice</text:a></text:p>
        </text:list-item>
        <text:list-item>
          <text:p text:style-name="List_20_1_Content"> Wikipedia, <text:span text:style-name="Emphasis">Niccolò Paganini</text:span> — <text:a xlink:type="simple" xlink:href="https://en.wikipedia.org/wiki/Niccol%C3%B2_Paganini" text:style-name="Internet_20_link" text:visited-style-name="Visited_20_Internet_20_Link">https://en.wikipedia.org/wiki/Niccol%C3%B2_Paganini</text:a></text:p>
        </text:list-item>
        <text:list-item>
          <text:p text:style-name="List_20_1_Content"> Wikipedia, <text:span text:style-name="Emphasis">Barney Wilen</text:span> — <text:a xlink:type="simple" xlink:href="https://en.wikipedia.org/wiki/Barney_Wilen" text:style-name="Internet_20_link" text:visited-style-name="Visited_20_Internet_20_Link">https://en.wikipedia.org/wiki/Barney_Wilen</text:a></text:p>
        </text:list-item>
        <text:list-item>
          <text:p text:style-name="List_20_1_Content"> Wikipedia, <text:span text:style-name="Emphasis">Samson François</text:span> — <text:a xlink:type="simple" xlink:href="https://en.wikipedia.org/wiki/Samson_Fran%C3%A7ois" text:style-name="Internet_20_link" text:visited-style-name="Visited_20_Internet_20_Link">https://en.wikipedia.org/wiki/Samson_Fran%C3%A7ois</text:a></text:p>
        </text:list-item>
        <text:list-item>
          <text:p text:style-name="List_20_1_Content"> Wikipedia, <text:span text:style-name="Emphasis">Igor Stravinsky</text:span> — <text:a xlink:type="simple" xlink:href="https://en.wikipedia.org/wiki/Igor_Stravinsky" text:style-name="Internet_20_link" text:visited-style-name="Visited_20_Internet_20_Link">https://en.wikipedia.org/wiki/Igor_Stravinsky</text:a></text:p>
        </text:list-item>
        <text:list-item>
          <text:p text:style-name="List_20_1_Content"> Nice Jazz Festival, <text:span text:style-name="Emphasis">History</text:span> — <text:a xlink:type="simple" xlink:href="https://www.nicejazzfest.fr/en/historique" text:style-name="Internet_20_link" text:visited-style-name="Visited_20_Internet_20_Link">https://www.nicejazzfest.fr/en/historique</text:a></text:p>
        </text:list-item>
        <text:list-item>
          <text:p text:style-name="List_20_1_Content"> Nice Rendezvous, <text:span text:style-name="Emphasis">Musical Life on the French Riviera</text:span> — <text:a xlink:type="simple" xlink:href="https://www.nicerendezvous.com/musical-life-on-the-french-riviera.html" text:style-name="Internet_20_link" text:visited-style-name="Visited_20_Internet_20_Link">https://www.nicerendezvous.com/musical-life-on-the-french-riviera.html</text:a></text:p>
        </text:list-item>
        <text:list-item>
          <text:p text:style-name="List_20_1_Content"> Portail des savoirs des Alpes-Maritimes, <text:span text:style-name="Emphasis">La musique baroque dans le comté de Nice</text:span> — <text:a xlink:type="simple" xlink:href="https://portail-savoirs.departement06.fr/annuaire-general/la-musique-baroque-dans-le-comte-de-nice" text:style-name="Internet_20_link" text:visited-style-name="Visited_20_Internet_20_Link">https://portail-savoirs.departement06.fr/annuaire-general/la-musique-baroque-dans-le-comte-de-nice</text:a></text:p>
        </text:list-item>
        <text:list-item>
          <text:p text:style-name="List_20_1_Content"> Henri Selmer Paris, <text:span text:style-name="Emphasis">Barney Wilen</text:span> — <text:a xlink:type="simple" xlink:href="https://www.selmer.fr/en-int/blogs/artistes/barney-wilen" text:style-name="Internet_20_link" text:visited-style-name="Visited_20_Internet_20_Link">https://www.selmer.fr/en-int/blogs/artistes/barney-wilen</text:a></text:p>
        </text:list-item>
        <text:list-item>
          <text:p text:style-name="List_20_1_Content"> Haussmann Real Estate, <text:span text:style-name="Emphasis">The Musiciens District in Nice</text:span> — <text:a xlink:type="simple" xlink:href="https://www.haussmannrealestate.com/blog/the-musiciens-district-in-nice/" text:style-name="Internet_20_link" text:visited-style-name="Visited_20_Internet_20_Link">https://www.haussmannrealestate.com/blog/the-musiciens-district-in-nice/</text:a></text:p>
        </text:list-item>
        <text:list-item>
          <text:p text:style-name="List_20_1_Content_Last"> Warner Classics, <text:span text:style-name="Emphasis">Samson François</text:span> — <text:a xlink:type="simple" xlink:href="https://www.warnerclassics.com/artist/samson-francois" text:style-name="Internet_20_link" text:visited-style-name="Visited_20_Internet_20_Link">https://www.warnerclassics.com/artist/samson-francois</text:a></text:p>
        </text:list-item>
      </text:list>
      <text:p text:style-name="Horizontal_20_Line"/>
      <text:p text:style-name="Text_20_body"><text:span text:style-name="Emphasis">Page created as part of the DokuWiki project on Nice — Music and Cultural Heritag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6::04:40</meta:creation-date>
    <dc:creator>Generated</dc:creator>
    <dc:date>2026-09-07T06::04:40</dc:date>
    <dc:language>en-US</dc:language>
    <meta:editing-cycles>1</meta:editing-cycles>
    <meta:editing-duration>PT0S</meta:editing-duration>
    <dc:title>paris_yank:go:nice:music_and_composers</dc:title>
  </office:meta>
</office:document-meta>
</file>