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nice_destination_list:eze"/><text:bookmark-start text:name="__RefHeading___eze_-_a_day_trip_from_nice_1"/><text:bookmark-start text:name="eze_-_a_day_trip_from_nice"/>Èze - A Day Trip from Nice<text:bookmark-end text:name="__RefHeading___eze_-_a_day_trip_from_nice_1"/><text:bookmark-end text:name="eze_-_a_day_trip_from_nice"/></text:h>
      <text:list text:style-name="List_20_1" text:continue-numbering="false">
        <text:list-item>
          <text:p text:style-name="LastListParagraph_List_20_1_Content_First"> <text:a xlink:type="simple" xlink:href="https://inbetweenpictures.com/blog/day-trip-to-eze-village-france" text:style-name="Internet_20_link" text:visited-style-name="Visited_20_Internet_20_Link">The Perfect Day Trip To Eze – Your Complete Guide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parisyank.com/doku.php?id=paris_yank:go:nice:nice_destination_list:wpeze" text:style-name="Internet_20_link" text:visited-style-name="Visited_20_Internet_20_Link">&gt;wpÈz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45:42</meta:creation-date>
    <dc:creator>Generated</dc:creator>
    <dc:date>2026-09-15T03::45:42</dc:date>
    <dc:language>en-US</dc:language>
    <meta:editing-cycles>1</meta:editing-cycles>
    <meta:editing-duration>PT0S</meta:editing-duration>
    <dc:title>paris_yank:go:nice:nice_destination_list:eze</dc:title>
  </office:meta>
</office:document-meta>
</file>