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go:nice:nice_destination_list:saint_paul_de_vence"/><text:bookmark-start text:name="__RefHeading___saint-paul-de-vence_1"/><text:bookmark-start text:name="saint-paul-de-vence"/>Saint-Paul-de-Vence<text:bookmark-end text:name="__RefHeading___saint-paul-de-vence_1"/><text:bookmark-end text:name="saint-paul-de-vence"/></text:h>
      <text:p text:style-name="Text_20_body"><text:a xlink:type="simple" xlink:href="https://en.wikipedia.org/wiki/Saint-Paul-de-Vence" text:style-name="Internet_20_link" text:visited-style-name="Visited_20_Internet_20_Link">Saint-Paul-de-Vence</text:a> is one of the oldest and most beautiful medieval towns on the French Riviera, located in the <text:a xlink:type="simple" xlink:href="https://en.wikipedia.org/wiki/Alpes-Maritimes department" text:style-name="Internet_20_link" text:visited-style-name="Visited_20_Internet_20_Link">Alpes-Maritimes department</text:a> of the Provence-Alpes-Côte d'Azur region.  Situated on a rocky outcrop 19 km from Nice, the village is famously encircled by well-preserved 16th-century ramparts built by order of <text:a xlink:type="simple" xlink:href="https://en.wikipedia.org/wiki/King Francis I" text:style-name="Internet_20_link" text:visited-style-name="Visited_20_Internet_20_Link">King Francis I</text:a>, offering spectacular panoramic views of the Mediterranean Sea to the south and the Alpine foothills to the north. </text:p>
      <text:p text:style-name="Text_20_body">The village is renowned for its exceptional artistic heritage and has long served as a haven for famous artists and writers, including Pablo Picasso, Marc Chagall, Henri Matisse, Jean-Paul Sartre, and James Baldwin.  Key attractions include the <text:a xlink:type="simple" xlink:href="https://en.wikipedia.org/wiki/Fondation Maeght" text:style-name="Internet_20_link" text:visited-style-name="Visited_20_Internet_20_Link">Fondation Maeght</text:a>, a major modern and contemporary art museum set in sculpted gardens, and the <text:a xlink:type="simple" xlink:href="https://en.wikipedia.org/wiki/La Colombe d&amp;#39;Or hotel" text:style-name="Internet_20_link" text:visited-style-name="Visited_20_Internet_20_Link">La Colombe d'Or hotel</text:a>, a historic inn where many of these artists once stayed and which now houses a collection of their works. </text:p>
      <text:p text:style-name="Text_20_body">Visitors can explore the cobbled streets, visit the 12th-century <text:a xlink:type="simple" xlink:href="https://en.wikipedia.org/wiki/Collégiale de la Conversion-de-Saint-Paul" text:style-name="Internet_20_link" text:visited-style-name="Visited_20_Internet_20_Link">Collégiale de la Conversion-de-Saint-Paul</text:a>, and walk the ramparts for stunning vistas. The village hosts a weekly market every Wednesday morning at the <text:a xlink:type="simple" xlink:href="https://en.wikipedia.org/wiki/Place du Jeu-de-Boules" text:style-name="Internet_20_link" text:visited-style-name="Visited_20_Internet_20_Link">Place du Jeu-de-Boules</text:a>, features the 17th-century <text:a xlink:type="simple" xlink:href="https://en.wikipedia.org/wiki/Saint Charles-Saint Claude chapel" text:style-name="Internet_20_link" text:visited-style-name="Visited_20_Internet_20_Link">Saint Charles-Saint Claude chapel</text:a> (decorated with murals by <text:a xlink:type="simple" xlink:href="https://en.wikipedia.org/wiki/Paul Conte" text:style-name="Internet_20_link" text:visited-style-name="Visited_20_Internet_20_Link">Paul Conte</text:a> in 2012–2013), and offers a relaxed Provençal atmosphere where locals often play pétanque under the shade of plane tre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9::43:04</meta:creation-date>
    <dc:creator>Generated</dc:creator>
    <dc:date>2026-08-25T09::43:04</dc:date>
    <dc:language>en-US</dc:language>
    <meta:editing-cycles>1</meta:editing-cycles>
    <meta:editing-duration>PT0S</meta:editing-duration>
    <dc:title>paris_yank:go:nice:nice_destination_list:saint_paul_de_vence</dc:title>
  </office:meta>
</office:document-meta>
</file>