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nice_rooftop_bars"/><text:bookmark-start text:name="__RefHeading___rooftop_bars_1"/><text:bookmark-start text:name="rooftop_bars"/>Rooftop Bars<text:bookmark-end text:name="__RefHeading___rooftop_bars_1"/><text:bookmark-end text:name="rooftop_bars"/></text:h>
      <text:h text:style-name="Heading_20_2" text:outline-level="2"><text:bookmark-start text:name="__RefHeading___nice_france_2"/><text:bookmark-start text:name="nice_france"/>Nice, France<text:bookmark-end text:name="__RefHeading___nice_france_2"/><text:bookmark-end text:name="nice_france"/></text:h>
      <text:p text:style-name="Text_20_body"><text:span text:style-name="Emphasis">Nice, the jewel of the Côte d'Azur, offers some of the most spectacular rooftop bars on the French Riviera.
Elevated above the Promenade des Anglais, these venues combine panoramic Mediterranean views with
sophisticated cocktails, Mediterranean cuisine, and the legendary art de vivre of the South of France.</text:span></text:p>
      <text:h text:style-name="Heading_20_2" text:outline-level="2"><text:bookmark-start text:name="__RefHeading___introduction_3"/><text:bookmark-start text:name="introduction"/>Introduction<text:bookmark-end text:name="__RefHeading___introduction_3"/><text:bookmark-end text:name="introductio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Best Time to Visit a Rooftop Bar:</text:span> Sunset is universally recommended across all venues — the light over the
Baie des Anges at dusk is considered unmissable. Most rooftop bars are open from late spring
through early autumn, though some operate year-round.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Seasonal note:</text:span> Not all rooftop bars are open year-round. Always check opening hours before
visiting, especially outside the May–September peak season. <text:note text:id="ftn0" text:note-class="footnote"><text:note-citation text:label="1)">1)</text:note-citation><text:note-body><text:p text:style-name="Text_20_body">Nice Côte d'Azur CVB,
<text:a xlink:type="simple" xlink:href="https://www.explorenicecotedazur.com/en/prepare-your-holidays/going-out-in-nice/rooftop-bars-and-restaurants/" text:style-name="Internet_20_link" text:visited-style-name="Visited_20_Internet_20_Link">Rooftop Bars and Restaurants</text:a>, accessed 2026</text:p></text:note-body></text:note>
</text:p>
          </table:table-cell>
        </table:table-row>
      </table:table>
      <text:p text:style-name="Text_20_body">Nice's rooftop scene has grown considerably, with venues ranging from budget-friendly terraces to
exclusive five-star hotel bars. The city's Mediterranean climate means rooftop terraces enjoy
exceptional sunshine hours, making them viable well beyond the summer months.</text:p>
      <text:p text:style-name="Horizontal_20_Line"/>
      <text:h text:style-name="Heading_20_2" text:outline-level="2"><text:bookmark-start text:name="__RefHeading___featured_rooftop_bars_4"/><text:bookmark-start text:name="featured_rooftop_bars"/>Featured Rooftop Bars<text:bookmark-end text:name="__RefHeading___featured_rooftop_bars_4"/><text:bookmark-end text:name="featured_rooftop_bars"/></text:h>
      <text:h text:style-name="Heading_20_3" text:outline-level="3"><text:bookmark-start text:name="__RefHeading___elaio_le_meridien_nice_5"/><text:bookmark-start text:name="elaio_le_meridien_nice"/>1. Elaïo — Le Méridien Nice<text:bookmark-end text:name="__RefHeading___elaio_le_meridien_nice_5"/><text:bookmark-end text:name="elaio_le_meridien_nice"/></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1 Promenade des Anglais, 06000 Nice </text:p>
          </table:table-cell>
        </table:table-row>
        <table:table-row>
          <table:table-cell office:value-type="string" table:style-name="tableheader">
            <text:p text:style-name="Table_20_Heading"> Floor       </text:p>
          </table:table-cell>
          <table:table-cell office:value-type="string" table:style-name="tablecell">
            <text:p text:style-name="tablealignleft"> 10th floor (one of the highest in Nice) </text:p>
          </table:table-cell>
        </table:table-row>
        <table:table-row>
          <table:table-cell office:value-type="string" table:style-name="tableheader">
            <text:p text:style-name="Table_20_Heading"> Views       </text:p>
          </table:table-cell>
          <table:table-cell office:value-type="string" table:style-name="tablecell">
            <text:p text:style-name="tablealignleft"> Panoramic Mediterranean, Baie des Anges </text:p>
          </table:table-cell>
        </table:table-row>
        <table:table-row>
          <table:table-cell office:value-type="string" table:style-name="tableheader">
            <text:p text:style-name="Table_20_Heading"> Highlights  </text:p>
          </table:table-cell>
          <table:table-cell office:value-type="string" table:style-name="tablecell">
            <text:p text:style-name="tablealignleft"> Pool (hotel guests), seasonal Mediterranean menu, sunset cocktails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One of the most celebrated rooftops in Nice.<text:span text:style-name="sup"><text:note text:id="ftn1" text:note-class="footnote"><text:note-citation text:label="2)">2)</text:note-citation><text:note-body><text:p text:style-name="Text_20_body">Where's the Rooftop?,
<text:a xlink:type="simple" xlink:href="https://wherestherooftop.com/nice/" text:style-name="Internet_20_link" text:visited-style-name="Visited_20_Internet_20_Link">Best Rooftop Bars in Nice</text:a>, updated 2026</text:p></text:note-body></text:note></text:span>
The terrace pays tribute to the olive — an emblem of the Mediterranean — through a creative
seasonal menu. The bar offers signature cocktails including the Bourbon-based <text:span text:style-name="Emphasis">Carmen</text:span> and
the Prosecco <text:span text:style-name="Emphasis">Jasmine Royal</text:span><text:span text:style-name="sup"><text:note text:id="ftn2" text:note-class="footnote"><text:note-citation text:label="3)">3)</text:note-citation><text:note-body><text:p text:style-name="Text_20_body">Nice Pebbles,
<text:a xlink:type="simple" xlink:href="https://www.nicepebbles.com/blog/viewpost.php?id=118" text:style-name="Internet_20_link" text:visited-style-name="Visited_20_Internet_20_Link">Nice's Best Rooftop Bars</text:a></text:p></text:note-body></text:note></text:span></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ext:span text:style-name="Strong_20_Emphasis">Insider tip:</text:span> Access via the hotel lobby with confidence. Dress smartly.
The heated plunge pool is open to non-guests on most evenings.
</text:p>
          </table:table-cell>
        </table:table-row>
      </table:table>
      <text:p text:style-name="Horizontal_20_Line"/>
      <text:h text:style-name="Heading_20_3" text:outline-level="3"><text:bookmark-start text:name="__RefHeading___seen_by_olivier_anantara_plaza_nice_6"/><text:bookmark-start text:name="seen_by_olivier_anantara_plaza_nice"/>2. SEEN by Olivier — Anantara Plaza Nice<text:bookmark-end text:name="__RefHeading___seen_by_olivier_anantara_plaza_nice_6"/><text:bookmark-end text:name="seen_by_olivier_anantara_plaza_nice"/></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12 Avenue de Verdun, 06000 Nice </text:p>
          </table:table-cell>
        </table:table-row>
        <table:table-row>
          <table:table-cell office:value-type="string" table:style-name="tableheader">
            <text:p text:style-name="Table_20_Heading"> Floor       </text:p>
          </table:table-cell>
          <table:table-cell office:value-type="string" table:style-name="tablecell">
            <text:p text:style-name="tablealignleft"> 6th floor </text:p>
          </table:table-cell>
        </table:table-row>
        <table:table-row>
          <table:table-cell office:value-type="string" table:style-name="tableheader">
            <text:p text:style-name="Table_20_Heading"> Views       </text:p>
          </table:table-cell>
          <table:table-cell office:value-type="string" table:style-name="tablecell">
            <text:p text:style-name="tablealignleft"> Sea view, Baie des Anges </text:p>
          </table:table-cell>
        </table:table-row>
        <table:table-row>
          <table:table-cell office:value-type="string" table:style-name="tableheader">
            <text:p text:style-name="Table_20_Heading"> Highlights  </text:p>
          </table:table-cell>
          <table:table-cell office:value-type="string" table:style-name="tablecell">
            <text:p text:style-name="tablealignleft"> DJ sets, caviar tasting, international tapas, creative cocktails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3" text:note-class="footnote"><text:note-citation text:label="4)">4)</text:note-citation><text:note-body><text:p text:style-name="Text_20_body">Côte d'Azur France Tourisme,
<text:a xlink:type="simple" xlink:href="https://cotedazurfrance.com/discover/cities-of-the-cote-dazur/visit-nice-the-cote-dazurs-multi-faceted-city/top-8-rooftops-for-aperitifs-in-nice/" text:style-name="Internet_20_link" text:visited-style-name="Visited_20_Internet_20_Link">Top 8 Rooftops for Aperitifs in Nice</text:a>, 2025</text:p></text:note-body></text:note></text:span>
A sophisticated venue blending maritime elegance with DJs and global flavours. The concept centres
on tasting from around the world, with Caviar Prunier Tradition available as a signature experience.
Contemporary decor and an inspiring atmosphere make this a standout on the Nice rooftop circuit.</text:p>
      <text:p text:style-name="Horizontal_20_Line"/>
      <text:h text:style-name="Heading_20_3" text:outline-level="3"><text:bookmark-start text:name="__RefHeading___le_moon_bar_hotel_aston_la_scala_7"/><text:bookmark-start text:name="le_moon_bar_hotel_aston_la_scala"/>3. Le Moon Bar — Hôtel Aston La Scala<text:bookmark-end text:name="__RefHeading___le_moon_bar_hotel_aston_la_scala_7"/><text:bookmark-end text:name="le_moon_bar_hotel_aston_la_scala"/></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12 Avenue Félix Faure, 06000 Nice </text:p>
          </table:table-cell>
        </table:table-row>
        <table:table-row>
          <table:table-cell office:value-type="string" table:style-name="tableheader">
            <text:p text:style-name="Table_20_Heading"> Floor       </text:p>
          </table:table-cell>
          <table:table-cell office:value-type="string" table:style-name="tablecell">
            <text:p text:style-name="tablealignleft"> 8th floor </text:p>
          </table:table-cell>
        </table:table-row>
        <table:table-row>
          <table:table-cell office:value-type="string" table:style-name="tableheader">
            <text:p text:style-name="Table_20_Heading"> Views       </text:p>
          </table:table-cell>
          <table:table-cell office:value-type="string" table:style-name="tablecell">
            <text:p text:style-name="tablealignleft"> Promenade du Paillon, Vieux-Nice, Colline du Château </text:p>
          </table:table-cell>
        </table:table-row>
        <table:table-row>
          <table:table-cell office:value-type="string" table:style-name="tableheader">
            <text:p text:style-name="Table_20_Heading"> Highlights  </text:p>
          </table:table-cell>
          <table:table-cell office:value-type="string" table:style-name="tablecell">
            <text:p text:style-name="tablealignleft"> Live concerts weekends, pool (hotel guests), year-round operation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4" text:note-class="footnote"><text:note-citation text:label="5)">5)</text:note-citation><text:note-body><text:p text:style-name="Text_20_body">Côte d'Azur France Tourisme, ibid.</text:p></text:note-body></text:note></text:span>
Known locally as <text:span text:style-name="Emphasis">the</text:span> rooftop to be seen at on the Côte d'Azur. The 7th-floor Aston Club
with panoramic windows is open in winter, providing prime views of the Nice Carnival parade and
the Christmas Ferris Wheel. A rare rooftop that functions impressively year-round.</text:p>
      <text:p text:style-name="Horizontal_20_Line"/>
      <text:h text:style-name="Heading_20_3" text:outline-level="3"><text:bookmark-start text:name="__RefHeading___calade_rooftop_restaurant_radisson_blu_hotel_8"/><text:bookmark-start text:name="calade_rooftop_restaurant_radisson_blu_hotel"/>4. Calade Rooftop Restaurant — Radisson Blu Hotel<text:bookmark-end text:name="__RefHeading___calade_rooftop_restaurant_radisson_blu_hotel_8"/><text:bookmark-end text:name="calade_rooftop_restaurant_radisson_blu_hotel"/></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Promenade des Anglais (airport end) </text:p>
          </table:table-cell>
        </table:table-row>
        <table:table-row>
          <table:table-cell office:value-type="string" table:style-name="tableheader">
            <text:p text:style-name="Table_20_Heading"> Views       </text:p>
          </table:table-cell>
          <table:table-cell office:value-type="string" table:style-name="tablecell">
            <text:p text:style-name="tablealignleft"> Mediterranean Sea, Baie des Anges, 700m² of terrace space </text:p>
          </table:table-cell>
        </table:table-row>
        <table:table-row>
          <table:table-cell office:value-type="string" table:style-name="tableheader">
            <text:p text:style-name="Table_20_Heading"> Highlights  </text:p>
          </table:table-cell>
          <table:table-cell office:value-type="string" table:style-name="tablecell">
            <text:p text:style-name="tablealignleft"> Largest rooftop in Nice, pool, seafood-focused Mediterranean menu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5" text:note-class="footnote"><text:note-citation text:label="6)">6)</text:note-citation><text:note-body><text:p text:style-name="Text_20_body">The Rooftop Guide,
<text:a xlink:type="simple" xlink:href="https://www.therooftopguide.com/rooftop-bars-in-nice.html" text:style-name="Internet_20_link" text:visited-style-name="Visited_20_Internet_20_Link">16 Best Rooftop Bars in Nice</text:a></text:p></text:note-body></text:note></text:span>
With panoramic oceanside views and an enormous terrace, Calade is described as floating between
sky and sea. The Pool Bar &amp; Lounge operates during summer, serving cocktails and tapas. Ideal
for both pre-dinner drinks and full evening meals.</text:p>
      <text:p text:style-name="Horizontal_20_Line"/>
      <text:h text:style-name="Heading_20_3" text:outline-level="3"><text:bookmark-start text:name="__RefHeading___bella_ciela_mercure_nice_centre_notre_dame_9"/><text:bookmark-start text:name="bella_ciela_mercure_nice_centre_notre_dame"/>5. Bella Ciela — Mercure Nice Centre Notre Dame<text:bookmark-end text:name="__RefHeading___bella_ciela_mercure_nice_centre_notre_dame_9"/><text:bookmark-end text:name="bella_ciela_mercure_nice_centre_notre_dame"/></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28 Avenue Notre Dame, 06000 Nice </text:p>
          </table:table-cell>
        </table:table-row>
        <table:table-row>
          <table:table-cell office:value-type="string" table:style-name="tableheader">
            <text:p text:style-name="Table_20_Heading"> Floor       </text:p>
          </table:table-cell>
          <table:table-cell office:value-type="string" table:style-name="tablecell">
            <text:p text:style-name="tablealignleft"> 8th floor </text:p>
          </table:table-cell>
        </table:table-row>
        <table:table-row>
          <table:table-cell office:value-type="string" table:style-name="tableheader">
            <text:p text:style-name="Table_20_Heading"> Views       </text:p>
          </table:table-cell>
          <table:table-cell office:value-type="string" table:style-name="tablecell">
            <text:p text:style-name="tablealignleft"> Nice rooftops, Notre Dame Basilica, mountains </text:p>
          </table:table-cell>
        </table:table-row>
        <table:table-row>
          <table:table-cell office:value-type="string" table:style-name="tableheader">
            <text:p text:style-name="Table_20_Heading"> Highlights  </text:p>
          </table:table-cell>
          <table:table-cell office:value-type="string" table:style-name="tablecell">
            <text:p text:style-name="tablealignleft"> Refurbished 2022–2023, quirky colourful decor, instagrammable mirrors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6" text:note-class="footnote"><text:note-citation text:label="7)">7)</text:note-citation><text:note-body><text:p text:style-name="Text_20_body">The Rooftop Guide, ibid.</text:p></text:note-body></text:note></text:span>
Formerly Skylounge, this refurbished venue now offers a colourful, chic aesthetic with some of
the most photogenic decor on the Nice rooftop circuit. Prosecco at around €9 a glass makes it
notably more accessible than its five-star competitors. Opens early and closes late.</text:p>
      <text:p text:style-name="Horizontal_20_Line"/>
      <text:h text:style-name="Heading_20_3" text:outline-level="3"><text:bookmark-start text:name="__RefHeading___farago_on_the_roof_ac_hotel_by_marriott_nice_10"/><text:bookmark-start text:name="farago_on_the_roof_ac_hotel_by_marriott_nice"/>6. Farago on the Roof — AC Hotel by Marriott Nice<text:bookmark-end text:name="__RefHeading___farago_on_the_roof_ac_hotel_by_marriott_nice_10"/><text:bookmark-end text:name="farago_on_the_roof_ac_hotel_by_marriott_nice"/></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59 Promenade des Anglais, 06000 Nice </text:p>
          </table:table-cell>
        </table:table-row>
        <table:table-row>
          <table:table-cell office:value-type="string" table:style-name="tableheader">
            <text:p text:style-name="Table_20_Heading"> Views       </text:p>
          </table:table-cell>
          <table:table-cell office:value-type="string" table:style-name="tablecell">
            <text:p text:style-name="tablealignleft"> 600m², from Nice airport to Saint-Jean-Cap-Ferrat </text:p>
          </table:table-cell>
        </table:table-row>
        <table:table-row>
          <table:table-cell office:value-type="string" table:style-name="tableheader">
            <text:p text:style-name="Table_20_Heading"> Highlights  </text:p>
          </table:table-cell>
          <table:table-cell office:value-type="string" table:style-name="tablecell">
            <text:p text:style-name="tablealignleft"> Live music, Mediterranean tapas, signature “Sparkling Sangrilla” </text:p>
          </table:table-cell>
        </table:table-row>
        <table:table-row>
          <table:table-cell office:value-type="string" table:style-name="tableheader">
            <text:p text:style-name="Table_20_Heading"> Season      </text:p>
          </table:table-cell>
          <table:table-cell office:value-type="string" table:style-name="tablecell">
            <text:p text:style-name="tablealignleft"> Approximately May–September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7" text:note-class="footnote"><text:note-citation text:label="8)">8)</text:note-citation><text:note-body><text:p text:style-name="Text_20_body">Nice Shopping,
<text:a xlink:type="simple" xlink:href="https://niceshopping.fr/en/rooftops/" text:style-name="Internet_20_link" text:visited-style-name="Visited_20_Internet_20_Link">Discover Nice's Best Rooftop Venues</text:a>, accessed 2026</text:p></text:note-body></text:note></text:span>
A trendy yet relaxed venue with a loyal local following. The 360° views spanning the full
coastline are considered among the best in Nice. Executive Chef Vincenzo Tuccillo brings
quality Mediterranean cuisine with fresh seasonal ingredients.</text:p>
      <text:p text:style-name="Horizontal_20_Line"/>
      <text:h text:style-name="Heading_20_3" text:outline-level="3"><text:bookmark-start text:name="__RefHeading___mama_shelter_nice_rooftop_11"/><text:bookmark-start text:name="mama_shelter_nice_rooftop"/>7. Mama Shelter Nice Rooftop<text:bookmark-end text:name="__RefHeading___mama_shelter_nice_rooftop_11"/><text:bookmark-end text:name="mama_shelter_nice_rooftop"/></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Near the Port, east of Nice </text:p>
          </table:table-cell>
        </table:table-row>
        <table:table-row>
          <table:table-cell office:value-type="string" table:style-name="tableheader">
            <text:p text:style-name="Table_20_Heading"> Highlights  </text:p>
          </table:table-cell>
          <table:table-cell office:value-type="string" table:style-name="tablecell">
            <text:p text:style-name="tablealignleft"> Lush greenery, Mediterranean decor, Al Taglio pizza from 18:00, pool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8" text:note-class="footnote"><text:note-citation text:label="9)">9)</text:note-citation><text:note-body><text:p text:style-name="Text_20_body">Nice Shopping, ibid.</text:p></text:note-body></text:note></text:span>
A newer addition east of the city, in keeping with the Mama Shelter brand's warm and social
philosophy. The “Drink on the Top” menu covers cocktails, wine and Champagne. From 18:00,
home-made Al Taglio pizza by the slice is served alongside aperitifs.</text:p>
      <text:p text:style-name="Horizontal_20_Line"/>
      <text:h text:style-name="Heading_20_3" text:outline-level="3"><text:bookmark-start text:name="__RefHeading___bocca_nissa_vieux-nice_12"/><text:bookmark-start text:name="bocca_nissa_vieux-nice"/>8. Bocca Nissa — Vieux-Nice<text:bookmark-end text:name="__RefHeading___bocca_nissa_vieux-nice_12"/><text:bookmark-end text:name="bocca_nissa_vieux-nice"/></text:h>
      <table:table table:style-name="Table">
        <table:table-column/>
        <table:table-column/>
        <table:table-row>
          <table:table-cell office:value-type="string" table:style-name="tableheader">
            <text:p text:style-name="Table_20_Heading"> Location    </text:p>
          </table:table-cell>
          <table:table-cell office:value-type="string" table:style-name="tablecell">
            <text:p text:style-name="tablealignleft"> Near Cours Saleya, Vieux-Nice </text:p>
          </table:table-cell>
        </table:table-row>
        <table:table-row>
          <table:table-cell office:value-type="string" table:style-name="tableheader">
            <text:p text:style-name="Table_20_Heading"> Views       </text:p>
          </table:table-cell>
          <table:table-cell office:value-type="string" table:style-name="tablecell">
            <text:p text:style-name="tablealignleft"> Old Town rooftops, Mediterranean </text:p>
          </table:table-cell>
        </table:table-row>
        <table:table-row>
          <table:table-cell office:value-type="string" table:style-name="tableheader">
            <text:p text:style-name="Table_20_Heading"> Highlights  </text:p>
          </table:table-cell>
          <table:table-cell office:value-type="string" table:style-name="tablecell">
            <text:p text:style-name="tablealignleft"> Green rooftop terrace, natural charm, popular with locals </text:p>
          </table:table-cell>
        </table:table-row>
        <table:table-row>
          <table:table-cell office:value-type="string" table:style-name="tableheader">
            <text:p text:style-name="Table_20_Heading"> Price range </text:p>
          </table:table-cell>
          <table:table-cell office:value-type="string" table:style-name="tablecell">
            <text:p text:style-name="tablealignleft"> €€ </text:p>
          </table:table-cell>
        </table:table-row>
      </table:table>
      <text:p text:style-name="Text_20_body"><text:span text:style-name="sup"><text:note text:id="ftn9" text:note-class="footnote"><text:note-citation text:label="10)">10)</text:note-citation><text:note-body><text:p text:style-name="Text_20_body">The Mediterranean Insider,
<text:a xlink:type="simple" xlink:href="https://themediterraneaninsider.com/eat-drink/skys-the-limit-nices-5-ultimate-rooftop-restaurants-and-bars/" text:style-name="Internet_20_link" text:visited-style-name="Visited_20_Internet_20_Link">Sky's the Limit: Nice's 5 Ultimate Rooftop Restaurants</text:a>, 2024</text:p></text:note-body></text:note></text:span>
Nestled in the heart of the old town, Bocca Nissa offers rooftop dining with an authentic,
unpretentious Mediterranean character. Popular equally with locals and visitors, it is celebrated
for warm service and lush green decor.</text:p>
      <text:p text:style-name="Horizontal_20_Line"/>
      <text:h text:style-name="Heading_20_2" text:outline-level="2"><text:bookmark-start text:name="__RefHeading___practical_information_13"/><text:bookmark-start text:name="practical_information"/>Practical Information<text:bookmark-end text:name="__RefHeading___practical_information_13"/><text:bookmark-end text:name="practical_information"/></text:h>
      <text:h text:style-name="Heading_20_3" text:outline-level="3"><text:bookmark-start text:name="__RefHeading___price_guide_14"/><text:bookmark-start text:name="price_guide"/>Price Guide<text:bookmark-end text:name="__RefHeading___price_guide_14"/><text:bookmark-end text:name="price_guide"/></text:h>
      <table:table table:style-name="Table">
        <table:table-column/>
        <table:table-column/>
        <table:table-row>
          <table:table-cell office:value-type="string" table:style-name="tableheader">
            <text:p text:style-name="Table_20_Heading"> Symbol  </text:p>
          </table:table-cell>
          <table:table-cell office:value-type="string" table:style-name="tableheader">
            <text:p text:style-name="Table_20_Heading"> Approximate spend per person </text:p>
          </table:table-cell>
        </table:table-row>
        <table:table-row>
          <table:table-cell office:value-type="string" table:style-name="tablecell">
            <text:p text:style-name="tablealignleft"> €       </text:p>
          </table:table-cell>
          <table:table-cell office:value-type="string" table:style-name="tablecell">
            <text:p text:style-name="tablealignleft"> Under €10                     </text:p>
          </table:table-cell>
        </table:table-row>
        <table:table-row>
          <table:table-cell office:value-type="string" table:style-name="tablecell">
            <text:p text:style-name="tablealignleft"> €€      </text:p>
          </table:table-cell>
          <table:table-cell office:value-type="string" table:style-name="tablecell">
            <text:p text:style-name="tablealignleft"> €10–25                        </text:p>
          </table:table-cell>
        </table:table-row>
        <table:table-row>
          <table:table-cell office:value-type="string" table:style-name="tablecell">
            <text:p text:style-name="tablealignleft"> €€€     </text:p>
          </table:table-cell>
          <table:table-cell office:value-type="string" table:style-name="tablecell">
            <text:p text:style-name="tablealignleft"> €25–50                        </text:p>
          </table:table-cell>
        </table:table-row>
        <table:table-row>
          <table:table-cell office:value-type="string" table:style-name="tablecell">
            <text:p text:style-name="tablealignleft"> €€€€    </text:p>
          </table:table-cell>
          <table:table-cell office:value-type="string" table:style-name="tablecell">
            <text:p text:style-name="tablealignleft"> €50+                          </text:p>
          </table:table-cell>
        </table:table-row>
      </table:table>
      <text:h text:style-name="Heading_20_3" text:outline-level="3"><text:bookmark-start text:name="__RefHeading___seasonal_opening_overview_15"/><text:bookmark-start text:name="seasonal_opening_overview"/>Seasonal Opening Overview<text:bookmark-end text:name="__RefHeading___seasonal_opening_overview_15"/><text:bookmark-end text:name="seasonal_opening_overview"/></text:h>
      <table:table table:style-name="Table">
        <table:table-column/>
        <table:table-column/>
        <table:table-column/>
        <table:table-column/>
        <table:table-row>
          <table:table-cell office:value-type="string" table:style-name="tableheader">
            <text:p text:style-name="Table_20_Heading"> Venue                     </text:p>
          </table:table-cell>
          <table:table-cell office:value-type="string" table:style-name="tableheader">
            <text:p text:style-name="Table_20_Heading"> Year-round </text:p>
          </table:table-cell>
          <table:table-cell office:value-type="string" table:style-name="tableheader">
            <text:p text:style-name="Table_20_Heading"> Summer only </text:p>
          </table:table-cell>
          <table:table-cell office:value-type="string" table:style-name="tableheader">
            <text:p text:style-name="Table_20_Heading"> Notes                         </text:p>
          </table:table-cell>
        </table:table-row>
        <table:table-row>
          <table:table-cell office:value-type="string" table:style-name="tablecell">
            <text:p text:style-name="tablealignleft"> Elaïo (Le Méridien)       </text:p>
          </table:table-cell>
          <table:table-cell office:value-type="string" table:style-name="tablecell">
            <text:p text:style-name="tablealignleft"> Partial    </text:p>
          </table:table-cell>
          <table:table-cell office:value-type="string" table:style-name="tablecell">
            <text:p text:style-name="tablealignleft"> Peak season </text:p>
          </table:table-cell>
          <table:table-cell office:value-type="string" table:style-name="tablecell">
            <text:p text:style-name="tablealignleft"> Indoor restaurant in winter   </text:p>
          </table:table-cell>
        </table:table-row>
        <table:table-row>
          <table:table-cell office:value-type="string" table:style-name="tablecell">
            <text:p text:style-name="tablealignleft"> SEEN by Olivier (Anantara)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DJs most evenings             </text:p>
          </table:table-cell>
        </table:table-row>
        <table:table-row>
          <table:table-cell office:value-type="string" table:style-name="tablecell">
            <text:p text:style-name="tablealignleft"> Le Moon Bar (Aston)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Indoor Aston Club in winter   </text:p>
          </table:table-cell>
        </table:table-row>
        <table:table-row>
          <table:table-cell office:value-type="string" table:style-name="tablecell">
            <text:p text:style-name="tablealignleft"> Calade (Radisson Blu)     </text:p>
          </table:table-cell>
          <table:table-cell office:value-type="string" table:style-name="tablecell">
            <text:p text:style-name="tablealignleft"> Partial    </text:p>
          </table:table-cell>
          <table:table-cell office:value-type="string" table:style-name="tablecell">
            <text:p text:style-name="tablealignleft"> Pool only   </text:p>
          </table:table-cell>
          <table:table-cell office:value-type="string" table:style-name="tablecell">
            <text:p text:style-name="tablealignleft"> Restaurant open more widely   </text:p>
          </table:table-cell>
        </table:table-row>
        <table:table-row>
          <table:table-cell office:value-type="string" table:style-name="tablecell">
            <text:p text:style-name="tablealignleft"> Bella Ciela (Mercure)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Opens early, closes late      </text:p>
          </table:table-cell>
        </table:table-row>
        <table:table-row>
          <table:table-cell office:value-type="string" table:style-name="tablecell">
            <text:p text:style-name="tablealignleft"> Farago on the Roof        </text:p>
          </table:table-cell>
          <table:table-cell office:value-type="string" table:style-name="tablecell"/>
          <table:table-cell office:value-type="string" table:style-name="tablecell">
            <text:p text:style-name="tablealignleft"> ✓           </text:p>
          </table:table-cell>
          <table:table-cell office:value-type="string" table:style-name="tablecell">
            <text:p text:style-name="tablealignleft"> May–September approx.         </text:p>
          </table:table-cell>
        </table:table-row>
        <table:table-row>
          <table:table-cell office:value-type="string" table:style-name="tablecell">
            <text:p text:style-name="tablealignleft"> Mama Shelter              </text:p>
          </table:table-cell>
          <table:table-cell office:value-type="string" table:style-name="tablecell">
            <text:p text:style-name="tablealignleft"> Partial    </text:p>
          </table:table-cell>
          <table:table-cell office:value-type="string" table:style-name="tablecell"/>
          <table:table-cell office:value-type="string" table:style-name="tablecell">
            <text:p text:style-name="tablealignleft"> Pool for hotel guests only    </text:p>
          </table:table-cell>
        </table:table-row>
        <table:table-row>
          <table:table-cell office:value-type="string" table:style-name="tablecell">
            <text:p text:style-name="tablealignleft"> Bocca Nissa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Popular with locals year-round</text:p>
          </table:table-cell>
        </table:table-row>
      </table:table>
      <text:p text:style-name="Horizontal_20_Line"/>
      <text:h text:style-name="Heading_20_2" text:outline-level="2"><text:bookmark-start text:name="__RefHeading___tips_for_visitors_16"/><text:bookmark-start text:name="tips_for_visitors"/>Tips for Visitors<text:bookmark-end text:name="__RefHeading___tips_for_visitors_16"/><text:bookmark-end text:name="tips_for_visitors"/></text:h>
      <table:table table:style-name="Table">
        <table:table-column table:style-name="odt_auto_style_table_column_14_1"/>
        <table:table-column table:style-name="odt_auto_style_table_column_14_2"/>
        <table:table-row>
          <table:table-cell office:value-type="string" table:style-name="tablecell"/>
          <table:table-cell office:value-type="string" table:style-name="tablecell">
            <text:p text:style-name="tablealignleft"><text:span text:style-name="Strong_20_Emphasis">Reservations strongly recommended</text:span> for rooftop restaurants, especially in July and August.
Bar areas often do not require reservations but can fill quickly at sunset (19:00–21:00).
</text:p>
          </table:table-cell>
        </table:table-row>
      </table:table>
      <text:list text:style-name="List_20_1" text:continue-numbering="false">
        <text:list-item>
          <text:p text:style-name="List_20_1_Content_First"> <text:span text:style-name="Strong_20_Emphasis">Dress code:</text:span> Most hotel rooftops expect <text:span text:style-name="Emphasis">smart casual</text:span>. Avoid sportswear.</text:p>
        </text:list-item>
        <text:list-item>
          <text:p text:style-name="List_20_1_Content"> <text:span text:style-name="Strong_20_Emphasis">Happy hours:</text:span> Several venues offer reduced prices 18:00–20:00 — notably Le Moon Bar and Bella Ciela.</text:p>
        </text:list-item>
        <text:list-item>
          <text:p text:style-name="List_20_1_Content"> <text:span text:style-name="Strong_20_Emphasis">Getting there:</text:span> Nice city centre venues are easily reached on foot or by tram (Line 1 and Line 2).</text:p>
        </text:list-item>
        <text:list-item>
          <text:p text:style-name="List_20_1_Content"> <text:span text:style-name="Strong_20_Emphasis">Photography:</text:span> Early evening light (the <text:span text:style-name="Emphasis">golden hour</text:span>) provides the best conditions for photographs of the Baie des Anges.</text:p>
        </text:list-item>
        <text:list-item>
          <text:p text:style-name="List_20_1_Content"> <text:span text:style-name="Strong_20_Emphasis">Budget option:</text:span> Bella Ciela and Bocca Nissa offer the most accessible prices on the circuit.</text:p>
        </text:list-item>
        <text:list-item>
          <text:p text:style-name="List_20_1_Content_Last"> <text:span text:style-name="Strong_20_Emphasis">Splurge option:</text:span> Elaïo at Le Méridien and SEEN by Olivier at Anantara are the premium choices.</text:p>
        </text:list-item>
      </text:list>
      <text:p text:style-name="Horizontal_20_Line"/>
      <text:h text:style-name="Heading_20_2" text:outline-level="2"><text:bookmark-start text:name="__RefHeading___video_references_17"/><text:bookmark-start text:name="video_references"/>Video References<text:bookmark-end text:name="__RefHeading___video_references_17"/><text:bookmark-end text:name="video_references"/></text:h>
      <text:p text:style-name="Text_20_body">For a visual tour of rooftop and outdoor bar experiences along the French Riviera, see:</text:p>
      <text:list text:style-name="List_20_1" text:continue-numbering="false">
        <text:list-item>
          <text:p text:style-name="List_20_1_Content_First"> <text:span text:style-name="Strong_20_Emphasis"><text:a xlink:type="simple" xlink:href="https://www.youtube.com/@rivierago" text:style-name="Internet_20_link" text:visited-style-name="Visited_20_Internet_20_Link">Riviera Go!</text:a></text:span> — French Riviera lifestyle and bar guide (YouTube); Very Best Current Video Blog of Nice and surrounding area.</text:p>
          <text:list text:style-name="List_20_1">
            <text:list-item>
              <text:p text:style-name="List_20_1_Content"> <text:a xlink:type="simple" xlink:href="https://youtu.be/Pmt-sGt22Jw?si=NRLvnFpxGRcxTmkc" text:style-name="Internet_20_link" text:visited-style-name="Visited_20_Internet_20_Link">Riviera Go! — Rooftop Bars on the Côte d'Azur</text:a></text:p>
            </text:list-item>
            <text:list-item>
              <text:p text:style-name="List_20_1_Content_Last"> <text:a xlink:type="simple" xlink:href="https://youtu.be/dfbLUReNvMA?si=ZaRyTHIS_el2R-SF" text:style-name="Internet_20_link" text:visited-style-name="Visited_20_Internet_20_Link">Top 5 ROOFTOP bars &amp; restaurants in Nice - Cannes - Monaco</text:a>  <text:a xlink:type="simple" xlink:href="https://www.youtube.com/@rivierago" text:style-name="Internet_20_link" text:visited-style-name="Visited_20_Internet_20_Link">Riviera Go!</text:a> French Riviera Travel Guide</text:p>
            </text:list-item>
          </text:list>
        </text:list-item>
      </text:list>
      <text:list text:style-name="List_20_1" text:continue-numbering="false">
        <text:list-item>
          <text:p text:style-name="List_20_1_Content_First"> <text:a xlink:type="simple" xlink:href="https://youtu.be/sy97sQREG78?si=FAM0SqisfeH7ecSh" text:style-name="Internet_20_link" text:visited-style-name="Visited_20_Internet_20_Link">10 Best Rooftop Bars in Nice</text:a> - 2025</text:p>
        </text:list-item>
        <text:list-item>
          <text:p text:style-name="List_20_1_Content"> <text:a xlink:type="simple" xlink:href="https://youtu.be/C_EqIiR3kxQ?si=V2snZatVBh-Pnf21" text:style-name="Internet_20_link" text:visited-style-name="Visited_20_Internet_20_Link">Bella Ciela Nice Bar &amp; Rooftop</text:a> - Review</text:p>
        </text:list-item>
        <text:list-item>
          <text:p text:style-name="List_20_1_Content"> <text:a xlink:type="simple" xlink:href="https://youtu.be/l3RWoUl5hXQ?si=2h54Wdeifi6syBtK" text:style-name="Internet_20_link" text:visited-style-name="Visited_20_Internet_20_Link">Rooftop 360° at NH Hotel Nice</text:a> - Review</text:p>
        </text:list-item>
        <text:list-item>
          <text:p text:style-name="List_20_1_Content_Last"> <text:a xlink:type="simple" xlink:href="https://youtu.be/9sL-1-oUQpc?si=T5Y0JXPRS8LFFGng" text:style-name="Internet_20_link" text:visited-style-name="Visited_20_Internet_20_Link">La Terrasse at Le Méridien Nice</text:a> - Review</text:p>
        </text:list-item>
      </text:list>
      <text:p text:style-name="Horizontal_20_Line"/>
      <text:h text:style-name="Heading_20_2" text:outline-level="2"><text:bookmark-start text:name="__RefHeading___paris_yank_recommandations_18"/><text:bookmark-start text:name="paris_yank_recommandations"/>Paris Yank Recommandations<text:bookmark-end text:name="__RefHeading___paris_yank_recommandations_18"/><text:bookmark-end text:name="paris_yank_recommandations"/></text:h>
      <text:h text:style-name="Heading_20_3" text:outline-level="3"><text:bookmark-start text:name="__RefHeading___bocca_nissa_19"/><text:bookmark-start text:name="bocca_nissa"/>Bocca Nissa<text:bookmark-end text:name="__RefHeading___bocca_nissa_19"/><text:bookmark-end text:name="bocca_nissa"/></text:h>
      <text:p text:style-name="Text_20_body">Super Casual</text:p>
      <text:h text:style-name="Heading_20_4" text:outline-level="4"><text:bookmark-start text:name="__RefHeading___pros_20"/><text:bookmark-start text:name="pros"/>Pros<text:bookmark-end text:name="__RefHeading___pros_20"/><text:bookmark-end text:name="pros"/></text:h>
      <text:list text:style-name="List_20_1" text:continue-numbering="false">
        <text:list-item>
          <text:p text:style-name="List_20_1_Content_First"> Good for kids &amp; Crowds. Yeah, everybody. No worries about spills and large orders (just let them know beforehand).</text:p>
        </text:list-item>
        <text:list-item>
          <text:p text:style-name="List_20_1_Content"> Located in <text:a xlink:type="simple" xlink:href="https://parisyank.com/doku.php?id=paris_yank:go:nice:nice_vielle_ville" text:style-name="Internet_20_link" text:visited-style-name="Visited_20_Internet_20_Link">Nice Vielle Ville</text:a>; everyone knows the location</text:p>
        </text:list-item>
        <text:list-item>
          <text:p text:style-name="List_20_1_Content"> Quite 'homey' with a warm welcome and OK service</text:p>
        </text:list-item>
        <text:list-item>
          <text:p text:style-name="List_20_1_Content_Last"> Inexpensive; no tip expected</text:p>
        </text:list-item>
      </text:list>
      <text:h text:style-name="Heading_20_4" text:outline-level="4"><text:bookmark-start text:name="__RefHeading___cons_21"/><text:bookmark-start text:name="cons"/>Cons<text:bookmark-end text:name="__RefHeading___cons_21"/><text:bookmark-end text:name="cons"/></text:h>
      <text:list text:style-name="List_20_1" text:continue-numbering="false">
        <text:list-item>
          <text:p text:style-name="List_20_1_Content_First"> Rooftop, technically. View, no. The verrrrry top of the second floor.</text:p>
        </text:list-item>
        <text:list-item>
          <text:p text:style-name="List_20_1_Content"> Very casual, including the chairs and tables that tip and wobble because of the uneven wooden flooring.</text:p>
        </text:list-item>
        <text:list-item>
          <text:p text:style-name="List_20_1_Content"> Open air restaurant, meaning smoking is A-OK</text:p>
        </text:list-item>
        <text:list-item>
          <text:p text:style-name="List_20_1_Content"> You might be seated with another group of diners and a common table</text:p>
        </text:list-item>
        <text:list-item>
          <text:p text:style-name="List_20_1_Content_Last"> Even with the Open air on all sides, it can be noisy when busy as weekend nights</text:p>
        </text:list-item>
      </text:list>
      <text:h text:style-name="Heading_20_3" text:outline-level="3"><text:bookmark-start text:name="__RefHeading___seen_by_olivier_22"/><text:bookmark-start text:name="seen_by_olivier"/>SEEN by Olivier<text:bookmark-end text:name="__RefHeading___seen_by_olivier_22"/><text:bookmark-end text:name="seen_by_olivier"/></text:h>
      <text:p text:style-name="Text_20_body">Super Lux</text:p>
      <text:h text:style-name="Heading_20_4" text:outline-level="4"><text:bookmark-start text:name="__RefHeading___pros_23"/><text:bookmark-start text:name="pros1"/>Pros<text:bookmark-end text:name="__RefHeading___pros_23"/><text:bookmark-end text:name="pros1"/></text:h>
      <text:p text:style-name="Text_20_body">High End rooftop bar
Magnificent View</text:p>
      <text:p text:style-name="Text_20_body">Cons</text:p>
      <text:p text:style-name="Horizontal_20_Line"/>
      <text:h text:style-name="Heading_20_2" text:outline-level="2"><text:bookmark-start text:name="__RefHeading___references_24"/><text:bookmark-start text:name="references"/>References<text:bookmark-end text:name="__RefHeading___references_24"/><text:bookmark-end text:name="references"/></text:h>
      <text:list text:style-name="Numbering_20_1" text:continue-numbering="false">
        <text:list-item>
          <text:p text:style-name="Numbering_20_1_Content_First"> Where's the Rooftop? — <text:span text:style-name="Emphasis">Best Rooftop Bars and Restaurants in Nice</text:span> (updated 2026) <text:line-break/><text:a xlink:type="simple" xlink:href="https://wherestherooftop.com/nice/" text:style-name="Internet_20_link" text:visited-style-name="Visited_20_Internet_20_Link">https://wherestherooftop.com/nice/</text:a></text:p>
        </text:list-item>
        <text:list-item>
          <text:p text:style-name="Numbering_20_1_Content"> Nice Côte d'Azur CVB — <text:span text:style-name="Emphasis">Rooftop Bars and Restaurants</text:span> <text:line-break/><text:a xlink:type="simple" xlink:href="https://www.explorenicecotedazur.com/en/prepare-your-holidays/going-out-in-nice/rooftop-bars-and-restaurants/" text:style-name="Internet_20_link" text:visited-style-name="Visited_20_Internet_20_Link">https://www.explorenicecotedazur.com/en/prepare-your-holidays/going-out-in-nice/rooftop-bars-and-restaurants/</text:a></text:p>
        </text:list-item>
        <text:list-item>
          <text:p text:style-name="Numbering_20_1_Content"> The Rooftop Guide — <text:span text:style-name="Emphasis">16 Best Rooftop Bars in Nice</text:span> <text:line-break/><text:a xlink:type="simple" xlink:href="https://www.therooftopguide.com/rooftop-bars-in-nice.html" text:style-name="Internet_20_link" text:visited-style-name="Visited_20_Internet_20_Link">https://www.therooftopguide.com/rooftop-bars-in-nice.html</text:a></text:p>
        </text:list-item>
        <text:list-item>
          <text:p text:style-name="Numbering_20_1_Content"> The Mediterranean Insider — <text:span text:style-name="Emphasis">Sky's the Limit: Nice's 5 Ultimate Rooftop Restaurants and Bars</text:span> (2024) <text:line-break/><text:a xlink:type="simple" xlink:href="https://themediterraneaninsider.com/eat-drink/skys-the-limit-nices-5-ultimate-rooftop-restaurants-and-bars/" text:style-name="Internet_20_link" text:visited-style-name="Visited_20_Internet_20_Link">https://themediterraneaninsider.com/eat-drink/skys-the-limit-nices-5-ultimate-rooftop-restaurants-and-bars/</text:a></text:p>
        </text:list-item>
        <text:list-item>
          <text:p text:style-name="Numbering_20_1_Content"> Côte d'Azur France Tourisme — <text:span text:style-name="Emphasis">Top 8 Rooftops for Aperitifs in Nice</text:span> (2025) <text:line-break/><text:a xlink:type="simple" xlink:href="https://cotedazurfrance.com/discover/cities-of-the-cote-dazur/visit-nice-the-cote-dazurs-multi-faceted-city/top-8-rooftops-for-aperitifs-in-nice/" text:style-name="Internet_20_link" text:visited-style-name="Visited_20_Internet_20_Link">https://cotedazurfrance.com/discover/cities-of-the-cote-dazur/visit-nice-the-cote-dazurs-multi-faceted-city/top-8-rooftops-for-aperitifs-in-nice/</text:a></text:p>
        </text:list-item>
        <text:list-item>
          <text:p text:style-name="Numbering_20_1_Content"> Nice Pebbles — <text:span text:style-name="Emphasis">Nice's Best Rooftop Bars</text:span> <text:line-break/><text:a xlink:type="simple" xlink:href="https://www.nicepebbles.com/blog/viewpost.php?id=118" text:style-name="Internet_20_link" text:visited-style-name="Visited_20_Internet_20_Link">https://www.nicepebbles.com/blog/viewpost.php?id=118</text:a></text:p>
        </text:list-item>
        <text:list-item>
          <text:p text:style-name="Numbering_20_1_Content"> Nice Shopping — <text:span text:style-name="Emphasis">Discover Nice's Best Rooftop Venues</text:span> <text:line-break/><text:a xlink:type="simple" xlink:href="https://niceshopping.fr/en/rooftops/" text:style-name="Internet_20_link" text:visited-style-name="Visited_20_Internet_20_Link">https://niceshopping.fr/en/rooftops/</text:a></text:p>
        </text:list-item>
        <text:list-item>
          <text:p text:style-name="Numbering_20_1_Content_Last"> Riviera Go! (YouTube) — <text:span text:style-name="Emphasis">French Riviera Bar &amp; Lifestyle Guide</text:span> <text:line-break/><text:a xlink:type="simple" xlink:href="https://youtu.be/Pmt-sGt22Jw?si=NRLvnFpxGRcxTmkc" text:style-name="Internet_20_link" text:visited-style-name="Visited_20_Internet_20_Link">https://youtu.be/Pmt-sGt22Jw?si=NRLvnFpxGRcxTmkc</text:a></text:p>
        </text:list-item>
      </text:list>
      <text:p text:style-name="Horizontal_20_Line"/>
      <text:p text:style-name="Text_20_body"><text:span text:style-name="Emphasis">Last updated: March 2026 — Always verify opening hours and seasonal availability directly with venues before visiting.</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58:05</meta:creation-date>
    <dc:creator>Generated</dc:creator>
    <dc:date>2026-08-23T00::58:05</dc:date>
    <dc:language>en-US</dc:language>
    <meta:editing-cycles>1</meta:editing-cycles>
    <meta:editing-duration>PT0S</meta:editing-duration>
    <dc:title>paris_yank:go:nice:nice_rooftop_bars</dc:title>
  </office:meta>
</office:document-meta>
</file>