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4331f3871a50c690d82c8b886a39326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quirky_nice_local_restaurants"/><text:bookmark-start text:name="__RefHeading___unique_and_affordable_restaurants_in_nice_france_1"/><text:bookmark-start text:name="unique_and_affordable_restaurants_in_nice_france"/>Unique and Affordable Restaurants in Nice, France<text:bookmark-end text:name="__RefHeading___unique_and_affordable_restaurants_in_nice_france_1"/><text:bookmark-end text:name="unique_and_affordable_restaurants_in_nice_france"/></text:h>
      <text:p text:style-name="Text_20_body">Nice, on the French Riviera, offers a vibrant culinary scene, including these unique and affordable fast-food-style eateries that deliver both quality and variety:</text:p>
      <text:p text:style-name="Horizontal_20_Line"/>
      <text:h text:style-name="Heading_20_3" text:outline-level="3"><text:bookmark-start text:name="__RefHeading___kalosmediterranean_street_food_2"/><text:bookmark-start text:name="kalosmediterranean_street_food"/>1. Kalos: Mediterranean Street Food<text:bookmark-end text:name="__RefHeading___kalosmediterranean_street_food_2"/><text:bookmark-end text:name="kalosmediterranean_street_food"/></text:h>
      <text:list text:style-name="List_20_1" text:continue-numbering="false">
        <text:list-item>
          <text:p text:style-name="List_20_1_Content_First"> <text:span text:style-name="Strong_20_Emphasis">Address</text:span>:</text:p>
        </text:list-item>
        <text:list-item>
          <text:p text:style-name="List_20_1_Content"> <text:span text:style-name="Strong_20_Emphasis">Website</text:span>:</text:p>
        </text:list-item>
        <text:list-item>
          <text:p text:style-name="List_20_1_Content"> <text:span text:style-name="Strong_20_Emphasis">Cuisine</text:span>: Mediterranean-inspired street food with fresh, locally-sourced ingredients.  </text:p>
        </text:list-item>
        <text:list-item>
          <text:p text:style-name="List_20_1_Content"> <text:span text:style-name="Strong_20_Emphasis">Specialties</text:span>:  </text:p>
          <text:list text:style-name="List_20_1">
            <text:list-item>
              <text:p text:style-name="List_20_1_Content"> Pita wraps filled with grilled meats, falafel, or halloumi, topped with fresh vegetables and tahini sauce.  </text:p>
            </text:list-item>
            <text:list-item>
              <text:p text:style-name="List_20_1_Content"> Mezze platters featuring hummus, baba ganoush, and stuffed grape leaves.  </text:p>
            </text:list-item>
          </text:list>
        </text:list-item>
        <text:list-item>
          <text:p text:style-name="List_20_1_Content_Last"> <text:span text:style-name="Strong_20_Emphasis">Atmosphere</text:span>: Casual and modern, with a menu that highlights Mediterranean comfort food at its finest.</text:p>
        </text:list-item>
      </text:list>
      <text:p text:style-name="Horizontal_20_Line"/>
      <text:h text:style-name="Heading_20_3" text:outline-level="3"><text:bookmark-start text:name="__RefHeading___bubu_burgergourmet_smash_burgers_3"/><text:bookmark-start text:name="bubu_burgergourmet_smash_burgers"/>2. Bubu Burger: Gourmet Smash Burgers<text:bookmark-end text:name="__RefHeading___bubu_burgergourmet_smash_burgers_3"/><text:bookmark-end text:name="bubu_burgergourmet_smash_burgers"/></text:h>
      <text:list text:style-name="List_20_1" text:continue-numbering="false">
        <text:list-item>
          <text:p text:style-name="List_20_1_Content_First"> <text:span text:style-name="Strong_20_Emphasis">Address</text:span>:</text:p>
        </text:list-item>
        <text:list-item>
          <text:p text:style-name="List_20_1_Content"> <text:span text:style-name="Strong_20_Emphasis">Website</text:span>:</text:p>
        </text:list-item>
        <text:list-item>
          <text:p text:style-name="List_20_1_Content"> <text:span text:style-name="Strong_20_Emphasis">Cuisine</text:span>: Creative takes on the classic smash burger with a gourmet twist.  </text:p>
        </text:list-item>
        <text:list-item>
          <text:p text:style-name="List_20_1_Content"> <text:span text:style-name="Strong_20_Emphasis">Specialties</text:span>:  </text:p>
          <text:list text:style-name="List_20_1">
            <text:list-item>
              <text:p text:style-name="List_20_1_Content"> Juicy, caramelized beef patties served with artisanal buns, fresh toppings, and house-made sauces.  </text:p>
            </text:list-item>
            <text:list-item>
              <text:p text:style-name="List_20_1_Content"> Vegetarian and vegan burger options, such as black bean or mushroom patties.  </text:p>
            </text:list-item>
          </text:list>
        </text:list-item>
        <text:list-item>
          <text:p text:style-name="List_20_1_Content_Last"> <text:span text:style-name="Strong_20_Emphasis">Atmosphere</text:span>: Trendy and welcoming, with an emphasis on quality ingredients and bold flavors.  </text:p>
        </text:list-item>
      </text:list>
      <text:p text:style-name="Horizontal_20_Line"/>
      <text:h text:style-name="Heading_20_3" text:outline-level="3"><text:bookmark-start text:name="__RefHeading___kooc_baotaiwanese_bao_buns_4"/><text:bookmark-start text:name="kooc_baotaiwanese_bao_buns"/>3. Kooc Bao: Taiwanese Bao Buns<text:bookmark-end text:name="__RefHeading___kooc_baotaiwanese_bao_buns_4"/><text:bookmark-end text:name="kooc_baotaiwanese_bao_buns"/></text:h>
      <text:list text:style-name="List_20_1" text:continue-numbering="false">
        <text:list-item>
          <text:p text:style-name="List_20_1_Content_First"> <text:span text:style-name="Strong_20_Emphasis">Address</text:span>:</text:p>
        </text:list-item>
        <text:list-item>
          <text:p text:style-name="List_20_1_Content"> <text:span text:style-name="Strong_20_Emphasis">Website</text:span>:</text:p>
        </text:list-item>
        <text:list-item>
          <text:p text:style-name="List_20_1_Content"> <text:span text:style-name="Strong_20_Emphasis">Cuisine</text:span>: Taiwanese street food focused on fluffy steamed bao buns.  </text:p>
        </text:list-item>
        <text:list-item>
          <text:p text:style-name="List_20_1_Content"> <text:span text:style-name="Strong_20_Emphasis">Specialties</text:span>:  </text:p>
          <text:list text:style-name="List_20_1">
            <text:list-item>
              <text:p text:style-name="List_20_1_Content"> Bao filled with crispy pork belly, shredded chicken, or spicy tofu, paired with crunchy pickles and tangy sauces.  </text:p>
            </text:list-item>
            <text:list-item>
              <text:p text:style-name="List_20_1_Content"> Sides like sweet potato fries and Asian-style slaw.  </text:p>
            </text:list-item>
          </text:list>
        </text:list-item>
        <text:list-item>
          <text:p text:style-name="List_20_1_Content_Last"> <text:span text:style-name="Strong_20_Emphasis">Atmosphere</text:span>: A small, lively spot that’s perfect for grabbing a quick, flavorful meal.</text:p>
        </text:list-item>
      </text:list>
      <text:p text:style-name="Horizontal_20_Line"/>
      <text:h text:style-name="Heading_20_3" text:outline-level="3"><text:bookmark-start text:name="__RefHeading___kooc_teataiwanese_rice_bowls_5"/><text:bookmark-start text:name="kooc_teataiwanese_rice_bowls"/>4. Kooc Tea: Taiwanese Rice Bowls<text:bookmark-end text:name="__RefHeading___kooc_teataiwanese_rice_bowls_5"/><text:bookmark-end text:name="kooc_teataiwanese_rice_bowls"/></text:h>
      <text:list text:style-name="List_20_1" text:continue-numbering="false">
        <text:list-item>
          <text:p text:style-name="List_20_1_Content_First"> <text:span text:style-name="Strong_20_Emphasis">Address</text:span>:</text:p>
        </text:list-item>
        <text:list-item>
          <text:p text:style-name="List_20_1_Content"> <text:span text:style-name="Strong_20_Emphasis">Website</text:span>:</text:p>
        </text:list-item>
        <text:list-item>
          <text:p text:style-name="List_20_1_Content"> <text:span text:style-name="Strong_20_Emphasis">Cuisine</text:span>: Taiwanese-inspired bowls combining hearty rice bases with vibrant toppings.  </text:p>
        </text:list-item>
        <text:list-item>
          <text:p text:style-name="List_20_1_Content"> <text:span text:style-name="Strong_20_Emphasis">Specialties</text:span>:  </text:p>
          <text:list text:style-name="List_20_1">
            <text:list-item>
              <text:p text:style-name="List_20_1_Content"> Rice bowls with toppings such as braised pork, teriyaki chicken, or vegetarian tofu.  </text:p>
            </text:list-item>
            <text:list-item>
              <text:p text:style-name="List_20_1_Content"> Signature bubble teas to pair with your meal, featuring classic and innovative flavors.  </text:p>
            </text:list-item>
          </text:list>
        </text:list-item>
        <text:list-item>
          <text:p text:style-name="List_20_1_Content_Last"> <text:span text:style-name="Strong_20_Emphasis">Atmosphere</text:span>: Relaxed and colorful, catering to both sit-in diners and takeout orders.</text:p>
        </text:list-item>
      </text:list>
      <text:p text:style-name="Horizontal_20_Line"/>
      <text:h text:style-name="Heading_20_3" text:outline-level="3"><text:bookmark-start text:name="__RefHeading___el_almacenargentinian_empanadas_6"/><text:bookmark-start text:name="el_almacenargentinian_empanadas"/>5. El Almacén: Argentinian Empanadas<text:bookmark-end text:name="__RefHeading___el_almacenargentinian_empanadas_6"/><text:bookmark-end text:name="el_almacenargentinian_empanadas"/></text:h>
      <text:list text:style-name="List_20_1" text:continue-numbering="false">
        <text:list-item>
          <text:p text:style-name="List_20_1_Content_First"> <text:span text:style-name="Strong_20_Emphasis">Address</text:span>:</text:p>
        </text:list-item>
        <text:list-item>
          <text:p text:style-name="List_20_1_Content"> <text:span text:style-name="Strong_20_Emphasis">Website</text:span>:</text:p>
        </text:list-item>
        <text:list-item>
          <text:p text:style-name="List_20_1_Content"> <text:span text:style-name="Strong_20_Emphasis">Cuisine</text:span>: Argentinian fast food featuring handmade empanadas with a variety of fillings.  </text:p>
        </text:list-item>
        <text:list-item>
          <text:p text:style-name="List_20_1_Content"> <text:span text:style-name="Strong_20_Emphasis">Specialties</text:span>:  </text:p>
          <text:list text:style-name="List_20_1">
            <text:list-item>
              <text:p text:style-name="List_20_1_Content"> Beef empanadas with olives and spices, chicken empanadas with vegetables, and vegetarian options like spinach and ricotta.  </text:p>
            </text:list-item>
            <text:list-item>
              <text:p text:style-name="List_20_1_Content"> Sweet empanadas with dulce de leche or fruit for dessert.  </text:p>
            </text:list-item>
          </text:list>
        </text:list-item>
        <text:list-item>
          <text:p text:style-name="List_20_1_Content_Last"> <text:span text:style-name="Strong_20_Emphasis">Atmosphere</text:span>: A cozy, rustic eatery where the empanadas are always baked fresh.</text:p>
        </text:list-item>
      </text:list>
      <text:p text:style-name="Horizontal_20_Line"/>
      <text:h text:style-name="Heading_20_3" text:outline-level="3"><text:bookmark-start text:name="__RefHeading___little_hanoivietnamese_noodles_7"/><text:bookmark-start text:name="little_hanoivietnamese_noodles"/>6. Little Hanoi: Vietnamese Noodles<text:bookmark-end text:name="__RefHeading___little_hanoivietnamese_noodles_7"/><text:bookmark-end text:name="little_hanoivietnamese_noodles"/></text:h>
      <text:list text:style-name="List_20_1" text:continue-numbering="false">
        <text:list-item>
          <text:p text:style-name="List_20_1_Content_First"> <text:span text:style-name="Strong_20_Emphasis">Address</text:span>: <text:a xlink:type="simple" xlink:href="https://maps.app.goo.gl/vnwjVawLXYyngCFw6" text:style-name="Internet_20_link" text:visited-style-name="Visited_20_Internet_20_Link">26 Rue Pastorelli, 06000 Nice France</text:a></text:p>
        </text:list-item>
        <text:list-item>
          <text:p text:style-name="List_20_1_Content"> <text:span text:style-name="Strong_20_Emphasis">Website</text:span>: <text:a xlink:type="simple" xlink:href="https://www.ubereats.com/fr/store/little-hanoi/ZKPNJGqBUEWFW2ingNxB0g" text:style-name="Internet_20_link" text:visited-style-name="Visited_20_Internet_20_Link">UberEats link</text:a> no website</text:p>
        </text:list-item>
        <text:list-item>
          <text:p text:style-name="List_20_1_Content"> <text:span text:style-name="Strong_20_Emphasis">Cuisine</text:span>: Authentic Vietnamese cuisine with a focus on comforting noodle dishes.  </text:p>
        </text:list-item>
        <text:list-item>
          <text:p text:style-name="List_20_1_Content"> <text:span text:style-name="Strong_20_Emphasis">Specialties</text:span>:  </text:p>
          <text:list text:style-name="List_20_1">
            <text:list-item>
              <text:p text:style-name="List_20_1_Content"> Phõ (Vietnamese noodle soup) with rich, aromatic broth and a choice of beef, chicken, or tofu.  </text:p>
            </text:list-item>
            <text:list-item>
              <text:p text:style-name="List_20_1_Content"> Bun cha (grilled pork with vermicelli noodles) and fresh spring rolls.  </text:p>
            </text:list-item>
          </text:list>
        </text:list-item>
        <text:list-item>
          <text:p text:style-name="List_20_1_Content_Last"> <text:span text:style-name="Strong_20_Emphasis">Atmosphere</text:span>: Simple and welcoming, with a focus on authentic flavors and fast service. <draw:frame draw:style-name="media" draw:name="0" text:anchor-type="as-char" draw:z-index="0" svg:width="" svg:rel-width="100%" svg:height="0cm"><draw:image xlink:href="Pictures/4331f3871a50c690d82c8b886a393265.svg" xlink:type="simple" xlink:show="embed" xlink:actuate="onLoad"/></draw:frame><text:span text:style-name="Strong_20_Emphasis">Principally pick-up / delivery services</text:span></text:p>
        </text:list-item>
      </text:list>
      <text:p text:style-name="Horizontal_20_Line"/>
      <text:h text:style-name="Heading_20_3" text:outline-level="3"><text:bookmark-start text:name="__RefHeading___panivorefrench_sandwiches_8"/><text:bookmark-start text:name="panivorefrench_sandwiches"/>7. Panivore: French Sandwiches<text:bookmark-end text:name="__RefHeading___panivorefrench_sandwiches_8"/><text:bookmark-end text:name="panivorefrench_sandwiches"/></text:h>
      <text:list text:style-name="List_20_1" text:continue-numbering="false">
        <text:list-item>
          <text:p text:style-name="List_20_1_Content_First"> <text:span text:style-name="Strong_20_Emphasis">Address</text:span>: <text:a xlink:type="simple" xlink:href="https://maps.app.goo.gl/1pzAGDRwxk3fX1EG9" text:style-name="Internet_20_link" text:visited-style-name="Visited_20_Internet_20_Link">5 Rue de France, 06000 Nice, France</text:a></text:p>
        </text:list-item>
        <text:list-item>
          <text:p text:style-name="List_20_1_Content"> <text:span text:style-name="Strong_20_Emphasis">Website</text:span>: <text:a xlink:type="simple" xlink:href="https://www.panivore.fr/" text:style-name="Internet_20_link" text:visited-style-name="Visited_20_Internet_20_Link">Panivore.fr</text:a></text:p>
        </text:list-item>
        <text:list-item>
          <text:p text:style-name="List_20_1_Content"> <text:span text:style-name="Strong_20_Emphasis">Cuisine</text:span>: French-inspired sandwiches made with high-quality ingredients.  </text:p>
        </text:list-item>
        <text:list-item>
          <text:p text:style-name="List_20_1_Content"> <text:span text:style-name="Strong_20_Emphasis">Specialties</text:span>:  </text:p>
          <text:list text:style-name="List_20_1">
            <text:list-item>
              <text:p text:style-name="List_20_1_Content"> Baguette sandwiches with fillings such as ham and butter, brie and walnuts, or smoked salmon with cream cheese.  </text:p>
            </text:list-item>
            <text:list-item>
              <text:p text:style-name="List_20_1_Content"> Quiches and pastries for a lighter alternative.  </text:p>
            </text:list-item>
          </text:list>
        </text:list-item>
        <text:list-item>
          <text:p text:style-name="List_20_1_Content_Last"> <text:span text:style-name="Strong_20_Emphasis">Atmosphere</text:span>: A quintessential French café vibe, ideal for a quick meal or a takeaway option.</text:p>
        </text:list-item>
      </text:list>
      <text:p text:style-name="Horizontal_20_Line"/>
      <text:p text:style-name="Text_20_body">These restaurants highlight the diverse culinary influences found in Nice, offering delicious meals that are fast, affordable, and bursting with unique flavors. Whether you're in the mood for Mediterranean wraps, Taiwanese bao, or Argentinian empanadas, there's something to suit every pala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6::33:28</meta:creation-date>
    <dc:creator>Generated</dc:creator>
    <dc:date>2026-09-15T06::33:28</dc:date>
    <dc:language>en-US</dc:language>
    <meta:editing-cycles>1</meta:editing-cycles>
    <meta:editing-duration>PT0S</meta:editing-duration>
    <dc:title>paris_yank:go:nice:quirky_nice_local_restaurants</dc:title>
  </office:meta>
</office:document-meta>
</file>