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ratatouille"/><text:bookmark-start text:name="__RefHeading___ratatouille_nicoise_1"/><text:bookmark-start text:name="ratatouille_nicoise"/>Ratatouille Niçoise<text:bookmark-end text:name="__RefHeading___ratatouille_nicoise_1"/><text:bookmark-end text:name="ratatouille_nicoise"/></text:h>
      <text:h text:style-name="Heading_20_2" text:outline-level="2"><text:bookmark-start text:name="__RefHeading___a_classic_dish_from_the_south_of_france_2"/><text:bookmark-start text:name="a_classic_dish_from_the_south_of_france"/>A Classic Dish from the South of France<text:bookmark-end text:name="__RefHeading___a_classic_dish_from_the_south_of_france_2"/><text:bookmark-end text:name="a_classic_dish_from_the_south_of_france"/></text:h>
      <text:p text:style-name="Text_20_body"><text:span text:style-name="Strong_20_Emphasis">Ratatouille</text:span> is a beloved vegetable stew originating from Nice in the Provence-Alpes-Côte d'Azur region of southeastern France. The name comes from the Occitan word “ratatolha” and the French verb “touiller,” meaning to stir or toss food<text:note text:id="ftn0" text:note-class="footnote"><text:note-citation text:label="1)">1)</text:note-citation><text:note-body><text:p text:style-name="Text_20_body">The Oxford Companion to Food, 3rd Edition, Oxford University Press, 2014</text:p></text:note-body></text:note>.</text:p>
      <text:h text:style-name="Heading_20_3" text:outline-level="3"><text:bookmark-start text:name="__RefHeading___historical_background_3"/><text:bookmark-start text:name="historical_background"/>Historical Background<text:bookmark-end text:name="__RefHeading___historical_background_3"/><text:bookmark-end text:name="historical_background"/></text:h>
      <text:p text:style-name="Text_20_body">While ratatouille is now considered a quintessential French dish, its origins trace back to the 18th century when tomatoes, eggplants, and peppers—all New World vegetables—became integrated into Provençal cuisine<text:note text:id="ftn1" text:note-class="footnote"><text:note-citation text:label="2)">2)</text:note-citation><text:note-body><text:p text:style-name="Text_20_body">Davidson, Alan. “The Penguin Companion to Food.” Penguin Books, 2002.</text:p></text:note-body></text:note>. Originally a humble peasant dish, ratatouille was made by farmers to use up the summer harvest. Each family had its own variation, with vegetables cooked together in olive oil from local groves.</text:p>
      <text:p text:style-name="Text_20_body">The dish gained international recognition in the 20th century, particularly after appearing in Elizabeth David's influential 1950 book “A Book of Mediterranean Food”<text:note text:id="ftn2" text:note-class="footnote"><text:note-citation text:label="3)">3)</text:note-citation><text:note-body><text:p text:style-name="Text_20_body">David, Elizabeth. “A Book of Mediterranean Food.” Penguin Books, 1950.</text:p></text:note-body></text:note>. More recently, Pixar's 2007 animated film <text:span text:style-name="Emphasis">Ratatouille</text:span> introduced the dish to a new generation worldwide, though the film's elegant presentation departed from the traditional rustic preparation.</text:p>
      <text:h text:style-name="Heading_20_3" text:outline-level="3"><text:bookmark-start text:name="__RefHeading___cultural_significance_4"/><text:bookmark-start text:name="cultural_significance"/>Cultural Significance<text:bookmark-end text:name="__RefHeading___cultural_significance_4"/><text:bookmark-end text:name="cultural_significance"/></text:h>
      <text:p text:style-name="Text_20_body">In Provence, ratatouille is more than just a recipe—it's a celebration of the Mediterranean sun and the bounty of summer. The dish embodies the French concept of <text:span text:style-name="Emphasis">terroir</text:span>, showcasing vegetables grown in the region's warm climate and prepared with local olive oil and herbs de Provence.</text:p>
      <text:p text:style-name="Text_20_body">Traditional debates persist about the “proper” way to make ratatouille: some cooks insist on cooking each vegetable separately before combining them (the method preferred by purists), while others cook everything together for simplicity. The separate cooking method, championed by culinary authorities, preserves each vegetable's distinct texture and flavor<text:note text:id="ftn3" text:note-class="footnote"><text:note-citation text:label="4)">4)</text:note-citation><text:note-body><text:p text:style-name="Text_20_body">Child, Julia, Louisette Bertholle, and Simone Beck. “Mastering the Art of French Cooking.” Knopf, 1961.</text:p></text:note-body></text:note>.</text:p>
      <text:h text:style-name="Heading_20_2" text:outline-level="2"><text:bookmark-start text:name="__RefHeading___traditional_recipe_5"/><text:bookmark-start text:name="traditional_recipe"/>Traditional Recipe<text:bookmark-end text:name="__RefHeading___traditional_recipe_5"/><text:bookmark-end text:name="traditional_recipe"/></text:h>
      <text:h text:style-name="Heading_20_3" text:outline-level="3"><text:bookmark-start text:name="__RefHeading___ingredients_6"/><text:bookmark-start text:name="ingredients"/>Ingredients<text:bookmark-end text:name="__RefHeading___ingredients_6"/><text:bookmark-end text:name="ingredients"/></text:h>
      <text:list text:style-name="List_20_1" text:continue-numbering="false">
        <text:list-item>
          <text:p text:style-name="List_20_1_Content_First"> 2 medium eggplants (aubergines), cut into 2cm cubes</text:p>
        </text:list-item>
        <text:list-item>
          <text:p text:style-name="List_20_1_Content"> 3 medium zucchini (courgettes), cut into 2cm cubes</text:p>
        </text:list-item>
        <text:list-item>
          <text:p text:style-name="List_20_1_Content"> 2 red bell peppers, cut into 2cm pieces</text:p>
        </text:list-item>
        <text:list-item>
          <text:p text:style-name="List_20_1_Content"> 2 yellow bell peppers, cut into 2cm pieces</text:p>
        </text:list-item>
        <text:list-item>
          <text:p text:style-name="List_20_1_Content"> 4 large ripe tomatoes, peeled, seeded, and chopped</text:p>
        </text:list-item>
        <text:list-item>
          <text:p text:style-name="List_20_1_Content"> 1 large onion, thinly sliced</text:p>
        </text:list-item>
        <text:list-item>
          <text:p text:style-name="List_20_1_Content"> 4-5 garlic cloves, minced</text:p>
        </text:list-item>
        <text:list-item>
          <text:p text:style-name="List_20_1_Content"> 100-125ml extra virgin olive oil (preferably from Provence)</text:p>
        </text:list-item>
        <text:list-item>
          <text:p text:style-name="List_20_1_Content"> Fresh thyme sprigs (3-4)</text:p>
        </text:list-item>
        <text:list-item>
          <text:p text:style-name="List_20_1_Content"> 2 bay leaves</text:p>
        </text:list-item>
        <text:list-item>
          <text:p text:style-name="List_20_1_Content"> Fresh basil leaves, torn</text:p>
        </text:list-item>
        <text:list-item>
          <text:p text:style-name="List_20_1_Content"> Sea salt and freshly ground black pepper</text:p>
        </text:list-item>
        <text:list-item>
          <text:p text:style-name="List_20_1_Content_Last"> Optional: 1 tablespoon tomato paste for depth</text:p>
        </text:list-item>
      </text:list>
      <text:h text:style-name="Heading_20_3" text:outline-level="3"><text:bookmark-start text:name="__RefHeading___equipment_7"/><text:bookmark-start text:name="equipment"/>Equipment<text:bookmark-end text:name="__RefHeading___equipment_7"/><text:bookmark-end text:name="equipment"/></text:h>
      <text:list text:style-name="List_20_1" text:continue-numbering="false">
        <text:list-item>
          <text:p text:style-name="List_20_1_Content_First"> Large heavy-bottomed pan or Dutch oven</text:p>
        </text:list-item>
        <text:list-item>
          <text:p text:style-name="List_20_1_Content"> Colander</text:p>
        </text:list-item>
        <text:list-item>
          <text:p text:style-name="List_20_1_Content"> Sharp knife</text:p>
        </text:list-item>
        <text:list-item>
          <text:p text:style-name="List_20_1_Content"> Cutting board</text:p>
        </text:list-item>
        <text:list-item>
          <text:p text:style-name="List_20_1_Content_Last"> Wooden spoon</text:p>
        </text:list-item>
      </text:list>
      <text:h text:style-name="Heading_20_3" text:outline-level="3"><text:bookmark-start text:name="__RefHeading___preparation_method_8"/><text:bookmark-start text:name="preparation_method"/>Preparation Method<text:bookmark-end text:name="__RefHeading___preparation_method_8"/><text:bookmark-end text:name="preparation_method"/></text:h>
      <text:h text:style-name="Heading_20_4" text:outline-level="4"><text:bookmark-start text:name="__RefHeading___step_1prepare_the_eggplant_9"/><text:bookmark-start text:name="step_1prepare_the_eggplant"/>Step 1: Prepare the Eggplant<text:bookmark-end text:name="__RefHeading___step_1prepare_the_eggplant_9"/><text:bookmark-end text:name="step_1prepare_the_eggplant"/></text:h>
      <text:list text:style-name="Numbering_20_1" text:continue-numbering="false">
        <text:list-item>
          <text:p text:style-name="Numbering_20_1_Content_First"> Place the cubed eggplant in a colander, sprinkle generously with salt</text:p>
        </text:list-item>
        <text:list-item>
          <text:p text:style-name="Numbering_20_1_Content"> Let stand for 30 minutes to draw out bitter juices</text:p>
        </text:list-item>
        <text:list-item>
          <text:p text:style-name="Numbering_20_1_Content"> Rinse thoroughly and pat dry with kitchen towels</text:p>
        </text:list-item>
        <text:list-item>
          <text:p text:style-name="Numbering_20_1_Content_Last"> This step is crucial for preventing the eggplant from becoming mushy</text:p>
        </text:list-item>
      </text:list>
      <text:h text:style-name="Heading_20_4" text:outline-level="4"><text:bookmark-start text:name="__RefHeading___step_2cook_the_vegetables_separately_10"/><text:bookmark-start text:name="step_2cook_the_vegetables_separately"/>Step 2: Cook the Vegetables Separately<text:bookmark-end text:name="__RefHeading___step_2cook_the_vegetables_separately_10"/><text:bookmark-end text:name="step_2cook_the_vegetables_separately"/></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he traditional Niçoise method calls for cooking each vegetable separately to preserve its individual character.</text:p>
          </table:table-cell>
        </table:table-row>
      </table:table>
      <text:list text:style-name="Numbering_20_1" text:continue-numbering="false">
        <text:list-item>
          <text:p text:style-name="Numbering_20_1_Content_First"> <text:span text:style-name="Strong_20_Emphasis">Eggplant</text:span>: Heat 3 tablespoons olive oil in a large pan over medium-high heat. Cook eggplant until golden, about 8-10 minutes. Remove and set aside.</text:p>
        </text:list-item>
        <text:list-item>
          <text:p text:style-name="Numbering_20_1_Content"> <text:span text:style-name="Strong_20_Emphasis">Zucchini</text:span>: Add 2 tablespoons olive oil to the pan. Cook zucchini until lightly browned, about 6-8 minutes. Remove and set aside.</text:p>
        </text:list-item>
        <text:list-item>
          <text:p text:style-name="Numbering_20_1_Content_Last"> <text:span text:style-name="Strong_20_Emphasis">Peppers</text:span>: Add 2 tablespoons olive oil. Cook peppers until softened and slightly charred, about 8 minutes. Remove and set aside.</text:p>
        </text:list-item>
      </text:list>
      <text:h text:style-name="Heading_20_4" text:outline-level="4"><text:bookmark-start text:name="__RefHeading___step_3build_the_base_11"/><text:bookmark-start text:name="step_3build_the_base"/>Step 3: Build the Base<text:bookmark-end text:name="__RefHeading___step_3build_the_base_11"/><text:bookmark-end text:name="step_3build_the_base"/></text:h>
      <text:list text:style-name="Numbering_20_1" text:continue-numbering="false">
        <text:list-item>
          <text:p text:style-name="Numbering_20_1_Content_First"> In the same pan, heat 2 tablespoons olive oil over medium heat</text:p>
        </text:list-item>
        <text:list-item>
          <text:p text:style-name="Numbering_20_1_Content"> Add sliced onions and cook until soft and translucent, about 8 minutes</text:p>
        </text:list-item>
        <text:list-item>
          <text:p text:style-name="Numbering_20_1_Content"> Add minced garlic and cook for 1-2 minutes until fragrant (do not brown)</text:p>
        </text:list-item>
        <text:list-item>
          <text:p text:style-name="Numbering_20_1_Content"> Add chopped tomatoes, thyme, and bay leaves</text:p>
        </text:list-item>
        <text:list-item>
          <text:p text:style-name="Numbering_20_1_Content"> Season with salt and pepper</text:p>
        </text:list-item>
        <text:list-item>
          <text:p text:style-name="Numbering_20_1_Content_Last"> Cook for 10 minutes, stirring occasionally, until tomatoes break down</text:p>
        </text:list-item>
      </text:list>
      <text:h text:style-name="Heading_20_4" text:outline-level="4"><text:bookmark-start text:name="__RefHeading___step_4combine_and_simmer_12"/><text:bookmark-start text:name="step_4combine_and_simmer"/>Step 4: Combine and Simmer<text:bookmark-end text:name="__RefHeading___step_4combine_and_simmer_12"/><text:bookmark-end text:name="step_4combine_and_simmer"/></text:h>
      <text:list text:style-name="Numbering_20_1" text:continue-numbering="false">
        <text:list-item>
          <text:p text:style-name="Numbering_20_1_Content_First"> Return all cooked vegetables to the pan</text:p>
        </text:list-item>
        <text:list-item>
          <text:p text:style-name="Numbering_20_1_Content"> Stir gently to combine</text:p>
        </text:list-item>
        <text:list-item>
          <text:p text:style-name="Numbering_20_1_Content"> Reduce heat to low and simmer, uncovered, for 15-20 minutes</text:p>
        </text:list-item>
        <text:list-item>
          <text:p text:style-name="Numbering_20_1_Content"> The vegetables should be tender but not mushy</text:p>
        </text:list-item>
        <text:list-item>
          <text:p text:style-name="Numbering_20_1_Content"> Taste and adjust seasoning</text:p>
        </text:list-item>
        <text:list-item>
          <text:p text:style-name="Numbering_20_1_Content_Last"> Remove thyme sprigs and bay leaves</text:p>
        </text:list-item>
      </text:list>
      <text:h text:style-name="Heading_20_4" text:outline-level="4"><text:bookmark-start text:name="__RefHeading___step_5finish_13"/><text:bookmark-start text:name="step_5finish"/>Step 5: Finish<text:bookmark-end text:name="__RefHeading___step_5finish_13"/><text:bookmark-end text:name="step_5finish"/></text:h>
      <text:list text:style-name="Numbering_20_1" text:continue-numbering="false">
        <text:list-item>
          <text:p text:style-name="Numbering_20_1_Content_First"> Remove from heat</text:p>
        </text:list-item>
        <text:list-item>
          <text:p text:style-name="Numbering_20_1_Content"> Stir in torn fresh basil leaves</text:p>
        </text:list-item>
        <text:list-item>
          <text:p text:style-name="Numbering_20_1_Content"> Drizzle with a little extra virgin olive oil</text:p>
        </text:list-item>
        <text:list-item>
          <text:p text:style-name="Numbering_20_1_Content_Last"> Let rest for 10-15 minutes before serving (ratatouille is often better at room temperature)</text:p>
        </text:list-item>
      </text:list>
      <text:h text:style-name="Heading_20_3" text:outline-level="3"><text:bookmark-start text:name="__RefHeading___serving_suggestions_14"/><text:bookmark-start text:name="serving_suggestions"/>Serving Suggestions<text:bookmark-end text:name="__RefHeading___serving_suggestions_14"/><text:bookmark-end text:name="serving_suggestions"/></text:h>
      <text:p text:style-name="Text_20_body">Ratatouille is incredibly versatile:</text:p>
      <text:list text:style-name="List_20_1" text:continue-numbering="false">
        <text:list-item>
          <text:p text:style-name="List_20_1_Content_First"> Serve warm or at room temperature as a main dish</text:p>
        </text:list-item>
        <text:list-item>
          <text:p text:style-name="List_20_1_Content"> Use as a side dish with grilled fish, chicken, or lamb</text:p>
        </text:list-item>
        <text:list-item>
          <text:p text:style-name="List_20_1_Content"> Spread on toasted bread (<text:span text:style-name="Emphasis">tartine</text:span>) for an appetizer</text:p>
        </text:list-item>
        <text:list-item>
          <text:p text:style-name="List_20_1_Content"> Serve with crusty bread and goat cheese</text:p>
        </text:list-item>
        <text:list-item>
          <text:p text:style-name="List_20_1_Content"> Use as a filling for omelets or crepes</text:p>
        </text:list-item>
        <text:list-item>
          <text:p text:style-name="List_20_1_Content"> Toss with pasta for a quick meal</text:p>
        </text:list-item>
        <text:list-item>
          <text:p text:style-name="List_20_1_Content_Last"> Pair with a chilled rosé from Provence or a light red from Côtes du Rhône</text:p>
        </text:list-item>
      </text:list>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Ratatouille tastes even better the next day when flavors have melded. Store in the refrigerator for up to 5 days.</text:p>
          </table:table-cell>
        </table:table-row>
      </table:table>
      <text:h text:style-name="Heading_20_3" text:outline-level="3"><text:bookmark-start text:name="__RefHeading___regional_variations_15"/><text:bookmark-start text:name="regional_variations"/>Regional Variations<text:bookmark-end text:name="__RefHeading___regional_variations_15"/><text:bookmark-end text:name="regional_variations"/></text:h>
      <text:list text:style-name="List_20_1" text:continue-numbering="false">
        <text:list-item>
          <text:p text:style-name="List_20_1_Content_First"> <text:span text:style-name="Strong_20_Emphasis">Ratatouille Confit Byaldi</text:span>: A refined presentation where vegetables are thinly sliced and arranged in concentric circles, popularized by chef Michel Guérard</text:p>
        </text:list-item>
        <text:list-item>
          <text:p text:style-name="List_20_1_Content"> <text:span text:style-name="Strong_20_Emphasis">Bohémienne</text:span>: An Occitan version that includes cod</text:p>
        </text:list-item>
        <text:list-item>
          <text:p text:style-name="List_20_1_Content_Last"> <text:span text:style-name="Strong_20_Emphasis">Quick Version</text:span>: All vegetables cooked together in one pot (<text:span text:style-name="Emphasis">ratatouille rapide</text:span>)</text:p>
        </text:list-item>
      </text:list>
      <text:h text:style-name="Heading_20_2" text:outline-level="2"><text:bookmark-start text:name="__RefHeading___external_resources_16"/><text:bookmark-start text:name="external_resources"/>External Resources<text:bookmark-end text:name="__RefHeading___external_resources_16"/><text:bookmark-end text:name="external_resources"/></text:h>
      <text:list text:style-name="List_20_1" text:continue-numbering="false">
        <text:list-item>
          <text:p text:style-name="List_20_1_Content_First"> <text:a xlink:type="simple" xlink:href="https://www.nicetourisme.com/en" text:style-name="Internet_20_link" text:visited-style-name="Visited_20_Internet_20_Link">Nice Tourism Official Website</text:a> - Learn more about the culinary heritage of Nice</text:p>
        </text:list-item>
        <text:list-item>
          <text:p text:style-name="List_20_1_Content"> <text:a xlink:type="simple" xlink:href="https://www.provenceweb.fr/e/vaucluse/cuisine/ratatouille.htm" text:style-name="Internet_20_link" text:visited-style-name="Visited_20_Internet_20_Link">Provence Web - Traditional Ratatouille</text:a> - Regional variations and tips</text:p>
        </text:list-item>
        <text:list-item>
          <text:p text:style-name="List_20_1_Content"> <text:a xlink:type="simple" xlink:href="https://www.theguardian.com/lifeandstyle/wordofmouth/2011/jun/16/how-to-cook-perfect-ratatouille" text:style-name="Internet_20_link" text:visited-style-name="Visited_20_Internet_20_Link">The Guardian: How to Cook Perfect Ratatouille</text:a> - Modern interpretations</text:p>
        </text:list-item>
        <text:list-item>
          <text:p text:style-name="List_20_1_Content_Last"> <text:a xlink:type="simple" xlink:href="https://www.britannica.com/topic/ratatouille" text:style-name="Internet_20_link" text:visited-style-name="Visited_20_Internet_20_Link">Encyclopaedia Britannica - Ratatouille</text:a> - Historical context</text:p>
        </text:list-item>
      </text:list>
      <text:h text:style-name="Heading_20_2" text:outline-level="2"><text:bookmark-start text:name="__RefHeading___see_also_17"/><text:bookmark-start text:name="see_also"/>See Also<text:bookmark-end text:name="__RefHeading___see_also_17"/><text:bookmark-end text:name="see_also"/></text:h>
      <text:list text:style-name="List_20_1" text:continue-numbering="false">
        <text:list-item>
          <text:p text:style-name="List_20_1_Content_First"> <text:a xlink:type="simple" xlink:href="https://parisyank.com/doku.php?id=paris_yank:go:nice:cuisine_of_provence" text:style-name="Internet_20_link" text:visited-style-name="Visited_20_Internet_20_Link">Cuisine of Provence</text:a></text:p>
        </text:list-item>
        <text:list-item>
          <text:p text:style-name="List_20_1_Content"> <text:a xlink:type="simple" xlink:href="https://parisyank.com/doku.php?id=paris_yank:go:nice:mediterranean_diet" text:style-name="Internet_20_link" text:visited-style-name="Visited_20_Internet_20_Link">Mediterranean Diet</text:a></text:p>
        </text:list-item>
        <text:list-item>
          <text:p text:style-name="List_20_1_Content_Last"> <text:a xlink:type="simple" xlink:href="https://parisyank.com/doku.php?id=paris_yank:go:nice:french_vegetable_dishes" text:style-name="Internet_20_link" text:visited-style-name="Visited_20_Internet_20_Link">French Vegetable Dishes</text:a></text:p>
        </text:list-item>
      </text:list>
      <text:p text:style-name="Horizontal_20_Line"/>
      <text:p text:style-name="Text_20_body"><text:span text:style-name="Emphasis">Recipe adapted from traditional Niçoise method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5::49:18</meta:creation-date>
    <dc:creator>Generated</dc:creator>
    <dc:date>2026-08-23T15::49:18</dc:date>
    <dc:language>en-US</dc:language>
    <meta:editing-cycles>1</meta:editing-cycles>
    <meta:editing-duration>PT0S</meta:editing-duration>
    <dc:title>paris_yank:go:nice:ratatouille</dc:title>
  </office:meta>
</office:document-meta>
</file>