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socca"/><text:bookmark-start text:name="__RefHeading___soccathe_golden_chickpea_pancake_of_nice_1"/><text:bookmark-start text:name="soccathe_golden_chickpea_pancake_of_nice"/>Socca: The Golden Chickpea Pancake of Nice<text:bookmark-end text:name="__RefHeading___soccathe_golden_chickpea_pancake_of_nice_1"/><text:bookmark-end text:name="soccathe_golden_chickpea_pancake_of_nic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Socca</text:span> (also spelled <text:span text:style-name="Strong_20_Emphasis">socca</text:span> or <text:span text:style-name="Strong_20_Emphasis">sòcca</text:span> in Niçois dialect) is a thin, crispy chickpea flour pancake that has been a beloved street food in Nice, France, for centuries. This humble yet flavorful dish represents the soul of Niçois cuisine—simple, authentic, and deeply rooted in the Mediterranean tradition. Golden-brown and crispy on the edges, soft in the center, and seasoned with nothing more than olive oil, salt, and black pepper, socca embodies the principle that the best food requires only the finest ingredients and time-honored techniques.</text:p>
      <text:h text:style-name="Heading_20_2" text:outline-level="2"><text:bookmark-start text:name="__RefHeading___historical_origins_3"/><text:bookmark-start text:name="historical_origins"/>Historical Origins<text:bookmark-end text:name="__RefHeading___historical_origins_3"/><text:bookmark-end text:name="historical_origins"/></text:h>
      <text:h text:style-name="Heading_20_3" text:outline-level="3"><text:bookmark-start text:name="__RefHeading___ancient_mediterranean_roots_4"/><text:bookmark-start text:name="ancient_mediterranean_roots"/>Ancient Mediterranean Roots<text:bookmark-end text:name="__RefHeading___ancient_mediterranean_roots_4"/><text:bookmark-end text:name="ancient_mediterranean_roots"/></text:h>
      <text:p text:style-name="Text_20_body">The origins of socca trace back to ancient Mediterranean civilizations. Chickpeas (<text:span text:style-name="Emphasis">Cicer arietinum</text:span>) have been cultivated in the Mediterranean basin for over 7,000 years, and chickpea flour preparations were known to ancient Romans and Greeks.<text:note text:id="ftn0" text:note-class="footnote"><text:note-citation text:label="1)">1)</text:note-citation><text:note-body><text:p text:style-name="Text_20_body">Wright, Clifford A. <text:span text:style-name="Emphasis">A Mediterranean Feast</text:span>. William Morrow, 1999.</text:p></text:note-body></text:note> The practice of making flatbreads from legume flours was common throughout the region as an affordable, protein-rich food for working people.</text:p>
      <text:h text:style-name="Heading_20_3" text:outline-level="3"><text:bookmark-start text:name="__RefHeading___the_ligurian_connection_5"/><text:bookmark-start text:name="the_ligurian_connection"/>The Ligurian Connection<text:bookmark-end text:name="__RefHeading___the_ligurian_connection_5"/><text:bookmark-end text:name="the_ligurian_connection"/></text:h>
      <text:p text:style-name="Text_20_body">Socca's most direct ancestor is likely <text:span text:style-name="Strong_20_Emphasis">farinata</text:span>, a nearly identical dish from Liguria, the Italian region directly adjacent to Nice. According to Ligurian legend, farinata was invented by accident in 1284 after the Battle of Meloria between Genoa and Pisa.<text:note text:id="ftn1" text:note-class="footnote"><text:note-citation text:label="2)">2)</text:note-citation><text:note-body><text:p text:style-name="Text_20_body">Davidson, Alan. <text:span text:style-name="Emphasis">The Oxford Companion to Food</text:span>. Oxford University Press, 1999.</text:p></text:note-body></text:note> During a storm, barrels of chickpea flour and olive oil reportedly spilled and mixed with seawater on Genoese ships. When the mixture dried in the sun, sailors tasted it and found it delicious, leading to the deliberate creation of farinata.</text:p>
      <text:p text:style-name="Text_20_body">While this origin story is likely apocryphal, it underscores the dish's long association with maritime Liguria. The cultural and culinary ties between Nice (which was part of the County of Nice under the House of Savoy until 1860) and Liguria help explain why socca and farinata are virtually identical preparations.<text:note text:id="ftn2" text:note-class="footnote"><text:note-citation text:label="3)">3)</text:note-citation><text:note-body><text:p text:style-name="Text_20_body">Helstosky, Carol. <text:span text:style-name="Emphasis">Food Culture in the Mediterranean</text:span>. Greenwood Press, 2009.</text:p></text:note-body></text:note></text:p>
      <text:h text:style-name="Heading_20_3" text:outline-level="3"><text:bookmark-start text:name="__RefHeading___nice_and_the_county_of_nice_6"/><text:bookmark-start text:name="nice_and_the_county_of_nice"/>Nice and the County of Nice<text:bookmark-end text:name="__RefHeading___nice_and_the_county_of_nice_6"/><text:bookmark-end text:name="nice_and_the_county_of_nice"/></text:h>
      <text:p text:style-name="Text_20_body">Nice was not always French. From 1388 to 1860, Nice was part of the Savoyard state, closely tied to Turin and the Italian cultural sphere.<text:note text:id="ftn3" text:note-class="footnote"><text:note-citation text:label="4)">4)</text:note-citation><text:note-body><text:p text:style-name="Text_20_body">Cleary, M.C. <text:span text:style-name="Emphasis">Provence and the Cote d'Azur: Memory, History, Identity</text:span>. Berg Publishers, 2006.</text:p></text:note-body></text:note> During this period, Niçois cuisine developed its distinctive character—a blend of Provençal, Ligurian, and Piedmontese influences. Socca emerged as a quintessential street food, sold by vendors from wood-fired ovens and consumed hot, often for breakfast or as a mid-day snack.</text:p>
      <text:p text:style-name="Text_20_body">The dish was particularly popular among the working classes. Cheap, filling, and nutritious, socca provided essential protein and calories for dock workers, fishermen, and laborers. Even after Nice was ceded to France in 1860 following the Treaty of Turin, socca remained a cornerstone of local identity.<text:note text:id="ftn4" text:note-class="footnote"><text:note-citation text:label="5)">5)</text:note-citation><text:note-body><text:p text:style-name="Text_20_body">Sciolino, Elaine. <text:span text:style-name="Emphasis">The Seine: The River that Made Paris</text:span>. W.W. Norton, 2019.</text:p></text:note-body></text:note></text:p>
      <text:h text:style-name="Heading_20_3" text:outline-level="3"><text:bookmark-start text:name="__RefHeading___th_and_20th_century_evolution_7"/><text:bookmark-start text:name="th_and_20th_century_evolution"/>19th and 20th Century Evolution<text:bookmark-end text:name="__RefHeading___th_and_20th_century_evolution_7"/><text:bookmark-end text:name="th_and_20th_century_evolution"/></text:h>
      <text:p text:style-name="Text_20_body">Throughout the 19th and early 20th centuries, socca was sold from small shops and street carts in Nice's Old Town (<text:span text:style-name="Strong_20_Emphasis">Vieux Nice</text:span>). Vendors would prepare the socca in large, shallow copper pans called <text:span text:style-name="Strong_20_Emphasis">tians</text:span>, cooking them in wood-fired ovens that reached temperatures of 250-300°C (480-570°F). The intense heat created socca's characteristic crispy edges and creamy interior.</text:p>
      <text:p text:style-name="Text_20_body">The dish was traditionally cut into irregular pieces with a spatula and served on paper, sprinkled with black pepper. Workers would eat it standing up, often paired with a glass of local rosé wine. This unpretentious presentation emphasized socca's role as democratic, accessible food—a culinary equalizer that transcended social class.</text:p>
      <text:p text:style-name="Text_20_body">In the post-war period, as Nice became an international tourist destination, socca gained wider recognition. Yet it remained authentically Niçois, prepared in traditional establishments like <text:span text:style-name="Strong_20_Emphasis">Chez Pipo</text:span> (founded in 1923) and <text:span text:style-name="Strong_20_Emphasis">Chez Thérèsa</text:span>, which continue to serve socca in the time-honored manner.<text:note text:id="ftn5" text:note-class="footnote"><text:note-citation text:label="6)">6)</text:note-citation><text:note-body><text:p text:style-name="Text_20_body">Buford, Bill. <text:span text:style-name="Emphasis">Dirt: Adventures in Lyon as a Chef in Training</text:span>. Alfred A. Knopf, 2020.</text:p></text:note-body></text:note></text:p>
      <text:h text:style-name="Heading_20_2" text:outline-level="2"><text:bookmark-start text:name="__RefHeading___cultural_significance_8"/><text:bookmark-start text:name="cultural_significance"/>Cultural Significance<text:bookmark-end text:name="__RefHeading___cultural_significance_8"/><text:bookmark-end text:name="cultural_significance"/></text:h>
      <text:h text:style-name="Heading_20_3" text:outline-level="3"><text:bookmark-start text:name="__RefHeading___a_symbol_of_nicois_identity_9"/><text:bookmark-start text:name="a_symbol_of_nicois_identity"/>A Symbol of Niçois Identity<text:bookmark-end text:name="__RefHeading___a_symbol_of_nicois_identity_9"/><text:bookmark-end text:name="a_symbol_of_nicois_identity"/></text:h>
      <text:p text:style-name="Text_20_body">Socca represents more than just food; it embodies Niçois cultural identity and resistance to homogenization. As Nice transformed from a fishing village to a cosmopolitan city, socca remained a symbol of authenticity and continuity. The Niçois take fierce pride in their socca, viewing attempts to “improve” or “modernize” the recipe with suspicion.</text:p>
      <text:p text:style-name="Text_20_body">The dish features prominently in local festivals and celebrations. The <text:span text:style-name="Strong_20_Emphasis">Fête du Mai</text:span> and other traditional Niçois events invariably include socca stands, reinforcing its role in community identity.</text:p>
      <text:h text:style-name="Heading_20_3" text:outline-level="3"><text:bookmark-start text:name="__RefHeading___literary_and_artistic_references_10"/><text:bookmark-start text:name="literary_and_artistic_references"/>Literary and Artistic References<text:bookmark-end text:name="__RefHeading___literary_and_artistic_references_10"/><text:bookmark-end text:name="literary_and_artistic_references"/></text:h>
      <text:p text:style-name="Text_20_body">Socca has appeared in numerous works about Nice and Provençal culture. The writer and politician Jacques Médecin, who served as mayor of Nice, celebrated socca in his cookbook <text:span text:style-name="Emphasis">Cuisine Niçoise</text:span>, calling it “the food of the people, the taste of our terroir.”<text:note text:id="ftn6" text:note-class="footnote"><text:note-citation text:label="7)">7)</text:note-citation><text:note-body><text:p text:style-name="Text_20_body">Médecin, Jacques. <text:span text:style-name="Emphasis">Cuisine Niçoise: Recipes from a Mediterranean Kitchen</text:span>. Penguin Books, 1983.</text:p></text:note-body></text:note></text:p>
      <text:p text:style-name="Text_20_body">French food writers have often used socca as a lens to examine regional authenticity in the face of culinary globalization. The dish appears in travel writing about the Côte d'Azur as a “must-try” experience that connects visitors to Nice's working-class roots.</text:p>
      <text:h text:style-name="Heading_20_3" text:outline-level="3"><text:bookmark-start text:name="__RefHeading___socca_in_contemporary_nice_11"/><text:bookmark-start text:name="socca_in_contemporary_nice"/>Socca in Contemporary Nice<text:bookmark-end text:name="__RefHeading___socca_in_contemporary_nice_11"/><text:bookmark-end text:name="socca_in_contemporary_nice"/></text:h>
      <text:p text:style-name="Text_20_body">Today, socca remains ubiquitous in Nice. The best socca is still found in the Old Town, particularly around the <text:span text:style-name="Strong_20_Emphasis">Cours Saleya</text:span> market and in small establishments that have been serving it for generations. <text:span text:style-name="Strong_20_Emphasis">Chez Pipo</text:span> on Rue Bavastro is perhaps the most famous socca institution, with customers queuing for seats at communal tables.</text:p>
      <text:p text:style-name="Text_20_body">The dish has also experienced a modest renaissance as chefs rediscover traditional regional foods. While purists insist that socca should never be altered, some modern interpretations include toppings like caramelized onions, anchovies, or herbs—innovations that would have been unthinkable to previous generations.</text:p>
      <text:p text:style-name="Text_20_body">In 2019, socca enthusiasts launched a campaign to have the dish recognized as part of France's intangible cultural heritage, highlighting its importance to Niçois identity.<text:note text:id="ftn7" text:note-class="footnote"><text:note-citation text:label="8)">8)</text:note-citation><text:note-body><text:p text:style-name="Text_20_body">Nice-Matin. “La socca niçoise bientôt au patrimoine culturel?”. 2019.</text:p></text:note-body></text:note></text:p>
      <text:h text:style-name="Heading_20_2" text:outline-level="2"><text:bookmark-start text:name="__RefHeading___the_traditional_recipe_12"/><text:bookmark-start text:name="the_traditional_recipe"/>The Traditional Recipe<text:bookmark-end text:name="__RefHeading___the_traditional_recipe_12"/><text:bookmark-end text:name="the_traditional_recipe"/></text:h>
      <text:h text:style-name="Heading_20_3" text:outline-level="3"><text:bookmark-start text:name="__RefHeading___ingredients_13"/><text:bookmark-start text:name="ingredients"/>Ingredients<text:bookmark-end text:name="__RefHeading___ingredients_13"/><text:bookmark-end text:name="ingredients"/></text:h>
      <text:p text:style-name="Text_20_body">The beauty of socca lies in its simplicity. Authentic socca requires only four ingredients:</text:p>
      <text:p text:style-name="Text_20_body"><text:span text:style-name="Strong_20_Emphasis">For one large socca (serves 4-6 as an appetizer):</text:span></text:p>
      <text:list text:style-name="List_20_1" text:continue-numbering="false">
        <text:list-item>
          <text:p text:style-name="List_20_1_Content_First"> 250g (2 cups) chickpea flour (also called gram flour or besan)</text:p>
        </text:list-item>
        <text:list-item>
          <text:p text:style-name="List_20_1_Content"> 500ml (2 cups) water</text:p>
        </text:list-item>
        <text:list-item>
          <text:p text:style-name="List_20_1_Content"> 3 tablespoons extra virgin olive oil, plus more for the pan</text:p>
        </text:list-item>
        <text:list-item>
          <text:p text:style-name="List_20_1_Content"> 1 teaspoon fine sea salt</text:p>
        </text:list-item>
        <text:list-item>
          <text:p text:style-name="List_20_1_Content_Last"> Freshly ground black pepper (for serving)</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Quality Matters:</text:span> Use the finest chickpea flour you can find. Freshly milled flour from a specialty shop or Indian grocery will yield superior results compared to stale flour. The olive oil should be high-quality—preferably from Provence or Liguria.</text:p>
          </table:table-cell>
        </table:table-row>
      </table:table>
      <text:h text:style-name="Heading_20_3" text:outline-level="3"><text:bookmark-start text:name="__RefHeading___equipment_14"/><text:bookmark-start text:name="equipment"/>Equipment<text:bookmark-end text:name="__RefHeading___equipment_14"/><text:bookmark-end text:name="equipment"/></text:h>
      <text:p text:style-name="Text_20_body">Traditional socca requires specific equipment:</text:p>
      <text:list text:style-name="List_20_1" text:continue-numbering="false">
        <text:list-item>
          <text:p text:style-name="List_20_1_Content_First"> A large, shallow pan—traditionally a copper <text:span text:style-name="Strong_20_Emphasis">tian</text:span> (35-40cm diameter), though a cast-iron pizza pan or large skillet works</text:p>
        </text:list-item>
        <text:list-item>
          <text:p text:style-name="List_20_1_Content"> A very hot oven, ideally wood-fired, capable of 250°C (480°F) or higher</text:p>
        </text:list-item>
        <text:list-item>
          <text:p text:style-name="List_20_1_Content_Last"> A metal spatula for scraping and serving</text:p>
        </text:list-item>
      </text:list>
      <text:h text:style-name="Heading_20_3" text:outline-level="3"><text:bookmark-start text:name="__RefHeading___preparation_method_15"/><text:bookmark-start text:name="preparation_method"/>Preparation Method<text:bookmark-end text:name="__RefHeading___preparation_method_15"/><text:bookmark-end text:name="preparation_method"/></text:h>
      <text:h text:style-name="Heading_20_4" text:outline-level="4"><text:bookmark-start text:name="__RefHeading___step_1make_the_batter_minimum_2_hours_before_cooking_16"/><text:bookmark-start text:name="step_1make_the_batter_minimum_2_hours_before_cooking"/>Step 1: Make the Batter (Minimum 2 Hours Before Cooking)<text:bookmark-end text:name="__RefHeading___step_1make_the_batter_minimum_2_hours_before_cooking_16"/><text:bookmark-end text:name="step_1make_the_batter_minimum_2_hours_before_cooking"/></text:h>
      <text:p text:style-name="Text_20_body">In a large bowl, gradually whisk the chickpea flour into the water. Start by adding about half the water to the flour, whisking vigorously to create a smooth paste without lumps. Then gradually whisk in the remaining water.</text:p>
      <text:p text:style-name="Text_20_body">Add the salt and 3 tablespoons of olive oil. Whisk until completely smooth and well combined.</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Critical Step:</text:span> Let the batter rest at room temperature for at least 2 hours, or preferably 4-6 hours. This resting period allows the flour to fully hydrate and the gluten-like proteins to relax, resulting in a better texture. Some traditional recipes call for overnight resting.</text:p>
          </table:table-cell>
        </table:table-row>
      </table:table>
      <text:p text:style-name="Text_20_body">The rested batter should be thin—about the consistency of heavy cream. If it has thickened too much during resting, whisk in a small amount of water.</text:p>
      <text:h text:style-name="Heading_20_4" text:outline-level="4"><text:bookmark-start text:name="__RefHeading___step_2prepare_the_oven_and_pan_17"/><text:bookmark-start text:name="step_2prepare_the_oven_and_pan"/>Step 2: Prepare the Oven and Pan<text:bookmark-end text:name="__RefHeading___step_2prepare_the_oven_and_pan_17"/><text:bookmark-end text:name="step_2prepare_the_oven_and_pan"/></text:h>
      <text:p text:style-name="Text_20_body">Preheat your oven to the highest temperature possible—ideally 250-280°C (480-535°F). If you have a pizza stone or steel, place it in the oven to preheat as well.</text:p>
      <text:p text:style-name="Text_20_body">Generously oil your pan with olive oil—don't be shy here. The olive oil is crucial for achieving the crispy edges and preventing sticking. The pan should be well-coated with a thin layer of oil across the entire surface.</text:p>
      <text:p text:style-name="Text_20_body">Place the oiled pan in the hot oven for 3-5 minutes to heat thoroughly.</text:p>
      <text:h text:style-name="Heading_20_4" text:outline-level="4"><text:bookmark-start text:name="__RefHeading___step_3cook_the_socca_18"/><text:bookmark-start text:name="step_3cook_the_socca"/>Step 3: Cook the Socca<text:bookmark-end text:name="__RefHeading___step_3cook_the_socca_18"/><text:bookmark-end text:name="step_3cook_the_socca"/></text:h>
      <text:p text:style-name="Text_20_body">Carefully remove the hot pan from the oven. Give the batter a final stir, then pour it into the hot, oiled pan. The batter should be about 3-5mm thick—any thicker and it won't cook properly.</text:p>
      <text:p text:style-name="Text_20_body">Immediately return the pan to the top rack of the oven (or place directly on the pizza stone if using).</text:p>
      <text:p text:style-name="Text_20_body">Bake for 10-15 minutes, watching carefully. The socca is ready when:</text:p>
      <text:list text:style-name="List_20_1" text:continue-numbering="false">
        <text:list-item>
          <text:p text:style-name="List_20_1_Content_First"> The edges are deeply golden and crispy, pulling away from the pan</text:p>
        </text:list-item>
        <text:list-item>
          <text:p text:style-name="List_20_1_Content"> The surface has developed golden-brown spots and blisters</text:p>
        </text:list-item>
        <text:list-item>
          <text:p text:style-name="List_20_1_Content_Last"> The center is set but still slightly soft</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ext:span text:style-name="Strong_20_Emphasis">Watch Carefully:</text:span> Socca can go from perfect to burnt quickly. Every oven is different, so stay vigilant, especially the first time you make it.</text:p>
          </table:table-cell>
        </table:table-row>
      </table:table>
      <text:p text:style-name="Text_20_body">For extra crispness, many traditionalists finish the socca under a hot broiler for 1-2 minutes, watching constantly to prevent burning.</text:p>
      <text:h text:style-name="Heading_20_4" text:outline-level="4"><text:bookmark-start text:name="__RefHeading___step_4serve_immediately_19"/><text:bookmark-start text:name="step_4serve_immediately"/>Step 4: Serve Immediately<text:bookmark-end text:name="__RefHeading___step_4serve_immediately_19"/><text:bookmark-end text:name="step_4serve_immediately"/></text:h>
      <text:p text:style-name="Text_20_body">Remove the socca from the oven. The traditional method is to use a metal spatula to scrape it from the pan, cutting it into irregular pieces. Transfer to a cutting board or serve directly from the pan.</text:p>
      <text:p text:style-name="Text_20_body">Immediately crack abundant black pepper over the top—this is essential and non-negotiable in Nice.</text:p>
      <text:p text:style-name="Text_20_body">Socca must be eaten hot, ideally within minutes of coming out of the oven. It loses its textural contrast as it cools.</text:p>
      <text:h text:style-name="Heading_20_3" text:outline-level="3"><text:bookmark-start text:name="__RefHeading___serving_suggestions_20"/><text:bookmark-start text:name="serving_suggestions"/>Serving Suggestions<text:bookmark-end text:name="__RefHeading___serving_suggestions_20"/><text:bookmark-end text:name="serving_suggestions"/></text:h>
      <text:p text:style-name="Text_20_body">Socca is traditionally served as a snack or appetizer, not as a main course. Typical accompaniments include:</text:p>
      <text:list text:style-name="List_20_1" text:continue-numbering="false">
        <text:list-item>
          <text:p text:style-name="List_20_1_Content_First"> <text:span text:style-name="Strong_20_Emphasis">Wine:</text:span> A chilled rosé from Provence (Côtes de Provence or Bellet)</text:p>
        </text:list-item>
        <text:list-item>
          <text:p text:style-name="List_20_1_Content"> <text:span text:style-name="Strong_20_Emphasis">Beer:</text:span> A light lager or pilsner</text:p>
        </text:list-item>
        <text:list-item>
          <text:p text:style-name="List_20_1_Content"> <text:span text:style-name="Strong_20_Emphasis">Other Niçois Specialties:</text:span> Pissaladière, petits farcis, or salade niçoise</text:p>
        </text:list-item>
        <text:list-item>
          <text:p text:style-name="List_20_1_Content_Last"> <text:span text:style-name="Strong_20_Emphasis">Simple Salad:</text:span> Dressed greens or tomatoes</text:p>
        </text:list-item>
      </text:list>
      <text:p text:style-name="Text_20_body">In Nice, socca is often enjoyed at outdoor markets, standing at high tables, or sitting on café terraces. The experience is as important as the food itself—the bustling atmosphere, the wood smoke, the conviviality.</text:p>
      <text:h text:style-name="Heading_20_2" text:outline-level="2"><text:bookmark-start text:name="__RefHeading___variations_and_related_dishes_21"/><text:bookmark-start text:name="variations_and_related_dishes"/>Variations and Related Dishes<text:bookmark-end text:name="__RefHeading___variations_and_related_dishes_21"/><text:bookmark-end text:name="variations_and_related_dishes"/></text:h>
      <text:h text:style-name="Heading_20_3" text:outline-level="3"><text:bookmark-start text:name="__RefHeading___regional_variations_22"/><text:bookmark-start text:name="regional_variations"/>Regional Variations<text:bookmark-end text:name="__RefHeading___regional_variations_22"/><text:bookmark-end text:name="regional_variations"/></text:h>
      <text:p text:style-name="Text_20_body">While purists insist socca should never be altered, regional variations exist throughout the Mediterranean:</text:p>
      <text:p text:style-name="Text_20_body"><text:span text:style-name="Strong_20_Emphasis">Farinata (Liguria, Italy):</text:span> Nearly identical to socca, sometimes includes rosemary baked into the batter.</text:p>
      <text:p text:style-name="Text_20_body"><text:span text:style-name="Strong_20_Emphasis">Panisse (Provence):</text:span> Made from chickpea flour but formed into sticks or slices, fried rather than baked.</text:p>
      <text:p text:style-name="Text_20_body"><text:span text:style-name="Strong_20_Emphasis">Cecina (Tuscany, Italy):</text:span> Very similar to farinata and socca, popular in Pisa and Livorno.</text:p>
      <text:p text:style-name="Text_20_body"><text:span text:style-name="Strong_20_Emphasis">Fainâ (Sardinia, Italy):</text:span> The Sardinian version, typically thicker than socca.</text:p>
      <text:p text:style-name="Text_20_body"><text:span text:style-name="Strong_20_Emphasis">Karantita (Algeria):</text:span> A chickpea flour cake influenced by French colonial presence, thicker and more cake-like.</text:p>
      <text:h text:style-name="Heading_20_3" text:outline-level="3"><text:bookmark-start text:name="__RefHeading___modern_interpretations_23"/><text:bookmark-start text:name="modern_interpretations"/>Modern Interpretations<text:bookmark-end text:name="__RefHeading___modern_interpretations_23"/><text:bookmark-end text:name="modern_interpretations"/></text:h>
      <text:p text:style-name="Text_20_body">Contemporary chefs have experimented with socca, though these innovations often provoke debate:</text:p>
      <text:list text:style-name="List_20_1" text:continue-numbering="false">
        <text:list-item>
          <text:p text:style-name="List_20_1_Content_First"> Adding fresh herbs (rosemary, thyme, or za'atar) to the batter</text:p>
        </text:list-item>
        <text:list-item>
          <text:p text:style-name="List_20_1_Content"> Topping with caramelized onions, olives, or anchovies</text:p>
        </text:list-item>
        <text:list-item>
          <text:p text:style-name="List_20_1_Content"> Using socca as a base for other dishes (similar to pizza)</text:p>
        </text:list-item>
        <text:list-item>
          <text:p text:style-name="List_20_1_Content_Last"> Creating smaller, individual socca portions</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raditionalists argue that these modifications miss the point of socca's elemental simplicity. However, they represent the natural evolution of living culinary traditions.</text:p>
          </table:table-cell>
        </table:table-row>
      </table:table>
      <text:h text:style-name="Heading_20_2" text:outline-level="2"><text:bookmark-start text:name="__RefHeading___tips_for_perfect_socca_24"/><text:bookmark-start text:name="tips_for_perfect_socca"/>Tips for Perfect Socca<text:bookmark-end text:name="__RefHeading___tips_for_perfect_socca_24"/><text:bookmark-end text:name="tips_for_perfect_socca"/></text:h>
      <text:list text:style-name="List_20_1" text:continue-numbering="false">
        <text:list-item>
          <text:p text:style-name="List_20_1_Content_First"> <text:span text:style-name="Strong_20_Emphasis">Rest the batter:</text:span> This cannot be overstated. Minimum 2 hours, ideally longer.</text:p>
        </text:list-item>
        <text:list-item>
          <text:p text:style-name="List_20_1_Content"> <text:span text:style-name="Strong_20_Emphasis">Use a very hot oven:</text:span> Home ovens may not reach wood-fired temperatures, but use the highest setting available.</text:p>
        </text:list-item>
        <text:list-item>
          <text:p text:style-name="List_20_1_Content"> <text:span text:style-name="Strong_20_Emphasis">Don't skimp on olive oil:</text:span> Both in the batter and coating the pan.</text:p>
        </text:list-item>
        <text:list-item>
          <text:p text:style-name="List_20_1_Content"> <text:span text:style-name="Strong_20_Emphasis">Make it thin:</text:span> Thick socca is more like a frittata and lacks the essential textural contrast.</text:p>
        </text:list-item>
        <text:list-item>
          <text:p text:style-name="List_20_1_Content"> <text:span text:style-name="Strong_20_Emphasis">Serve immediately:</text:span> Socca is at its best hot from the oven. It doesn't reheat well.</text:p>
        </text:list-item>
        <text:list-item>
          <text:p text:style-name="List_20_1_Content"> <text:span text:style-name="Strong_20_Emphasis">Embrace imperfection:</text:span> Irregular edges, uneven browning, and rustic presentation are part of socca's charm.</text:p>
        </text:list-item>
        <text:list-item>
          <text:p text:style-name="List_20_1_Content_Last"> <text:span text:style-name="Strong_20_Emphasis">Season generously:</text:span> Black pepper is traditional and essential. Don't be timid.</text:p>
        </text:list-item>
      </text:list>
      <text:h text:style-name="Heading_20_2" text:outline-level="2"><text:bookmark-start text:name="__RefHeading___where_to_eat_socca_in_nice_25"/><text:bookmark-start text:name="where_to_eat_socca_in_nice"/>Where to Eat Socca in Nice<text:bookmark-end text:name="__RefHeading___where_to_eat_socca_in_nice_25"/><text:bookmark-end text:name="where_to_eat_socca_in_nice"/></text:h>
      <text:p text:style-name="Text_20_body">For those visiting Nice, these establishments are renowned for authentic socca:</text:p>
      <text:p text:style-name="Text_20_body"><text:span text:style-name="Strong_20_Emphasis">Chez Pipo</text:span> (Rue Bavastro): The most famous socca institution, operating since 1923. Expect queues and communal seating.</text:p>
      <text:p text:style-name="Text_20_body"><text:span text:style-name="Strong_20_Emphasis">Chez Thérèsa</text:span> (Cours Saleya): In the heart of the flower market, serving excellent socca in a lively atmosphere.</text:p>
      <text:p text:style-name="Text_20_body"><text:span text:style-name="Strong_20_Emphasis">Lou Pilha Leva</text:span> (Vieux Nice): A small takeaway stand near the port, beloved by locals.</text:p>
      <text:p text:style-name="Text_20_body"><text:span text:style-name="Strong_20_Emphasis">Chez René Socca</text:span> (Rue Miralheti): A no-frills neighborhood spot with devoted regulars.</text:p>
      <text:h text:style-name="Heading_20_2" text:outline-level="2"><text:bookmark-start text:name="__RefHeading___conclusion_26"/><text:bookmark-start text:name="conclusion"/>Conclusion<text:bookmark-end text:name="__RefHeading___conclusion_26"/><text:bookmark-end text:name="conclusion"/></text:h>
      <text:p text:style-name="Text_20_body">Socca is far more than a simple chickpea pancake. It is a living connection to Nice's history, a symbol of regional pride, and a testament to the power of simple ingredients prepared with skill and tradition. In an era of culinary globalization, socca remains defiantly local—a dish that cannot be truly understood without the context of the place that created it.</text:p>
      <text:p text:style-name="Text_20_body">Whether enjoyed at a wood-fired oven in Vieux Nice or recreated in a home kitchen, socca offers a taste of the Mediterranean's enduring culinary heritage. Its survival and continued popularity demonstrate that authentic, honest food will always find an appreciative audience.</text:p>
      <text:p text:style-name="Text_20_body">As the Niçois say: “<text:span text:style-name="Strong_20_Emphasis">Una bona socca, un bon moment</text:span>” (A good socca, a good time).</text:p>
      <text:h text:style-name="Heading_20_2" text:outline-level="2"><text:bookmark-start text:name="__RefHeading___external_links_27"/><text:bookmark-start text:name="external_links"/>External Links<text:bookmark-end text:name="__RefHeading___external_links_27"/><text:bookmark-end text:name="external_links"/></text:h>
      <text:list text:style-name="List_20_1" text:continue-numbering="false">
        <text:list-item>
          <text:p text:style-name="List_20_1_Content_First"> <text:a xlink:type="simple" xlink:href="https://www.nicetourisme.com/en/nice-gastronomy" text:style-name="Internet_20_link" text:visited-style-name="Visited_20_Internet_20_Link">Nice Tourism - Niçois Gastronomy</text:a></text:p>
        </text:list-item>
        <text:list-item>
          <text:p text:style-name="List_20_1_Content"> <text:a xlink:type="simple" xlink:href="https://www.france.fr/en/provence-alpes-cote-dazur/list/nicois-specialties" text:style-name="Internet_20_link" text:visited-style-name="Visited_20_Internet_20_Link">France.fr - Niçois Specialties</text:a></text:p>
        </text:list-item>
        <text:list-item>
          <text:p text:style-name="List_20_1_Content"> <text:a xlink:type="simple" xlink:href="https://www.provenceweb.fr/e/mag/terroir/socca.htm" text:style-name="Internet_20_link" text:visited-style-name="Visited_20_Internet_20_Link">Provence Web - Socca</text:a></text:p>
        </text:list-item>
        <text:list-item>
          <text:p text:style-name="List_20_1_Content_Last"> <text:a xlink:type="simple" xlink:href="https://www.tasteatlas.com/socca" text:style-name="Internet_20_link" text:visited-style-name="Visited_20_Internet_20_Link">TasteAtlas - Socca Guide</text:a></text:p>
        </text:list-item>
      </text:list>
      <text:h text:style-name="Heading_20_2" text:outline-level="2"><text:bookmark-start text:name="__RefHeading___further_reading_28"/><text:bookmark-start text:name="further_reading"/>Further Reading<text:bookmark-end text:name="__RefHeading___further_reading_28"/><text:bookmark-end text:name="further_reading"/></text:h>
      <text:list text:style-name="List_20_1" text:continue-numbering="false">
        <text:list-item>
          <text:p text:style-name="List_20_1_Content_First"> Médecin, Jacques. <text:span text:style-name="Emphasis">Cuisine Niçoise: Recipes from a Mediterranean Kitchen</text:span>. Penguin Books, 1983.</text:p>
        </text:list-item>
        <text:list-item>
          <text:p text:style-name="List_20_1_Content"> Wright, Clifford A. <text:span text:style-name="Emphasis">A Mediterranean Feast: The Story of the Birth of the Celebrated Cuisines of the Mediterranean</text:span>. William Morrow, 1999.</text:p>
        </text:list-item>
        <text:list-item>
          <text:p text:style-name="List_20_1_Content_Last"> Wells, Patricia. <text:span text:style-name="Emphasis">The Food Lover's Guide to France</text:span>. Workman Publishing, 1987.</text:p>
        </text:list-item>
      </text:list>
      <text:p text:style-name="Horizontal_20_Line"/>
      <text:p text:style-name="Text_20_body"><text:span text:style-name="Emphasis">Bon appétit! Boun'appetit en niç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0::27:55</meta:creation-date>
    <dc:creator>Generated</dc:creator>
    <dc:date>2026-09-05T10::27:55</dc:date>
    <dc:language>en-US</dc:language>
    <meta:editing-cycles>1</meta:editing-cycles>
    <meta:editing-duration>PT0S</meta:editing-duration>
    <dc:title>paris_yank:go:nice:socca</dc:title>
  </office:meta>
</office:document-meta>
</file>